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6E40000043E95AD12452514375A.jpg" manifest:media-type="imag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text-properties fo:font-size="16pt" style:font-name-asian="Times New Roman" style:font-size-asian="16pt"/>
    </style:style>
    <style:style style:name="P2" style:family="paragraph" style:parent-style-name="Standard" style:master-page-name="Standard">
      <style:paragraph-properties style:page-number="auto"/>
    </style:style>
    <style:style style:name="T1" style:family="text">
      <style:text-properties fo:font-size="16pt" style:font-size-asian="16pt"/>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影像1" text:anchor-type="as-char" svg:width="7.467cm" svg:height="4.597cm" draw:z-index="0"><draw:image xlink:href="Pictures/10000000000006E40000043E95AD12452514375A.jpg" xlink:type="simple" xlink:show="embed" xlink:actuate="onLoad"/></draw:frame></text:p>
      <text:p text:style-name="Standard">91年12月18日上午九時三十分召開本縣家政業務研討會，主持人黃場長致詞後，接下來由行政院農業委員會陳技正秀卿以「建構農村聚落居民生活照護支援體系計畫之實施理念及措施」作一專題演講。</text:p>
      <text:p text:style-name="Standard">本次研訓對象以本縣各鄉鎮農會指導員及班幹部為主，參訓人員當中接受該計畫補助之農村社區生活支援服務之鄉鎮如長濱鄉慈恩居家生活支援班及鹿野鄉懷思居家生活支援班，以執行概況為題作十分鐘簡報。之後以九十一年度執行家政推廣工作成果回顧為專題，依序介紹各鄉鎮農會協助本場完成養生套餐研發工作之執行成效。</text:p>
      <text:p text:style-name="Standard">會後，並以藥膳套餐為研發主題，請與會人員品嚐並填寫問卷作為日後改善之依據。</text:p>
      <text:p text:style-name="P1"><text:s text:c="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91年12月8日上午九時三十分召開本縣家政研討會，主持人黃場長致詞後，行政院農業委員會陳技正即以「建構農村緊落居民生活照護支援體系計畫之實施」作一專題演講</dc:title>
    <meta:initial-creator>推廣中心</meta:initial-creator>
    <meta:creation-date>2003-01-17T11:33:00</meta:creation-date>
    <dc:creator>農推股</dc:creator>
    <dc:date>2003-01-17T11:33:00</dc:date>
    <meta:editing-cycles>2</meta:editing-cycles>
    <meta:editing-duration>PT5M</meta:editing-duration>
    <meta:document-statistic meta:table-count="0" meta:image-count="1" meta:object-count="0" meta:page-count="1" meta:paragraph-count="5" meta:word-count="270" meta:character-count="279" meta:non-whitespace-character-count="273"/>
    <meta:generator>NDC_ODF_Application_Tools/1.0.3$Windows_X86_64 LibreOffice_project/8ad3e16aadc5e73175a2d44b1abec8638aa18880</meta:generator>
  </office:meta>
</office:document-meta>
</file>