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ourier New" svg:font-family="'Courier New'" style:font-family-generic="modern"/>
    <style:font-face style:name="細明體" svg:font-family="細明體, MingLiU"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4.321cm" fo:margin-left="0.395cm" table:align="left" style:writing-mode="lr-tb"/>
    </style:style>
    <style:style style:name="表格1.A" style:family="table-column">
      <style:table-column-properties style:column-width="2.568cm"/>
    </style:style>
    <style:style style:name="表格1.B" style:family="table-column">
      <style:table-column-properties style:column-width="3.309cm"/>
    </style:style>
    <style:style style:name="表格1.C" style:family="table-column">
      <style:table-column-properties style:column-width="2.741cm"/>
    </style:style>
    <style:style style:name="表格1.D" style:family="table-column">
      <style:table-column-properties style:column-width="2.764cm"/>
    </style:style>
    <style:style style:name="表格1.E" style:family="table-column">
      <style:table-column-properties style:column-width="2.939cm"/>
    </style:style>
    <style:style style:name="表格1.1" style:family="table-row">
      <style:table-row-properties fo:keep-together="auto"/>
    </style:style>
    <style:style style:name="表格1.A1" style:family="table-cell">
      <style:table-cell-properties style:vertical-align="top" fo:padding-left="0.049cm" fo:padding-right="0.049cm" fo:padding-top="0cm" fo:padding-bottom="0cm" fo:border-left="none" fo:border-right="none" fo:border-top="1.5pt solid #000000" fo:border-bottom="1.5pt solid #000000" style:writing-mode="lr-tb"/>
    </style:style>
    <style:style style:name="表格1.A2" style:family="table-cell">
      <style:table-cell-properties style:vertical-align="top" fo:padding-left="0.049cm" fo:padding-right="0.049cm" fo:padding-top="0cm" fo:padding-bottom="0cm" fo:border-left="none" fo:border-right="none" fo:border-top="1.5pt solid #000000" fo:border-bottom="none" style:writing-mode="lr-tb"/>
    </style:style>
    <style:style style:name="表格1.A3" style:family="table-cell">
      <style:table-cell-properties style:vertical-align="top" fo:padding-left="0.049cm" fo:padding-right="0.049cm" fo:padding-top="0cm" fo:padding-bottom="0cm" fo:border="none" style:writing-mode="lr-tb"/>
    </style:style>
    <style:style style:name="表格1.A22" style:family="table-cell">
      <style:table-cell-properties style:vertical-align="top" fo:padding-left="0.049cm" fo:padding-right="0.049cm" fo:padding-top="0cm" fo:padding-bottom="0cm" fo:border-left="none" fo:border-right="none" fo:border-top="none" fo:border-bottom="1.5pt solid #000000" style:writing-mode="lr-tb"/>
    </style:style>
    <style:style style:name="表格2" style:family="table">
      <style:table-properties style:width="9.777cm" fo:margin-left="2.42cm" table:align="left" style:writing-mode="lr-tb"/>
    </style:style>
    <style:style style:name="表格2.A" style:family="table-column">
      <style:table-column-properties style:column-width="2.865cm"/>
    </style:style>
    <style:style style:name="表格2.B" style:family="table-column">
      <style:table-column-properties style:column-width="3.704cm"/>
    </style:style>
    <style:style style:name="表格2.C" style:family="table-column">
      <style:table-column-properties style:column-width="3.209cm"/>
    </style:style>
    <style:style style:name="表格2.1" style:family="table-row">
      <style:table-row-properties fo:keep-together="auto"/>
    </style:style>
    <style:style style:name="表格2.A1" style:family="table-cell">
      <style:table-cell-properties style:vertical-align="top" fo:padding-left="0.049cm" fo:padding-right="0.049cm" fo:padding-top="0cm" fo:padding-bottom="0cm" fo:border-left="none" fo:border-right="none" fo:border-top="0.5pt solid #000000" fo:border-bottom="0.5pt solid #000000" style:writing-mode="lr-tb"/>
    </style:style>
    <style:style style:name="表格2.A2" style:family="table-cell">
      <style:table-cell-properties style:vertical-align="top" fo:padding-left="0.049cm" fo:padding-right="0.049cm" fo:padding-top="0cm" fo:padding-bottom="0cm" fo:border-left="none" fo:border-right="none" fo:border-top="0.5pt solid #000000" fo:border-bottom="none" style:writing-mode="lr-tb"/>
    </style:style>
    <style:style style:name="表格2.A3" style:family="table-cell">
      <style:table-cell-properties style:vertical-align="top" fo:padding-left="0.049cm" fo:padding-right="0.049cm" fo:padding-top="0cm" fo:padding-bottom="0cm" fo:border="none" style:writing-mode="lr-tb"/>
    </style:style>
    <style:style style:name="表格2.A6" style:family="table-cell">
      <style:table-cell-properties style:vertical-align="top" fo:padding-left="0.049cm" fo:padding-right="0.049cm" fo:padding-top="0cm" fo:padding-bottom="0cm" fo:border-left="none" fo:border-right="none" fo:border-top="none" fo:border-bottom="0.5pt solid #000000" style:writing-mode="lr-tb"/>
    </style:style>
    <style:style style:name="表格3" style:family="table">
      <style:table-properties style:width="14.672cm" fo:margin-left="-0.058cm" table:align="left" style:writing-mode="lr-tb"/>
    </style:style>
    <style:style style:name="表格3.A" style:family="table-column">
      <style:table-column-properties style:column-width="2.166cm"/>
    </style:style>
    <style:style style:name="表格3.B" style:family="table-column">
      <style:table-column-properties style:column-width="3.598cm"/>
    </style:style>
    <style:style style:name="表格3.D" style:family="table-column">
      <style:table-column-properties style:column-width="5.309cm"/>
    </style:style>
    <style:style style:name="表格3.1" style:family="table-row">
      <style:table-row-properties fo:keep-together="auto"/>
    </style:style>
    <style:style style:name="表格3.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表格3.D1" style:family="table-cell">
      <style:table-cell-properties style:vertical-align="top" fo:padding-left="0.049cm" fo:padding-right="0.049cm" fo:padding-top="0cm" fo:padding-bottom="0cm" fo:border="0.5pt solid #000000" style:writing-mode="lr-tb"/>
    </style:style>
    <style:style style:name="表格4" style:family="table">
      <style:table-properties style:width="16.595cm" fo:margin-left="0.048cm" table:align="left" style:writing-mode="lr-tb"/>
    </style:style>
    <style:style style:name="表格4.A" style:family="table-column">
      <style:table-column-properties style:column-width="2.025cm"/>
    </style:style>
    <style:style style:name="表格4.B" style:family="table-column">
      <style:table-column-properties style:column-width="1.605cm"/>
    </style:style>
    <style:style style:name="表格4.C" style:family="table-column">
      <style:table-column-properties style:column-width="1.492cm"/>
    </style:style>
    <style:style style:name="表格4.D" style:family="table-column">
      <style:table-column-properties style:column-width="1.173cm"/>
    </style:style>
    <style:style style:name="表格4.E" style:family="table-column">
      <style:table-column-properties style:column-width="1.529cm"/>
    </style:style>
    <style:style style:name="表格4.F" style:family="table-column">
      <style:table-column-properties style:column-width="1.838cm"/>
    </style:style>
    <style:style style:name="表格4.G" style:family="table-column">
      <style:table-column-properties style:column-width="2.117cm"/>
    </style:style>
    <style:style style:name="表格4.H" style:family="table-column">
      <style:table-column-properties style:column-width="2.316cm"/>
    </style:style>
    <style:style style:name="表格4.I" style:family="table-column">
      <style:table-column-properties style:column-width="2.499cm"/>
    </style:style>
    <style:style style:name="表格4.1" style:family="table-row">
      <style:table-row-properties fo:keep-together="auto"/>
    </style:style>
    <style:style style:name="表格4.A1" style:family="table-cell">
      <style:table-cell-properties style:vertical-align="top" fo:padding-left="0.049cm" fo:padding-right="0.049cm" fo:padding-top="0cm" fo:padding-bottom="0cm" fo:border-left="1.5pt solid #000000" fo:border-right="none" fo:border-top="1.5pt solid #000000" fo:border-bottom="1.5pt solid #000000" style:writing-mode="lr-tb"/>
    </style:style>
    <style:style style:name="表格4.I1" style:family="table-cell">
      <style:table-cell-properties style:vertical-align="top" fo:padding-left="0.049cm" fo:padding-right="0.049cm" fo:padding-top="0cm" fo:padding-bottom="0cm" fo:border="1.5pt solid #000000" style:writing-mode="lr-tb"/>
    </style:style>
    <style:style style:name="表格5" style:family="table">
      <style:table-properties style:width="9.102cm" fo:margin-left="2.117cm" table:align="left" style:writing-mode="lr-tb"/>
    </style:style>
    <style:style style:name="表格5.A" style:family="table-column">
      <style:table-column-properties style:column-width="2.328cm"/>
    </style:style>
    <style:style style:name="表格5.B" style:family="table-column">
      <style:table-column-properties style:column-width="2.752cm"/>
    </style:style>
    <style:style style:name="表格5.C" style:family="table-column">
      <style:table-column-properties style:column-width="4.022cm"/>
    </style:style>
    <style:style style:name="表格5.1" style:family="table-row">
      <style:table-row-properties fo:keep-together="auto"/>
    </style:style>
    <style:style style:name="表格5.A1" style:family="table-cell">
      <style:table-cell-properties style:vertical-align="top" fo:padding-left="0.049cm" fo:padding-right="0.049cm" fo:padding-top="0cm" fo:padding-bottom="0cm" fo:border-left="none" fo:border-right="none" fo:border-top="1.5pt solid #000000" fo:border-bottom="1.5pt solid #000000" style:writing-mode="lr-tb"/>
    </style:style>
    <style:style style:name="表格5.A2" style:family="table-cell">
      <style:table-cell-properties style:vertical-align="top" fo:padding-left="0.049cm" fo:padding-right="0.049cm" fo:padding-top="0cm" fo:padding-bottom="0cm" fo:border-left="none" fo:border-right="none" fo:border-top="1.5pt solid #000000" fo:border-bottom="none" style:writing-mode="lr-tb"/>
    </style:style>
    <style:style style:name="表格5.A3" style:family="table-cell">
      <style:table-cell-properties style:vertical-align="top" fo:padding-left="0.049cm" fo:padding-right="0.049cm" fo:padding-top="0cm" fo:padding-bottom="0cm" fo:border="none" style:writing-mode="lr-tb"/>
    </style:style>
    <style:style style:name="表格5.A9" style:family="table-cell">
      <style:table-cell-properties style:vertical-align="top" fo:padding-left="0.049cm" fo:padding-right="0.049cm" fo:padding-top="0cm" fo:padding-bottom="0cm" fo:border-left="none" fo:border-right="none" fo:border-top="none" fo:border-bottom="1.5pt solid #000000" style:writing-mode="lr-tb"/>
    </style:style>
    <style:style style:name="P1" style:family="paragraph" style:parent-style-name="Standard">
      <style:paragraph-properties style:line-height-at-least="0.529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2" style:family="paragraph" style:parent-style-name="Standard">
      <style:text-properties style:font-name="新細明體" fo:font-size="14pt" style:font-size-asian="14pt"/>
    </style:style>
    <style:style style:name="P3" style:family="paragraph" style:parent-style-name="Standard">
      <style:paragraph-properties style:line-height-at-least="0.529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4" style:family="paragraph" style:parent-style-name="Standard">
      <style:paragraph-properties style:line-height-at-least="0.529cm" fo:text-align="justify"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5" style:family="paragraph" style:parent-style-name="Standard">
      <style:paragraph-properties style:line-height-at-least="0.776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6" style:family="paragraph" style:parent-style-name="Standard">
      <style:paragraph-properties fo:text-align="justify"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7" style:family="paragraph" style:parent-style-name="Standard">
      <style:paragraph-properties style:line-height-at-least="0.776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8" style:family="paragraph" style:parent-style-name="Standard">
      <style:paragraph-properties fo:text-align="center" style:justify-single-word="false" style:text-autospace="none" style:vertical-align="bottom"/>
      <style:text-properties style:font-name="新細明體" fo:font-size="13pt" style:font-size-asian="13pt"/>
    </style:style>
    <style:style style:name="P9" style:family="paragraph" style:parent-style-name="Standard">
      <style:paragraph-properties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10" style:family="paragraph" style:parent-style-name="Standard">
      <style:paragraph-properties fo:text-align="center" style:justify-single-word="false" style:text-autospace="none" style:vertical-align="bottom"/>
      <style:text-properties style:font-name="新細明體" fo:font-size="13pt" style:font-size-asian="13pt"/>
    </style:style>
    <style:style style:name="P11" style:family="paragraph" style:parent-style-name="Standard">
      <style:paragraph-properties style:line-height-at-least="0.776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12" style:family="paragraph" style:parent-style-name="Standard">
      <style:paragraph-properties style:line-height-at-least="0.776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13" style:family="paragraph" style:parent-style-name="Standard">
      <style:paragraph-properties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font-name-complex="新細明體"/>
    </style:style>
    <style:style style:name="P14" style:family="paragraph" style:parent-style-name="Standard">
      <style:paragraph-properties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style:style>
    <style:style style:name="P15" style:family="paragraph" style:parent-style-name="Standard">
      <style:paragraph-properties fo:text-align="center" style:justify-single-word="false" style:text-autospace="none" style:vertical-align="bottom">
        <style:tab-stops>
          <style:tab-stop style:position="0.73cm"/>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style:style>
    <style:style style:name="P16" style:family="paragraph" style:parent-style-name="Standard">
      <style:paragraph-properties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style:style>
    <style:style style:name="P17" style:family="paragraph" style:parent-style-name="Standard">
      <style:paragraph-properties fo:text-align="center" style:justify-single-word="false" style:text-autospace="none" style:vertical-align="bottom"/>
      <style:text-properties style:font-name="新細明體"/>
    </style:style>
    <style:style style:name="P18" style:family="paragraph" style:parent-style-name="Standard">
      <style:paragraph-properties fo:text-align="center" style:justify-single-word="false" style:text-autospace="none" style:vertical-align="bottom" style:snap-to-layout-grid="false"/>
      <style:text-properties style:font-name="新細明體"/>
    </style:style>
    <style:style style:name="P19" style:family="paragraph" style:parent-style-name="Standard">
      <style:paragraph-properties fo:text-align="justify" style:justify-single-word="false" style:text-autospace="none" style:vertical-align="bottom"/>
      <style:text-properties style:font-name="新細明體"/>
    </style:style>
    <style:style style:name="P20" style:family="paragraph" style:parent-style-name="Standard">
      <style:paragraph-properties fo:text-align="center" style:justify-single-word="false" style:text-autospace="none" style:vertical-align="bottom">
        <style:tab-stops>
          <style:tab-stop style:position="0.73cm"/>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style:font-name-complex="新細明體"/>
    </style:style>
    <style:style style:name="P21" style:family="paragraph" style:parent-style-name="Standard">
      <style:paragraph-properties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22" style:family="paragraph" style:parent-style-name="Standard">
      <style:paragraph-properties fo:text-align="center" style:justify-single-word="false" style:text-autospace="none" style:vertical-align="bottom"/>
    </style:style>
    <style:style style:name="P23" style:family="paragraph" style:parent-style-name="Standard">
      <style:text-properties fo:font-size="13pt" style:font-size-asian="13pt"/>
    </style:style>
    <style:style style:name="P24" style:family="paragraph" style:parent-style-name="Standard">
      <style:paragraph-properties fo:text-align="justify" style:justify-single-word="false" style:text-autospace="none" style:vertical-align="bottom"/>
    </style:style>
    <style:style style:name="P25" style:family="paragraph" style:parent-style-name="Standard">
      <style:paragraph-properties style:line-height-at-least="0.776cm" fo:text-align="center"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26" style:family="paragraph" style:parent-style-name="Standard">
      <style:paragraph-properties style:line-height-at-least="0.776cm" fo:text-align="justify"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27" style:family="paragraph" style:parent-style-name="Standard">
      <style:paragraph-properties fo:margin-top="0.318cm" fo:margin-bottom="0cm" loext:contextual-spacing="false" fo:line-height="0.706cm" fo:text-align="justify"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name-asian="新細明體" style:font-size-asian="13pt"/>
    </style:style>
    <style:style style:name="P28" style:family="paragraph" style:parent-style-name="Standard">
      <style:paragraph-properties fo:margin-top="0.318cm" fo:margin-bottom="0cm" loext:contextual-spacing="false" fo:line-height="0.706cm" fo:text-align="justify" style:justify-single-word="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29" style:family="paragraph" style:parent-style-name="Standard">
      <style:paragraph-properties fo:margin-top="0.318cm" fo:margin-bottom="0cm" loext:contextual-spacing="false" fo:line-height="0.706cm" fo:text-align="justify" style:justify-single-word="false" style:text-autospace="none" style:vertical-align="bottom"/>
      <style:text-properties style:font-name="新細明體" fo:font-size="14pt" style:font-size-asian="14pt"/>
    </style:style>
    <style:style style:name="P30" style:family="paragraph" style:parent-style-name="Standard">
      <style:paragraph-properties fo:margin-left="0cm" fo:margin-right="0cm" fo:margin-top="0.318cm" fo:margin-bottom="0cm" loext:contextual-spacing="false" fo:line-height="0.706cm" fo:text-align="justify" style:justify-single-word="false" fo:text-indent="1.058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31" style:family="paragraph" style:parent-style-name="Standard">
      <style:paragraph-properties fo:margin-left="0cm" fo:margin-right="0cm" style:line-height-at-least="0.529cm" fo:text-align="justify" style:justify-single-word="false" fo:text-indent="1.058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32" style:family="paragraph" style:parent-style-name="Standard">
      <style:paragraph-properties fo:margin-left="0cm" fo:margin-right="0cm" style:line-height-at-least="0.529cm" fo:text-align="justify" style:justify-single-word="false" fo:text-indent="1.058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33" style:family="paragraph" style:parent-style-name="Standard">
      <style:paragraph-properties fo:margin-left="0cm" fo:margin-right="0cm" style:line-height-at-least="0.529cm" fo:text-align="justify" style:justify-single-word="false" fo:text-indent="1.058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34" style:family="paragraph" style:parent-style-name="Standard">
      <style:paragraph-properties fo:margin-left="0cm" fo:margin-right="0cm" style:line-height-at-least="0.529cm" fo:text-align="justify" style:justify-single-word="false" fo:text-indent="1.058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35" style:family="paragraph" style:parent-style-name="Standard">
      <style:paragraph-properties fo:margin-left="0cm" fo:margin-right="0cm" fo:margin-top="0.318cm" fo:margin-bottom="0cm" loext:contextual-spacing="false" fo:line-height="0.706cm" fo:text-align="justify" style:justify-single-word="false" fo:text-indent="0.91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36" style:family="paragraph" style:parent-style-name="Standard">
      <style:paragraph-properties fo:margin-left="0cm" fo:margin-right="0cm" fo:margin-top="0.318cm" fo:margin-bottom="0cm" loext:contextual-spacing="false" fo:line-height="0.706cm" fo:text-indent="1.06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37" style:family="paragraph" style:parent-style-name="Standard">
      <style:paragraph-properties fo:margin-left="0cm" fo:margin-right="0cm" fo:margin-top="0.318cm" fo:margin-bottom="0cm" loext:contextual-spacing="false" fo:line-height="0.706cm" fo:text-align="justify" style:justify-single-word="false" fo:text-indent="1.06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38" style:family="paragraph" style:parent-style-name="Standard">
      <style:paragraph-properties fo:margin-left="0cm" fo:margin-right="0cm" fo:margin-top="0.318cm" fo:margin-bottom="0cm" loext:contextual-spacing="false" fo:line-height="0.706cm" fo:text-align="justify" style:justify-single-word="false" fo:text-indent="1.06cm" style:auto-text-indent="false" style:text-autospace="none" style:vertical-align="bottom"/>
    </style:style>
    <style:style style:name="P39" style:family="paragraph" style:parent-style-name="Standard">
      <style:paragraph-properties fo:margin-left="0cm" fo:margin-right="0cm" fo:margin-top="0.318cm" fo:margin-bottom="0cm" loext:contextual-spacing="false" style:line-height-at-least="0.529cm" fo:text-indent="1.06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40" style:family="paragraph" style:parent-style-name="Standard">
      <style:paragraph-properties fo:margin-left="0cm" fo:margin-right="0cm" fo:margin-top="0.318cm" fo:margin-bottom="0cm" loext:contextual-spacing="false" fo:line-height="0.706cm" fo:text-align="justify" style:justify-single-word="false" fo:text-indent="1.06cm" style:auto-text-indent="false" style:text-autospace="none" style:vertical-align="bottom"/>
      <style:text-properties style:font-name="新細明體" fo:font-size="13pt" style:font-size-asian="13pt"/>
    </style:style>
    <style:style style:name="P41" style:family="paragraph" style:parent-style-name="Standard">
      <style:paragraph-properties fo:margin-left="0cm" fo:margin-right="0cm" style:line-height-at-least="0.529cm" fo:text-align="justify" style:justify-single-word="false" fo:text-indent="1.06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42" style:family="paragraph" style:parent-style-name="Standard">
      <style:paragraph-properties fo:margin-left="0cm" fo:margin-right="0cm" fo:line-height="0.706cm" fo:text-align="justify" style:justify-single-word="false" fo:text-indent="1.06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43" style:family="paragraph" style:parent-style-name="Standard">
      <style:paragraph-properties fo:margin-left="0cm" fo:margin-right="0cm" fo:text-align="justify" style:justify-single-word="false" fo:text-indent="0.885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44" style:family="paragraph" style:parent-style-name="Standard">
      <style:paragraph-properties fo:margin-left="0cm" fo:margin-right="-0.046cm" fo:text-align="center" style:justify-single-word="false" fo:text-indent="0cm" style:auto-text-indent="false" style:text-autospace="none" style:vertical-align="bottom"/>
      <style:text-properties style:font-name="新細明體" fo:font-size="13pt" style:font-size-asian="13pt"/>
    </style:style>
    <style:style style:name="P45" style:family="paragraph" style:parent-style-name="Standard">
      <style:paragraph-properties fo:margin-left="0cm" fo:margin-right="-0.049cm" fo:text-align="center" style:justify-single-word="false" fo:text-indent="0cm" style:auto-text-indent="false" style:text-autospace="none" style:vertical-align="bottom"/>
      <style:text-properties style:font-name="新細明體" fo:font-size="13pt" style:font-size-asian="13pt"/>
    </style:style>
    <style:style style:name="P46" style:family="paragraph" style:parent-style-name="Standard">
      <style:paragraph-properties fo:margin-left="0cm" fo:margin-right="-0.021cm" fo:text-align="center" style:justify-single-word="false" fo:text-indent="0cm" style:auto-text-indent="false" style:text-autospace="none" style:vertical-align="bottom"/>
      <style:text-properties style:font-name="新細明體" fo:font-size="13pt" style:font-size-asian="13pt"/>
    </style:style>
    <style:style style:name="P47" style:family="paragraph" style:parent-style-name="Standard">
      <style:paragraph-properties fo:margin-left="0cm" fo:margin-right="-0.021cm" fo:text-align="center" style:justify-single-word="false" fo:text-indent="0cm" style:auto-text-indent="false" style:text-autospace="none" style:vertical-align="bottom">
        <style:tab-stops>
          <style:tab-stop style:position="1.298cm"/>
        </style:tab-stops>
      </style:paragraph-properties>
      <style:text-properties style:font-name="新細明體" fo:font-size="13pt" style:font-size-asian="13pt"/>
    </style:style>
    <style:style style:name="P48" style:family="paragraph" style:parent-style-name="Standard">
      <style:paragraph-properties fo:margin-left="0cm" fo:margin-right="-0.021cm" fo:text-align="center" style:justify-single-word="false" fo:text-indent="0cm" style:auto-text-indent="false" style:text-autospace="none" style:vertical-align="bottom">
        <style:tab-stops>
          <style:tab-stop style:position="2.357cm"/>
        </style:tab-stops>
      </style:paragraph-properties>
      <style:text-properties style:font-name="新細明體" fo:font-size="13pt" style:font-size-asian="13pt"/>
    </style:style>
    <style:style style:name="P49" style:family="paragraph" style:parent-style-name="Standard">
      <style:paragraph-properties fo:margin-left="0cm" fo:margin-right="-0.072cm" fo:text-align="center" style:justify-single-word="false" fo:text-indent="0cm" style:auto-text-indent="false" style:text-autospace="none" style:vertical-align="bottom"/>
      <style:text-properties style:font-name="新細明體" fo:font-size="13pt" style:font-size-asian="13pt"/>
    </style:style>
    <style:style style:name="P50" style:family="paragraph" style:parent-style-name="Standard">
      <style:paragraph-properties fo:margin-left="0cm" fo:margin-right="0cm" style:line-height-at-least="0.776cm" fo:text-align="justify" style:justify-single-word="false" fo:text-indent="0.963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51" style:family="paragraph" style:parent-style-name="Standard">
      <style:paragraph-properties fo:margin-left="0cm" fo:margin-right="0cm" style:line-height-at-least="0.776cm" fo:text-align="justify" style:justify-single-word="false" fo:text-indent="0.963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fo:font-size="13pt" style:font-size-asian="13pt"/>
    </style:style>
    <style:style style:name="P52" style:family="paragraph" style:parent-style-name="Standard">
      <style:paragraph-properties fo:margin-left="0cm" fo:margin-right="0cm" style:line-height-at-least="0.776cm" fo:text-align="justify" style:justify-single-word="false" fo:text-indent="0.963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fo:font-size="13pt" style:font-name-asian="Times New Roman" style:font-size-asian="13pt"/>
    </style:style>
    <style:style style:name="P53" style:family="paragraph" style:parent-style-name="Standard">
      <style:paragraph-properties fo:margin-left="0cm" fo:margin-right="0cm" fo:margin-top="0.318cm" fo:margin-bottom="0cm" loext:contextual-spacing="false" fo:line-height="0.706cm" fo:text-align="justify" style:justify-single-word="false" fo:text-indent="0.963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fo:font-size="13pt" style:font-size-asian="13pt"/>
    </style:style>
    <style:style style:name="P54" style:family="paragraph" style:parent-style-name="Standard">
      <style:paragraph-properties fo:margin-left="0cm" fo:margin-right="0cm" style:line-height-at-least="0.776cm" fo:text-align="center" style:justify-single-word="false" fo:text-indent="1.037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fo:font-size="14pt" style:font-size-asian="14pt"/>
    </style:style>
    <style:style style:name="P55" style:family="paragraph" style:parent-style-name="Standard">
      <style:paragraph-properties fo:margin-left="-0.335cm" fo:margin-right="0.053cm" fo:text-align="end" style:justify-single-word="false" fo:text-indent="0cm" style:auto-text-indent="false" style:text-autospace="none" style:vertical-align="bottom"/>
    </style:style>
    <style:style style:name="P56" style:family="paragraph" style:parent-style-name="Standard">
      <style:paragraph-properties fo:margin-left="-0.335cm" fo:margin-right="0.053cm" fo:text-align="end" style:justify-single-word="false" fo:text-indent="0cm" style:auto-text-indent="false" style:text-autospace="none" style:vertical-align="bottom"/>
      <style:text-properties style:font-name="新細明體"/>
    </style:style>
    <style:style style:name="P57" style:family="paragraph" style:parent-style-name="Standard">
      <style:paragraph-properties fo:margin-left="-0.335cm" fo:margin-right="0.053cm" fo:text-align="end" style:justify-single-word="false" fo:text-indent="0cm" style:auto-text-indent="false" style:text-autospace="none" style:vertical-align="bottom"/>
      <style:text-properties style:font-name="新細明體"/>
    </style:style>
    <style:style style:name="P58" style:family="paragraph" style:parent-style-name="Standard">
      <style:paragraph-properties fo:margin-left="-0.123cm" fo:margin-right="0cm" fo:text-align="center" style:justify-single-word="false" fo:text-indent="0.123cm" style:auto-text-indent="false" style:text-autospace="none" style:vertical-align="bottom"/>
    </style:style>
    <style:style style:name="P59" style:family="paragraph" style:parent-style-name="Standard">
      <style:paragraph-properties fo:margin-left="-0.123cm" fo:margin-right="0cm" fo:text-align="center" style:justify-single-word="false" fo:text-indent="0.123cm" style:auto-text-indent="false" style:text-autospace="none" style:vertical-align="bottom"/>
      <style:text-properties style:font-name="新細明體"/>
    </style:style>
    <style:style style:name="P60" style:family="paragraph" style:parent-style-name="Standard">
      <style:paragraph-properties fo:margin-left="-0.123cm" fo:margin-right="0cm" fo:text-align="center" style:justify-single-word="false" fo:text-indent="0.123cm" style:auto-text-indent="false" style:text-autospace="none" style:vertical-align="bottom" style:snap-to-layout-grid="false"/>
      <style:text-properties style:font-name="新細明體"/>
    </style:style>
    <style:style style:name="P61" style:family="paragraph" style:parent-style-name="Standard">
      <style:paragraph-properties fo:margin-left="-0.123cm" fo:margin-right="0cm" fo:text-align="center" style:justify-single-word="false" fo:text-indent="0.123cm" style:auto-text-indent="false" style:text-autospace="none" style:vertical-align="bottom"/>
      <style:text-properties style:font-name="新細明體"/>
    </style:style>
    <style:style style:name="P62" style:family="paragraph" style:parent-style-name="Standard">
      <style:paragraph-properties fo:margin-left="-0.123cm" fo:margin-right="0cm" fo:text-align="center" style:justify-single-word="false" fo:text-indent="0.123cm" style:auto-text-indent="false" style:text-autospace="none" style:vertical-align="bottom" style:snap-to-layout-grid="false"/>
      <style:text-properties style:font-name="新細明體"/>
    </style:style>
    <style:style style:name="P63" style:family="paragraph" style:parent-style-name="Standard">
      <style:paragraph-properties fo:margin-left="0cm" fo:margin-right="0cm" fo:margin-top="0.318cm" fo:margin-bottom="0cm" loext:contextual-spacing="false" fo:line-height="0.706cm" fo:text-align="justify" style:justify-single-word="false" fo:text-indent="0.917cm" style:auto-text-indent="false"/>
    </style:style>
    <style:style style:name="P64" style:family="paragraph" style:parent-style-name="Standard">
      <style:paragraph-properties fo:margin-left="2.328cm" fo:margin-right="0cm" fo:text-align="justify" style:justify-single-word="false" fo:text-indent="0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65" style:family="paragraph" style:parent-style-name="Standard">
      <style:paragraph-properties fo:margin-left="0cm" fo:margin-right="0.586cm" fo:text-align="end" style:justify-single-word="false" fo:text-indent="0cm" style:auto-text-indent="false" style:text-autospace="none" style:vertical-align="bottom"/>
    </style:style>
    <style:style style:name="P66" style:family="paragraph" style:parent-style-name="Standard">
      <style:paragraph-properties fo:margin-left="0cm" fo:margin-right="0.586cm" fo:text-align="end" style:justify-single-word="false" fo:text-indent="0cm" style:auto-text-indent="false" style:text-autospace="none" style:vertical-align="bottom"/>
      <style:text-properties style:font-name="新細明體" fo:font-size="13pt" style:font-size-asian="13pt"/>
    </style:style>
    <style:style style:name="P67" style:family="paragraph" style:parent-style-name="Standard">
      <style:paragraph-properties fo:margin-left="0cm" fo:margin-right="0.586cm" fo:text-align="center" style:justify-single-word="false" fo:text-indent="0cm" style:auto-text-indent="false" style:text-autospace="none" style:vertical-align="bottom"/>
      <style:text-properties style:font-name="新細明體" fo:font-size="13pt" style:font-size-asian="13pt"/>
    </style:style>
    <style:style style:name="P68" style:family="paragraph" style:parent-style-name="Standard">
      <style:paragraph-properties fo:margin-left="0cm" fo:margin-right="1.644cm" fo:text-align="end" style:justify-single-word="false" fo:text-indent="0cm" style:auto-text-indent="false" style:text-autospace="none" style:vertical-align="bottom"/>
      <style:text-properties style:font-name="新細明體" fo:font-size="13pt" style:font-size-asian="13pt"/>
    </style:style>
    <style:style style:name="P69" style:family="paragraph" style:parent-style-name="Standard">
      <style:paragraph-properties fo:margin-left="0.423cm" fo:margin-right="0cm" fo:text-align="justify" style:justify-single-word="false" fo:text-indent="-0.423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4pt" style:font-size-asian="14pt"/>
    </style:style>
    <style:style style:name="P70" style:family="paragraph" style:parent-style-name="Standard">
      <style:paragraph-properties fo:orphans="2" fo:widows="2" fo:break-before="page"/>
      <style:text-properties fo:font-size="13pt" style:font-size-asian="13pt"/>
    </style:style>
    <style:style style:name="P71" style:family="paragraph" style:parent-style-name="Standard">
      <style:paragraph-properties fo:margin-left="0.635cm" fo:margin-right="0cm" fo:text-align="justify" style:justify-single-word="false" fo:text-indent="-0.635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72" style:family="paragraph" style:parent-style-name="Standard">
      <style:paragraph-properties fo:margin-left="0.635cm" fo:margin-right="0cm" fo:text-align="justify" style:justify-single-word="false" fo:text-indent="-0.635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3pt" style:font-size-asian="13pt"/>
    </style:style>
    <style:style style:name="P73" style:family="paragraph" style:parent-style-name="Standard">
      <style:paragraph-properties fo:margin-left="0.501cm" fo:margin-right="0cm" fo:text-align="justify" style:justify-single-word="false" fo:text-indent="-0.501cm" style:auto-text-indent="false"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style>
    <style:style style:name="P74" style:family="paragraph" style:parent-style-name="Standard" style:master-page-name="Standard">
      <style:paragraph-properties style:line-height-at-least="0.529cm" fo:text-align="center" style:justify-single-word="false" style:page-number="auto" style:text-autospace="none" style:vertical-align="bottom">
        <style:tab-stops>
          <style:tab-stop style:position="1.693cm"/>
          <style:tab-stop style:position="3.387cm"/>
          <style:tab-stop style:position="5.08cm"/>
          <style:tab-stop style:position="6.773cm"/>
          <style:tab-stop style:position="8.467cm"/>
          <style:tab-stop style:position="10.16cm"/>
          <style:tab-stop style:position="11.853cm"/>
          <style:tab-stop style:position="13.547cm"/>
          <style:tab-stop style:position="15.24cm"/>
          <style:tab-stop style:position="16.933cm"/>
          <style:tab-stop style:position="18.627cm"/>
        </style:tab-stops>
      </style:paragraph-properties>
      <style:text-properties style:font-name="新細明體" fo:font-size="15pt" style:font-size-asian="15pt"/>
    </style:style>
    <style:style style:name="P75" style:family="paragraph" style:parent-style-name="純文字">
      <style:paragraph-properties fo:margin-left="0cm" fo:margin-right="0cm" fo:margin-top="0.318cm" fo:margin-bottom="0cm" loext:contextual-spacing="false" fo:line-height="0.706cm" fo:text-align="justify" style:justify-single-word="false" fo:text-indent="0.85cm" style:auto-text-indent="false"/>
    </style:style>
    <style:style style:name="P76" style:family="paragraph" style:parent-style-name="純文字">
      <style:paragraph-properties fo:margin-left="0cm" fo:margin-right="0cm" fo:margin-top="0.318cm" fo:margin-bottom="0cm" loext:contextual-spacing="false" fo:line-height="0.706cm" fo:text-align="justify" style:justify-single-word="false" fo:text-indent="0.988cm" style:auto-text-indent="false"/>
    </style:style>
    <style:style style:name="T1" style:family="text">
      <style:text-properties style:font-name="新細明體"/>
    </style:style>
    <style:style style:name="T2" style:family="text">
      <style:text-properties style:font-name="新細明體" fo:font-size="15pt" style:font-size-asian="15pt"/>
    </style:style>
    <style:style style:name="T3" style:family="text">
      <style:text-properties style:font-name="新細明體" fo:font-size="14pt" style:font-size-asian="14pt"/>
    </style:style>
    <style:style style:name="T4" style:family="text">
      <style:text-properties style:font-name="新細明體" fo:font-size="14pt" style:font-size-asian="14pt"/>
    </style:style>
    <style:style style:name="T5" style:family="text">
      <style:text-properties style:font-name="新細明體" fo:font-size="14pt" style:font-size-asian="14pt" style:font-name-complex="新細明體"/>
    </style:style>
    <style:style style:name="T6" style:family="text">
      <style:text-properties style:font-name="新細明體" fo:font-size="13pt" style:font-size-asian="13pt"/>
    </style:style>
    <style:style style:name="T7" style:family="text">
      <style:text-properties style:font-name="新細明體" fo:font-size="13pt" style:font-size-asian="13pt"/>
    </style:style>
    <style:style style:name="T8" style:family="text">
      <style:text-properties style:font-name="新細明體" fo:font-size="13pt" style:font-size-asian="13pt" style:font-name-complex="新細明體"/>
    </style:style>
    <style:style style:name="T9" style:family="text">
      <style:text-properties style:font-name="新細明體" fo:font-size="13pt" style:font-size-asian="13pt" style:font-weight-complex="bold"/>
    </style:style>
    <style:style style:name="T10" style:family="text">
      <style:text-properties style:font-name="新細明體" fo:font-size="13pt" fo:font-style="italic" style:font-size-asian="13pt" style:font-style-asian="italic"/>
    </style:style>
    <style:style style:name="T11" style:family="text">
      <style:text-properties style:font-name="新細明體" fo:font-size="13pt" style:font-name-asian="新細明體" style:font-size-asian="13pt"/>
    </style:style>
    <style:style style:name="T12" style:family="text">
      <style:text-properties style:font-name="新細明體" fo:font-size="13pt" style:font-name-asian="新細明體" style:font-size-asian="13pt" style:font-name-complex="Times New Roman"/>
    </style:style>
    <style:style style:name="T13" style:family="text">
      <style:text-properties style:font-name="新細明體" fo:font-size="13pt" style:font-name-asian="新細明體" style:font-size-asian="13pt" style:font-name-complex="Times New Roman"/>
    </style:style>
    <style:style style:name="T14" style:family="text">
      <style:text-properties style:font-name="新細明體" fo:font-size="13pt" style:font-name-asian="新細明體" style:font-size-asian="13pt"/>
    </style:style>
    <style:style style:name="T15" style:family="text">
      <style:text-properties style:font-name="新細明體"/>
    </style:style>
    <style:style style:name="T16" style:family="text">
      <style:text-properties fo:font-size="14pt" style:font-size-asian="14pt"/>
    </style:style>
    <style:style style:name="T17" style:family="text">
      <style:text-properties fo:font-size="13pt" style:font-size-asian="13pt"/>
    </style:style>
    <style:style style:name="T18" style:family="text">
      <style:text-properties fo:font-size="13pt" style:font-size-asian="13pt"/>
    </style:style>
    <style:style style:name="T19" style:family="text">
      <style:text-properties fo:font-size="13pt" style:font-name-asian="Times New Roman" style:font-size-asian="13pt"/>
    </style:style>
    <style:style style:name="T20" style:family="text">
      <style:text-properties fo:font-size="13pt" style:font-name-asian="Times New Roman" style:font-size-asian="13pt"/>
    </style:style>
    <style:style style:name="T21" style:family="text">
      <style:text-properties style:text-position="super 58%" style:font-name="新細明體" fo:font-size="13pt" style:font-size-asian="13pt"/>
    </style:style>
    <style:style style:name="T22" style:family="text">
      <style:text-properties style:text-position="super 58%" style:font-name="新細明體" fo:font-size="13pt" style:font-size-asian="13pt"/>
    </style:style>
    <style:style style:name="T23" style:family="text">
      <style:text-properties style:font-name="Times New Roman" fo:font-size="13pt" style:font-size-asian="13pt"/>
    </style:style>
    <style:style style:name="T24" style:family="text">
      <style:text-properties style:font-name="Times New Roman" fo:font-size="13pt" style:font-name-asian="新細明體" style:font-size-asian="13pt"/>
    </style:style>
    <style:style style:name="T25" style:family="text">
      <style:text-properties style:font-name="Times New Roman" fo:font-size="13pt" style:font-name-asian="新細明體" style:font-size-asian="13pt" style:font-name-complex="Times New Roman"/>
    </style:style>
    <style:style style:name="T26" style:family="text">
      <style:text-properties style:font-name="Times New Roman" fo:font-size="13pt" style:font-name-asian="新細明體" style:font-size-asian="13pt"/>
    </style:style>
    <style:style style:name="T27" style:family="text">
      <style:text-properties style:font-name-complex="新細明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4">印度棗之經營</text:p>
      <text:p text:style-name="P1"/>
      <text:p text:style-name="P1"/>
      <text:p text:style-name="P1">邱祝櫻</text:p>
      <text:p text:style-name="P1">台灣省高雄區農業改良場</text:p>
      <text:p text:style-name="P1">摘要</text:p>
      <text:p text:style-name="P1"/>
      <text:p text:style-name="P1"/>
      <text:p text:style-name="P1">前言</text:p>
      <text:p text:style-name="P1"/>
      <text:p text:style-name="P30"><text:span text:style-name="T6">印度棗</text:span><text:span text:style-name="T6">(</text:span><text:span text:style-name="T10">Zizyphus mauritinan</text:span><text:span text:style-name="T6"> Lam.)</text:span><text:span text:style-name="T6">俗稱棗子，是屬於鼠李科</text:span><text:span text:style-name="T6">(Rhamnaceae)</text:span><text:span text:style-name="T6">棗屬之作物，原產於印度、中國雲南一帶</text:span><text:span text:style-name="T21">(1,23)</text:span><text:span text:style-name="T6">，與溫帶落葉果樹之中國棗</text:span><text:span text:style-name="T6">(</text:span><text:span text:style-name="T10">Zizyphus jujuba </text:span><text:span text:style-name="T6">Mill.)</text:span><text:span text:style-name="T6">，為同屬不同種的果樹。印度棗在台灣開始栽培之確切年代已不可考，但在日據時代本省就有自印度引進品種栽培之記載</text:span><text:span text:style-name="T21">(19)</text:span><text:span text:style-name="T6">。由於印度棗性喜溫暖，與溫帶樹種之中國棗完全不同，頗能適合於本省南部地區之氣候與土壤，因此栽培逐漸南移，面積逐漸增加，迄今已達</text:span><text:span text:style-name="T6">1,</text:span><text:span text:style-name="T6">724公頃</text:span><text:span text:style-name="T21">(22)</text:span><text:span text:style-name="T6">，主要產地集中在高雄縣燕巢、大社、阿蓮、岡山、田寮; 屏東縣鹽埔、高樹等地，已成為南部地區之重要果樹產業。</text:span></text:p>
      <text:p text:style-name="P75"><text:span text:style-name="T12">印度棗有卵圓形的外觀及翡翠綠的色澤，皮薄，甜脆多汁，營養豐富。尤其近年來品種改良及栽培技術改進，使得果實碩大、種類多樣及品質優良，頗受消費者歡迎，享有「台灣蘋果」美譽</text:span><text:span text:style-name="T25">。此外，印度棗</text:span><text:span text:style-name="T12">產期集中於</text:span><text:span text:style-name="T12">12</text:span><text:span text:style-name="T12">月至2月的新舊曆年間，在銷售上較無產銷失衡之問題發生。</text:span></text:p>
      <text:p text:style-name="P76"><text:span text:style-name="T24">唯本省</text:span><text:span text:style-name="T11">印度棗產業也有隱憂</text:span><text:span text:style-name="T24">，</text:span><text:span text:style-name="T11">包括生產成本過高</text:span><text:span text:style-name="T24">，且開花著果期在7月至1</text:span><text:span text:style-name="T24">1</text:span><text:span text:style-name="T24">月，正值本省的颱風季節，其產量及品質受颱風及豪雨之影響極大；此外，供果期短又集中於12月至2月，若採收期巧遇冬雨，會造成果皮有黑色條斑，</text:span><text:span text:style-name="T17">嚴重影響品質。因此</text:span><text:span text:style-name="T23">，</text:span><text:span text:style-name="T17">在台灣加入世界貿易組織之際，提升印度棗產業競爭力宜朝品種改良、提高品質及產量、調節產期、降低生產成本、加強採後處理技術、開發次級品加工技術、擴展國內外銷售網等方面來因應</text:span><text:span text:style-name="T23">，</text:span><text:span text:style-name="T11">以期本省之印度棗產業更加發展。</text:span></text:p>
      <text:p text:style-name="P27"/>
      <text:p text:style-name="P2">印度棗之產業現況</text:p>
      <text:p text:style-name="P35"><text:span text:style-name="T6">根據臺灣農業年報統計</text:span><text:span text:style-name="T6">(</text:span><text:span text:style-name="T6">表</text:span><text:span text:style-name="T6"> 1)</text:span><text:span text:style-name="T6">，自民國69年至89年間</text:span><text:span text:style-name="T17">，印度棗之</text:span><text:span text:style-name="T6">栽培面積有逐年增加趨勢。民國69年全省之栽培面積為1</text:span><text:span text:style-name="T17">,077</text:span><text:span text:style-name="T6">公頃，至</text:span><text:span text:style-name="T6">89</text:span><text:span text:style-name="T6">年全省</text:span><text:soft-page-break/><text:span text:style-name="T6">之栽培面積已達</text:span><text:span text:style-name="T6">1,724</text:span><text:span text:style-name="T6">公頃。在產量方面，印度棗之年產量由民國</text:span><text:span text:style-name="T6">6</text:span><text:span text:style-name="T6">9年之7</text:span><text:span text:style-name="T17">,912</text:span><text:span text:style-name="T6">公噸，至民國</text:span><text:span text:style-name="T6">89</text:span><text:span text:style-name="T6">年之年產量</text:span><text:span text:style-name="T6">14,465</text:span><text:span text:style-name="T6">公噸。在單位面積產量方面，以民國</text:span><text:span text:style-name="T6">69</text:span><text:span text:style-name="T6">年之每公頃</text:span><text:span text:style-name="T6">7,984</text:span><text:span text:style-name="T6">公斤為最低，民國</text:span><text:span text:style-name="T6">85</text:span><text:span text:style-name="T6">年之每公頃</text:span><text:span text:style-name="T6">18,632</text:span><text:span text:style-name="T6">公斤為最高。</text:span></text:p>
      <text:p text:style-name="P37"><text:span text:style-name="T6">本省印度棗之主要產地</text:span><text:span text:style-name="T21">(22)</text:span><text:span text:style-name="T6">，集中在屏東縣</text:span><text:span text:style-name="T6">(</text:span><text:span text:style-name="T6">821公頃</text:span><text:span text:style-name="T6">)</text:span><text:span text:style-name="T6">之高樹、鹽埔、里港，佔總栽培面積之47.6</text:span><text:span text:style-name="T6">%</text:span><text:span text:style-name="T6">。次為高雄縣</text:span><text:span text:style-name="T6">(</text:span><text:span text:style-name="T6">共</text:span><text:span text:style-name="T6">721</text:span><text:span text:style-name="T6">公頃</text:span><text:span text:style-name="T6">)</text:span><text:span text:style-name="T6">之燕巢、大社、岡山、阿蓮及田寮，佔總栽培面積之41.8</text:span><text:span text:style-name="T6">%</text:span><text:span text:style-name="T6">。再次為臺南縣</text:span><text:span text:style-name="T6">(1</text:span><text:span text:style-name="T6">27公頃</text:span><text:span text:style-name="T6">)</text:span><text:span text:style-name="T6">之玉井、楠西及關廟等地，佔總栽培面積之7</text:span><text:span text:style-name="T6">.4%</text:span><text:span text:style-name="T6">。此外，嘉義縣、台中縣、嘉義市、台東縣、雲林縣亦有零星栽培，佔全省之3.2%。</text:span></text:p>
      <text:p text:style-name="P41"/>
      <text:p text:style-name="P41"/>
      <text:p text:style-name="P43">表1. 本省印度棗1980至2000年間之栽培面積及生產量</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21"><text:span text:style-name="T6">年</text:span><text:span text:style-name="T6"> </text:span><text:span text:style-name="T6">別</text:span></text:p>
          </table:table-cell>
          <table:table-cell table:style-name="表格1.A1" office:value-type="string">
            <text:p text:style-name="P9">種植面積</text:p>
            <text:p text:style-name="P21"><text:span text:style-name="T8">(</text:span><text:span text:style-name="T6">公頃</text:span><text:span text:style-name="T6">)</text:span></text:p>
          </table:table-cell>
          <table:table-cell table:style-name="表格1.A1" office:value-type="string">
            <text:p text:style-name="P9">收穫面積</text:p>
            <text:p text:style-name="P21"><text:span text:style-name="T8">(</text:span><text:span text:style-name="T6">公頃</text:span><text:span text:style-name="T6">)</text:span></text:p>
          </table:table-cell>
          <table:table-cell table:style-name="表格1.A1" office:value-type="string">
            <text:p text:style-name="P21"><text:span text:style-name="T6">產</text:span><text:span text:style-name="T6"> </text:span><text:span text:style-name="T6">量</text:span></text:p>
            <text:p text:style-name="P21"><text:span text:style-name="T8">(</text:span><text:span text:style-name="T6">公噸</text:span><text:span text:style-name="T6">)</text:span></text:p>
          </table:table-cell>
          <table:table-cell table:style-name="表格1.A1" office:value-type="string">
            <text:p text:style-name="P9">每公頃產量</text:p>
            <text:p text:style-name="P21"><text:span text:style-name="T8">(</text:span><text:span text:style-name="T6">公斤</text:span><text:span text:style-name="T6">)</text:span></text:p>
          </table:table-cell>
        </table:table-row>
        <table:table-row table:style-name="表格1.1">
          <table:table-cell table:style-name="表格1.A2" office:value-type="string">
            <text:p text:style-name="P8">1980</text:p>
          </table:table-cell>
          <table:table-cell table:style-name="表格1.A2" office:value-type="string">
            <text:p text:style-name="P44">1,077</text:p>
          </table:table-cell>
          <table:table-cell table:style-name="表格1.A2" office:value-type="string">
            <text:p text:style-name="P44">991</text:p>
          </table:table-cell>
          <table:table-cell table:style-name="表格1.A2" office:value-type="string">
            <text:p text:style-name="P8">7,912</text:p>
          </table:table-cell>
          <table:table-cell table:style-name="表格1.A2" office:value-type="string">
            <text:p text:style-name="P45">7,984</text:p>
          </table:table-cell>
        </table:table-row>
        <table:table-row table:style-name="表格1.1">
          <table:table-cell table:style-name="表格1.A3" office:value-type="string">
            <text:p text:style-name="P8">1981</text:p>
          </table:table-cell>
          <table:table-cell table:style-name="表格1.A3" office:value-type="string">
            <text:p text:style-name="P44">1,126</text:p>
          </table:table-cell>
          <table:table-cell table:style-name="表格1.A3" office:value-type="string">
            <text:p text:style-name="P44">1,068</text:p>
          </table:table-cell>
          <table:table-cell table:style-name="表格1.A3" office:value-type="string">
            <text:p text:style-name="P44">8,589</text:p>
          </table:table-cell>
          <table:table-cell table:style-name="表格1.A3" office:value-type="string">
            <text:p text:style-name="P46">8,042</text:p>
          </table:table-cell>
        </table:table-row>
        <table:table-row table:style-name="表格1.1">
          <table:table-cell table:style-name="表格1.A3" office:value-type="string">
            <text:p text:style-name="P8">1982</text:p>
          </table:table-cell>
          <table:table-cell table:style-name="表格1.A3" office:value-type="string">
            <text:p text:style-name="P44">1,041</text:p>
          </table:table-cell>
          <table:table-cell table:style-name="表格1.A3" office:value-type="string">
            <text:p text:style-name="P44">1,031</text:p>
          </table:table-cell>
          <table:table-cell table:style-name="表格1.A3" office:value-type="string">
            <text:p text:style-name="P44">9,037</text:p>
          </table:table-cell>
          <table:table-cell table:style-name="表格1.A3" office:value-type="string">
            <text:p text:style-name="P46">8,765</text:p>
          </table:table-cell>
        </table:table-row>
        <table:table-row table:style-name="表格1.1">
          <table:table-cell table:style-name="表格1.A3" office:value-type="string">
            <text:p text:style-name="P8">1983</text:p>
          </table:table-cell>
          <table:table-cell table:style-name="表格1.A3" office:value-type="string">
            <text:p text:style-name="P44">788</text:p>
          </table:table-cell>
          <table:table-cell table:style-name="表格1.A3" office:value-type="string">
            <text:p text:style-name="P46">781</text:p>
          </table:table-cell>
          <table:table-cell table:style-name="表格1.A3" office:value-type="string">
            <text:p text:style-name="P44">9,215</text:p>
          </table:table-cell>
          <table:table-cell table:style-name="表格1.A3" office:value-type="string">
            <text:p text:style-name="P46">11,977</text:p>
          </table:table-cell>
        </table:table-row>
        <table:table-row table:style-name="表格1.1">
          <table:table-cell table:style-name="表格1.A3" office:value-type="string">
            <text:p text:style-name="P8">1984</text:p>
          </table:table-cell>
          <table:table-cell table:style-name="表格1.A3" office:value-type="string">
            <text:p text:style-name="P44">665</text:p>
          </table:table-cell>
          <table:table-cell table:style-name="表格1.A3" office:value-type="string">
            <text:p text:style-name="P47">658</text:p>
          </table:table-cell>
          <table:table-cell table:style-name="表格1.A3" office:value-type="string">
            <text:p text:style-name="P44">8,214</text:p>
          </table:table-cell>
          <table:table-cell table:style-name="表格1.A3" office:value-type="string">
            <text:p text:style-name="P46">12,483</text:p>
          </table:table-cell>
        </table:table-row>
        <table:table-row table:style-name="表格1.1">
          <table:table-cell table:style-name="表格1.A3" office:value-type="string">
            <text:p text:style-name="P8">1985</text:p>
          </table:table-cell>
          <table:table-cell table:style-name="表格1.A3" office:value-type="string">
            <text:p text:style-name="P44">652</text:p>
          </table:table-cell>
          <table:table-cell table:style-name="表格1.A3" office:value-type="string">
            <text:p text:style-name="P46">595</text:p>
          </table:table-cell>
          <table:table-cell table:style-name="表格1.A3" office:value-type="string">
            <text:p text:style-name="P44">6,650</text:p>
          </table:table-cell>
          <table:table-cell table:style-name="表格1.A3" office:value-type="string">
            <text:p text:style-name="P46">11,176</text:p>
          </table:table-cell>
        </table:table-row>
        <table:table-row table:style-name="表格1.1">
          <table:table-cell table:style-name="表格1.A3" office:value-type="string">
            <text:p text:style-name="P22"><text:span text:style-name="T6">1986</text:span></text:p>
          </table:table-cell>
          <table:table-cell table:style-name="表格1.A3" office:value-type="string">
            <text:p text:style-name="P44">717</text:p>
          </table:table-cell>
          <table:table-cell table:style-name="表格1.A3" office:value-type="string">
            <text:p text:style-name="P46">669</text:p>
          </table:table-cell>
          <table:table-cell table:style-name="表格1.A3" office:value-type="string">
            <text:p text:style-name="P44">6,723</text:p>
          </table:table-cell>
          <table:table-cell table:style-name="表格1.A3" office:value-type="string">
            <text:p text:style-name="P46">10,049</text:p>
          </table:table-cell>
        </table:table-row>
        <table:table-row table:style-name="表格1.1">
          <table:table-cell table:style-name="表格1.A3" office:value-type="string">
            <text:p text:style-name="P8">1987</text:p>
          </table:table-cell>
          <table:table-cell table:style-name="表格1.A3" office:value-type="string">
            <text:p text:style-name="P44">834</text:p>
          </table:table-cell>
          <table:table-cell table:style-name="表格1.A3" office:value-type="string">
            <text:p text:style-name="P46">787</text:p>
          </table:table-cell>
          <table:table-cell table:style-name="表格1.A3" office:value-type="string">
            <text:p text:style-name="P44">8,438</text:p>
          </table:table-cell>
          <table:table-cell table:style-name="表格1.A3" office:value-type="string">
            <text:p text:style-name="P46">10,717</text:p>
          </table:table-cell>
        </table:table-row>
        <table:table-row table:style-name="表格1.1">
          <table:table-cell table:style-name="表格1.A3" office:value-type="string">
            <text:p text:style-name="P8">1988</text:p>
          </table:table-cell>
          <table:table-cell table:style-name="表格1.A3" office:value-type="string">
            <text:p text:style-name="P44">954</text:p>
          </table:table-cell>
          <table:table-cell table:style-name="表格1.A3" office:value-type="string">
            <text:p text:style-name="P46">865</text:p>
          </table:table-cell>
          <table:table-cell table:style-name="表格1.A3" office:value-type="string">
            <text:p text:style-name="P44">10,027</text:p>
          </table:table-cell>
          <table:table-cell table:style-name="表格1.A3" office:value-type="string">
            <text:p text:style-name="P46">11,592</text:p>
          </table:table-cell>
        </table:table-row>
        <table:table-row table:style-name="表格1.1">
          <table:table-cell table:style-name="表格1.A3" office:value-type="string">
            <text:p text:style-name="P8">1989</text:p>
          </table:table-cell>
          <table:table-cell table:style-name="表格1.A3" office:value-type="string">
            <text:p text:style-name="P44">1,239</text:p>
          </table:table-cell>
          <table:table-cell table:style-name="表格1.A3" office:value-type="string">
            <text:p text:style-name="P46">1,142</text:p>
          </table:table-cell>
          <table:table-cell table:style-name="表格1.A3" office:value-type="string">
            <text:p text:style-name="P44">10,842</text:p>
          </table:table-cell>
          <table:table-cell table:style-name="表格1.A3" office:value-type="string">
            <text:p text:style-name="P46">9,494</text:p>
          </table:table-cell>
        </table:table-row>
        <table:table-row table:style-name="表格1.1">
          <table:table-cell table:style-name="表格1.A3" office:value-type="string">
            <text:p text:style-name="P8">1990</text:p>
          </table:table-cell>
          <table:table-cell table:style-name="表格1.A3" office:value-type="string">
            <text:p text:style-name="P44">1,290</text:p>
          </table:table-cell>
          <table:table-cell table:style-name="表格1.A3" office:value-type="string">
            <text:p text:style-name="P48">1,188</text:p>
          </table:table-cell>
          <table:table-cell table:style-name="表格1.A3" office:value-type="string">
            <text:p text:style-name="P44">13,073</text:p>
          </table:table-cell>
          <table:table-cell table:style-name="表格1.A3" office:value-type="string">
            <text:p text:style-name="P46">11,022</text:p>
          </table:table-cell>
        </table:table-row>
        <table:table-row table:style-name="表格1.1">
          <table:table-cell table:style-name="表格1.A3" office:value-type="string">
            <text:p text:style-name="P8">1991</text:p>
          </table:table-cell>
          <table:table-cell table:style-name="表格1.A3" office:value-type="string">
            <text:p text:style-name="P44">1,347</text:p>
          </table:table-cell>
          <table:table-cell table:style-name="表格1.A3" office:value-type="string">
            <text:p text:style-name="P48">1,233</text:p>
          </table:table-cell>
          <table:table-cell table:style-name="表格1.A3" office:value-type="string">
            <text:p text:style-name="P44">13,946</text:p>
          </table:table-cell>
          <table:table-cell table:style-name="表格1.A3" office:value-type="string">
            <text:p text:style-name="P46">11,313</text:p>
          </table:table-cell>
        </table:table-row>
        <table:table-row table:style-name="表格1.1">
          <table:table-cell table:style-name="表格1.A3" office:value-type="string">
            <text:p text:style-name="P8">1992</text:p>
          </table:table-cell>
          <table:table-cell table:style-name="表格1.A3" office:value-type="string">
            <text:p text:style-name="P44">1,406</text:p>
          </table:table-cell>
          <table:table-cell table:style-name="表格1.A3" office:value-type="string">
            <text:p text:style-name="P48">1,360</text:p>
          </table:table-cell>
          <table:table-cell table:style-name="表格1.A3" office:value-type="string">
            <text:p text:style-name="P44">13,268</text:p>
          </table:table-cell>
          <table:table-cell table:style-name="表格1.A3" office:value-type="string">
            <text:p text:style-name="P46">9,571</text:p>
          </table:table-cell>
        </table:table-row>
        <table:table-row table:style-name="表格1.1">
          <table:table-cell table:style-name="表格1.A3" office:value-type="string">
            <text:p text:style-name="P8">1993</text:p>
          </table:table-cell>
          <table:table-cell table:style-name="表格1.A3" office:value-type="string">
            <text:p text:style-name="P44">1,451</text:p>
          </table:table-cell>
          <table:table-cell table:style-name="表格1.A3" office:value-type="string">
            <text:p text:style-name="P48">1,367</text:p>
          </table:table-cell>
          <table:table-cell table:style-name="表格1.A3" office:value-type="string">
            <text:p text:style-name="P44">14,472</text:p>
          </table:table-cell>
          <table:table-cell table:style-name="表格1.A3" office:value-type="string">
            <text:p text:style-name="P46">10,584</text:p>
          </table:table-cell>
        </table:table-row>
        <table:table-row table:style-name="表格1.1">
          <table:table-cell table:style-name="表格1.A3" office:value-type="string">
            <text:p text:style-name="P8">1994</text:p>
          </table:table-cell>
          <table:table-cell table:style-name="表格1.A3" office:value-type="string">
            <text:p text:style-name="P44">1,502</text:p>
          </table:table-cell>
          <table:table-cell table:style-name="表格1.A3" office:value-type="string">
            <text:p text:style-name="P48">1,378</text:p>
          </table:table-cell>
          <table:table-cell table:style-name="表格1.A3" office:value-type="string">
            <text:p text:style-name="P44">15,887</text:p>
          </table:table-cell>
          <table:table-cell table:style-name="表格1.A3" office:value-type="string">
            <text:p text:style-name="P46">11,533</text:p>
          </table:table-cell>
        </table:table-row>
        <table:table-row table:style-name="表格1.1">
          <table:table-cell table:style-name="表格1.A3" office:value-type="string">
            <text:p text:style-name="P8">1995</text:p>
          </table:table-cell>
          <table:table-cell table:style-name="表格1.A3" office:value-type="string">
            <text:p text:style-name="P44">1,651</text:p>
          </table:table-cell>
          <table:table-cell table:style-name="表格1.A3" office:value-type="string">
            <text:p text:style-name="P48">1,398</text:p>
          </table:table-cell>
          <table:table-cell table:style-name="表格1.A3" office:value-type="string">
            <text:p text:style-name="P44">13,696</text:p>
          </table:table-cell>
          <table:table-cell table:style-name="表格1.A3" office:value-type="string">
            <text:p text:style-name="P46">9,801</text:p>
          </table:table-cell>
        </table:table-row>
        <table:table-row table:style-name="表格1.1">
          <table:table-cell table:style-name="表格1.A3" office:value-type="string">
            <text:p text:style-name="P8">1996</text:p>
          </table:table-cell>
          <table:table-cell table:style-name="表格1.A3" office:value-type="string">
            <text:p text:style-name="P44">1,870</text:p>
          </table:table-cell>
          <table:table-cell table:style-name="表格1.A3" office:value-type="string">
            <text:p text:style-name="P48">1,528</text:p>
          </table:table-cell>
          <table:table-cell table:style-name="表格1.A3" office:value-type="string">
            <text:p text:style-name="P44">28,464</text:p>
          </table:table-cell>
          <table:table-cell table:style-name="表格1.A3" office:value-type="string">
            <text:p text:style-name="P46">18,632</text:p>
          </table:table-cell>
        </table:table-row>
        <table:table-row table:style-name="表格1.1">
          <table:table-cell table:style-name="表格1.A3" office:value-type="string">
            <text:p text:style-name="P8">1997</text:p>
          </table:table-cell>
          <table:table-cell table:style-name="表格1.A3" office:value-type="string">
            <text:p text:style-name="P44">1,887</text:p>
          </table:table-cell>
          <table:table-cell table:style-name="表格1.A3" office:value-type="string">
            <text:p text:style-name="P49">1,625</text:p>
          </table:table-cell>
          <table:table-cell table:style-name="表格1.A3" office:value-type="string">
            <text:p text:style-name="P44">28,823</text:p>
          </table:table-cell>
          <table:table-cell table:style-name="表格1.A3" office:value-type="string">
            <text:p text:style-name="P46">17,755</text:p>
          </table:table-cell>
        </table:table-row>
        <table:table-row table:style-name="表格1.1">
          <table:table-cell table:style-name="表格1.A3" office:value-type="string">
            <text:p text:style-name="P8">1998</text:p>
          </table:table-cell>
          <table:table-cell table:style-name="表格1.A3" office:value-type="string">
            <text:p text:style-name="P44">1,884</text:p>
          </table:table-cell>
          <table:table-cell table:style-name="表格1.A3" office:value-type="string">
            <text:p text:style-name="P49">1,604</text:p>
          </table:table-cell>
          <table:table-cell table:style-name="表格1.A3" office:value-type="string">
            <text:p text:style-name="P44">13,712</text:p>
          </table:table-cell>
          <table:table-cell table:style-name="表格1.A3" office:value-type="string">
            <text:p text:style-name="P46">13,712</text:p>
          </table:table-cell>
        </table:table-row>
        <table:table-row table:style-name="表格1.1">
          <table:table-cell table:style-name="表格1.A3" office:value-type="string">
            <text:p text:style-name="P8">1999</text:p>
          </table:table-cell>
          <table:table-cell table:style-name="表格1.A3" office:value-type="string">
            <text:p text:style-name="P44">1,846</text:p>
          </table:table-cell>
          <table:table-cell table:style-name="表格1.A3" office:value-type="string">
            <text:p text:style-name="P49">1,585</text:p>
          </table:table-cell>
          <table:table-cell table:style-name="表格1.A3" office:value-type="string">
            <text:p text:style-name="P44">16,312</text:p>
          </table:table-cell>
          <table:table-cell table:style-name="表格1.A3" office:value-type="string">
            <text:p text:style-name="P46">16,312</text:p>
          </table:table-cell>
        </table:table-row>
        <table:table-row table:style-name="表格1.1">
          <table:table-cell table:style-name="表格1.A22" office:value-type="string">
            <text:p text:style-name="P8">2000</text:p>
          </table:table-cell>
          <table:table-cell table:style-name="表格1.A22" office:value-type="string">
            <text:p text:style-name="P44">1,724</text:p>
          </table:table-cell>
          <table:table-cell table:style-name="表格1.A22" office:value-type="string">
            <text:p text:style-name="P49">1,713</text:p>
          </table:table-cell>
          <table:table-cell table:style-name="表格1.A22" office:value-type="string">
            <text:p text:style-name="P44">14,465</text:p>
          </table:table-cell>
          <table:table-cell table:style-name="表格1.A22" office:value-type="string">
            <text:p text:style-name="P46">14,465</text:p>
          </table:table-cell>
        </table:table-row>
      </table:table>
      <text:p text:style-name="P11">表2. 本省印度棗之產區(民國89年)</text:p>
      <text:p text:style-name="P5"/>
      <table:table table:name="表格2" table:style-name="表格2">
        <table:table-column table:style-name="表格2.A"/>
        <table:table-column table:style-name="表格2.B"/>
        <table:table-column table:style-name="表格2.C"/>
        <table:table-row table:style-name="表格2.1">
          <table:table-cell table:style-name="表格2.A1" office:value-type="string">
            <text:p text:style-name="P11">產區</text:p>
          </table:table-cell>
          <table:table-cell table:style-name="表格2.A1" office:value-type="string">
            <text:p text:style-name="P25"><text:span text:style-name="T6">栽培面積(公頃</text:span><text:span text:style-name="T19">)</text:span></text:p>
          </table:table-cell>
          <table:table-cell table:style-name="表格2.A1" office:value-type="string">
            <text:p text:style-name="P11">百分比(%)</text:p>
          </table:table-cell>
        </table:table-row>
        <text:soft-page-break/>
        <table:table-row table:style-name="表格2.1">
          <table:table-cell table:style-name="表格2.A2" office:value-type="string">
            <text:p text:style-name="P11">屏東縣</text:p>
          </table:table-cell>
          <table:table-cell table:style-name="表格2.A2" office:value-type="string">
            <text:p text:style-name="P11">821</text:p>
          </table:table-cell>
          <table:table-cell table:style-name="表格2.A2" office:value-type="string">
            <text:p text:style-name="P11">47.6</text:p>
          </table:table-cell>
        </table:table-row>
        <table:table-row table:style-name="表格2.1">
          <table:table-cell table:style-name="表格2.A3" office:value-type="string">
            <text:p text:style-name="P11">高雄縣</text:p>
          </table:table-cell>
          <table:table-cell table:style-name="表格2.A3" office:value-type="string">
            <text:p text:style-name="P11">721</text:p>
          </table:table-cell>
          <table:table-cell table:style-name="表格2.A3" office:value-type="string">
            <text:p text:style-name="P11">41.8</text:p>
          </table:table-cell>
        </table:table-row>
        <table:table-row table:style-name="表格2.1">
          <table:table-cell table:style-name="表格2.A3" office:value-type="string">
            <text:p text:style-name="P11">台南縣</text:p>
          </table:table-cell>
          <table:table-cell table:style-name="表格2.A3" office:value-type="string">
            <text:p text:style-name="P11">127</text:p>
          </table:table-cell>
          <table:table-cell table:style-name="表格2.A3" office:value-type="string">
            <text:p text:style-name="P11">7.4</text:p>
          </table:table-cell>
        </table:table-row>
        <table:table-row table:style-name="表格2.1">
          <table:table-cell table:style-name="表格2.A3" office:value-type="string">
            <text:p text:style-name="P11">其它</text:p>
          </table:table-cell>
          <table:table-cell table:style-name="表格2.A3" office:value-type="string">
            <text:p text:style-name="P11">55</text:p>
          </table:table-cell>
          <table:table-cell table:style-name="表格2.A3" office:value-type="string">
            <text:p text:style-name="P11">3.2</text:p>
          </table:table-cell>
        </table:table-row>
        <table:table-row table:style-name="表格2.1">
          <table:table-cell table:style-name="表格2.A6" office:value-type="string">
            <text:p text:style-name="P11">合計</text:p>
          </table:table-cell>
          <table:table-cell table:style-name="表格2.A6" office:value-type="string">
            <text:p text:style-name="P25"><text:span text:style-name="T6">1</text:span><text:span text:style-name="T17">,</text:span><text:span text:style-name="T6">724</text:span></text:p>
          </table:table-cell>
          <table:table-cell table:style-name="表格2.A6" office:value-type="string">
            <text:p text:style-name="P11">100.0</text:p>
          </table:table-cell>
        </table:table-row>
      </table:table>
      <text:p text:style-name="P50"><text:span text:style-name="T6">在銷售價格方面(表3)，自民國84年至88年之5年平均產地農場價格為每公斤35.9元，平均之都市零售價格為每公斤80.4元，產地農場價格和都市零售價格之價差為每公斤44.8元。其平均產地農場價格以85年之每公斤47.8元最高</text:span><text:span text:style-name="T17">，</text:span><text:span text:style-name="T17">87</text:span><text:span text:style-name="T17">年之每公斤24元最低。都市零售價格則以民國87年之每公斤61.4元最低，84年之90.9元最高。都市零售與產地價格之價差，以民國86年之53.5元最高，</text:span><text:span text:style-name="T17">87</text:span><text:span text:style-name="T17">年之37.4元最低。</text:span></text:p>
      <text:p text:style-name="P51"/>
      <text:p text:style-name="P51"/>
      <text:p text:style-name="P50"><text:span text:style-name="T19"><text:s/></text:span>表3. 中等印度棗之產地農場及都市零售價格</text:p>
      <table:table table:name="表格3" table:style-name="表格3">
        <table:table-column table:style-name="表格3.A"/>
        <table:table-column table:style-name="表格3.B" table:number-columns-repeated="2"/>
        <table:table-column table:style-name="表格3.D"/>
        <table:table-row table:style-name="表格3.1">
          <table:table-cell table:style-name="表格3.A1" office:value-type="string">
            <text:p text:style-name="P11">年別</text:p>
          </table:table-cell>
          <table:table-cell table:style-name="表格3.A1" office:value-type="string">
            <text:p text:style-name="P25"><text:span text:style-name="T6">產地農場價格</text:span><text:span text:style-name="T6">(A)</text:span></text:p>
            <text:p text:style-name="P25"><text:span text:style-name="T8">(</text:span><text:span text:style-name="T6">元</text:span><text:span text:style-name="T19">/</text:span><text:span text:style-name="T17">公斤</text:span><text:span text:style-name="T19">)</text:span></text:p>
          </table:table-cell>
          <table:table-cell table:style-name="表格3.A1" office:value-type="string">
            <text:p text:style-name="P25"><text:span text:style-name="T6">都市零售價格</text:span><text:span text:style-name="T6">(B)</text:span></text:p>
            <text:p text:style-name="P25"><text:span text:style-name="T8">(</text:span><text:span text:style-name="T6">元</text:span><text:span text:style-name="T19">/</text:span><text:span text:style-name="T17">公斤</text:span><text:span text:style-name="T19">)</text:span></text:p>
          </table:table-cell>
          <table:table-cell table:style-name="表格3.D1" office:value-type="string">
            <text:p text:style-name="P26"><text:span text:style-name="T6">都市零售與產地農產價格之價差</text:span><text:span text:style-name="T19">(</text:span><text:span text:style-name="T17">B)-(A)(</text:span><text:span text:style-name="T17">元</text:span><text:span text:style-name="T19">/</text:span><text:span text:style-name="T17">公斤</text:span></text:p>
          </table:table-cell>
        </table:table-row>
        <table:table-row table:style-name="表格3.1">
          <table:table-cell table:style-name="表格3.A1" office:value-type="string">
            <text:p text:style-name="P11">1995</text:p>
          </table:table-cell>
          <table:table-cell table:style-name="表格3.A1" office:value-type="string">
            <text:p text:style-name="P11">44.6</text:p>
          </table:table-cell>
          <table:table-cell table:style-name="表格3.A1" office:value-type="string">
            <text:p text:style-name="P11">90.9</text:p>
          </table:table-cell>
          <table:table-cell table:style-name="表格3.D1" office:value-type="string">
            <text:p text:style-name="P11">46.3</text:p>
          </table:table-cell>
        </table:table-row>
        <table:table-row table:style-name="表格3.1">
          <table:table-cell table:style-name="表格3.A1" office:value-type="string">
            <text:p text:style-name="P11">1996</text:p>
          </table:table-cell>
          <table:table-cell table:style-name="表格3.A1" office:value-type="string">
            <text:p text:style-name="P11">47.8</text:p>
          </table:table-cell>
          <table:table-cell table:style-name="表格3.A1" office:value-type="string">
            <text:p text:style-name="P11">87.5</text:p>
          </table:table-cell>
          <table:table-cell table:style-name="表格3.D1" office:value-type="string">
            <text:p text:style-name="P11">39.7</text:p>
          </table:table-cell>
        </table:table-row>
        <table:table-row table:style-name="表格3.1">
          <table:table-cell table:style-name="表格3.A1" office:value-type="string">
            <text:p text:style-name="P11">1997</text:p>
          </table:table-cell>
          <table:table-cell table:style-name="表格3.A1" office:value-type="string">
            <text:p text:style-name="P11">29.8</text:p>
          </table:table-cell>
          <table:table-cell table:style-name="表格3.A1" office:value-type="string">
            <text:p text:style-name="P11">83.3</text:p>
          </table:table-cell>
          <table:table-cell table:style-name="表格3.D1" office:value-type="string">
            <text:p text:style-name="P11">53.5</text:p>
          </table:table-cell>
        </table:table-row>
        <table:table-row table:style-name="表格3.1">
          <table:table-cell table:style-name="表格3.A1" office:value-type="string">
            <text:p text:style-name="P11">1998</text:p>
          </table:table-cell>
          <table:table-cell table:style-name="表格3.A1" office:value-type="string">
            <text:p text:style-name="P11">24.0</text:p>
          </table:table-cell>
          <table:table-cell table:style-name="表格3.A1" office:value-type="string">
            <text:p text:style-name="P11">61.4</text:p>
          </table:table-cell>
          <table:table-cell table:style-name="表格3.D1" office:value-type="string">
            <text:p text:style-name="P11">37.4</text:p>
          </table:table-cell>
        </table:table-row>
        <table:table-row table:style-name="表格3.1">
          <table:table-cell table:style-name="表格3.A1" office:value-type="string">
            <text:p text:style-name="P11">1999</text:p>
          </table:table-cell>
          <table:table-cell table:style-name="表格3.A1" office:value-type="string">
            <text:p text:style-name="P11">33.1</text:p>
          </table:table-cell>
          <table:table-cell table:style-name="表格3.A1" office:value-type="string">
            <text:p text:style-name="P11">80.4</text:p>
          </table:table-cell>
          <table:table-cell table:style-name="表格3.D1" office:value-type="string">
            <text:p text:style-name="P11">47.3</text:p>
          </table:table-cell>
        </table:table-row>
        <table:table-row table:style-name="表格3.1">
          <table:table-cell table:style-name="表格3.A1" office:value-type="string">
            <text:p text:style-name="P11">平均</text:p>
          </table:table-cell>
          <table:table-cell table:style-name="表格3.A1" office:value-type="string">
            <text:p text:style-name="P25"><text:span text:style-name="T6">35.9</text:span></text:p>
          </table:table-cell>
          <table:table-cell table:style-name="表格3.A1" office:value-type="string">
            <text:p text:style-name="P11">80.7</text:p>
          </table:table-cell>
          <table:table-cell table:style-name="表格3.D1" office:value-type="string">
            <text:p text:style-name="P11">44.8</text:p>
          </table:table-cell>
        </table:table-row>
      </table:table>
      <text:p text:style-name="P53"/>
      <text:p text:style-name="P52"><text:s/></text:p>
      <text:p text:style-name="P54">改進印度棗之產銷</text:p>
      <text:p text:style-name="P31"/>
      <text:p text:style-name="P37"><text:span text:style-name="T6">由於生產者、消費者對生產成本低、單位面積產量高及品質佳之需求，在生產方面除了力求生產成本之大幅降低外，更要力求單位面積產量及果品品質之不斷提昇；在銷售方面，除了要調節供果期，擴展國內外銷售市場之外</text:span><text:span text:style-name="T17">，</text:span><text:span text:style-name="T6">也需加強採後保鮮技術及加工產品之開發研究，以擴大印度棗消費市場。再者，為降低印度棗在我國加入世界貿易組織</text:span><text:span text:style-name="T6">(World Trade </text:span><text:soft-page-break/><text:span text:style-name="T6">Organization, WTO)</text:span><text:span text:style-name="T6">後，受水果自由進口競爭及替代消費作用之不良影響，以及積極的拓展外銷市場</text:span><text:span text:style-name="T17">，</text:span><text:span text:style-name="T6">筆者擬建議下列諸點，以提升印度棗之競爭力。</text:span></text:p>
      <text:p text:style-name="P31"/>
      <text:p text:style-name="P4">一、優質印度棗果品生產</text:p>
      <text:p text:style-name="P37"><text:span text:style-name="T6">印度棗之品質已逐年提升，唯仍未臻理想，有待近一步改進，欲生產優質印度棗，除了要選擇優良品種</text:span><text:span text:style-name="T17">、加強品種改良、適當的修剪及疏果、合理的肥培管理、注重病蟲害防治以外，網室設施之應用亦可</text:span><text:span text:style-name="T6">提高品質。</text:span></text:p>
      <text:p text:style-name="P36"><text:span text:style-name="T5">(</text:span><text:span text:style-name="T3">一</text:span><text:span text:style-name="T3">)</text:span><text:span text:style-name="T3">、慎選品種</text:span></text:p>
      <text:p text:style-name="P42"><text:span text:style-name="T6">選植優良品種是確保印度棗品質及產量之第一步。本省早年栽培過之許多品種，均因品質不佳而逐漸淘汰，目前除了少部份當授粉樹以外，大多不復存在。民國</text:span><text:span text:style-name="T6">70</text:span><text:span text:style-name="T6">年以後，由本省農友選育出可供經濟栽培品種極多，其中較具知名度的包括碧雲、紅雲、肉龍、特龍、黃冠等品種。民國</text:span><text:span text:style-name="T6">80</text:span><text:span text:style-name="T6">年以後，台灣最重要的印度棗品種首推高朗</text:span><text:span text:style-name="T6">1</text:span><text:span text:style-name="T6">號，豐產、大果、品質優良、櫥架壽命長，改寫印度棗酸澀上不了檯面的刻板印象，這個品種直到87年仍是台灣最主要的經濟栽培品種。即使87年底鳳山熱帶園藝試驗分所將高朗</text:span><text:span text:style-name="T6">2</text:span><text:span text:style-name="T6">號命名的台農</text:span><text:span text:style-name="T6">1</text:span><text:span text:style-name="T6">號品種也沒有較大的突破。反而是83年高雄縣燕巢鄉出現的蜜棗品種沉潛數年後，在</text:span><text:span text:style-name="T6">88</text:span><text:span text:style-name="T6">及</text:span><text:span text:style-name="T6">89</text:span><text:span text:style-name="T6">年大放異彩。而85年出現的翠蜜棗及88年出現的天蜜棗雖也各具特色，卻無法和蜜棗相抗衡。90年高雄區農業改良場命名的高雄2號印度棗，其風味品質雖比不上蜜棗</text:span><text:span text:style-name="T17">，但因</text:span><text:span text:style-name="T6">具有2-4月採收的晚熟特性，具有分散印度棗產期的優點。目前所有栽培品種中最受好評的品種為蜜棗，茲介紹如下</text:span><text:span text:style-name="T17">。</text:span></text:p>
      <text:p text:style-name="Standard"><text:span text:style-name="T6">蜜棗是高雄縣燕巢鄉吳呈農友於民國</text:span><text:span text:style-name="T6">83</text:span><text:span text:style-name="T6">年自印度棗實生苗中選出。生長勢弱至中等，枝條刺少節間短，分枝數較多；開花期約在</text:span><text:span text:style-name="T6">8</text:span><text:span text:style-name="T6">月下旬至11月上旬，自開花至果實成熟約需1</text:span><text:span text:style-name="T6">30</text:span><text:span text:style-name="T6">日；果實成熟期約在1</text:span><text:span text:style-name="T6">2</text:span><text:span text:style-name="T6">月上旬至2月中旬之間。早期果的外觀呈圓型，晚期果較似桃子型，重約</text:span><text:span text:style-name="T6">60-150</text:span><text:span text:style-name="T6">公克。整體而言，優點為糖度高、果肉細緻、著果性佳、採收期長、櫥架壽命長、果皮較耐冬雨，缺點是果實小、生長勢弱、產量較低。</text:span></text:p>
      <text:p text:style-name="P34"><text:span text:style-name="T6">欲生產高品質的蜜棗，栽培重點在於早期養成旺盛枝梢，儘量延後著果時間，且著果量不可過多</text:span><text:span text:style-name="T17">，</text:span><text:span text:style-name="T6">否則樹冠展幅太小，產量低落；著果後要提早並確實的疏果，以防樹勢衰弱(倒叢)誘發落葉。此品種的授粉品種可用高朗</text:span><text:span text:style-name="T6">1</text:span><text:span text:style-name="T6">號、高朗2號</text:span><text:span text:style-name="T17">、</text:span><text:span text:style-name="T6">翠蜜或高雄2號。</text:span></text:p>
      <text:p text:style-name="P33"/>
      <text:p text:style-name="P6">表 3. 印度棗品種果實特性</text:p>
      <table:table table:name="表格4" table:style-name="表格4">
        <table:table-column table:style-name="表格4.A"/>
        <table:table-column table:style-name="表格4.B"/>
        <table:table-column table:style-name="表格4.C"/>
        <table:table-column table:style-name="表格4.D"/>
        <table:table-column table:style-name="表格4.E"/>
        <table:table-column table:style-name="表格4.F"/>
        <table:table-column table:style-name="表格4.G"/>
        <table:table-column table:style-name="表格4.H"/>
        <table:table-column table:style-name="表格4.I"/>
        <table:table-row table:style-name="表格4.1">
          <table:table-cell table:style-name="表格4.A1" office:value-type="string">
            <text:p text:style-name="P14">品種</text:p>
            <text:p text:style-name="P14"/>
          </table:table-cell>
          <table:table-cell table:style-name="表格4.A1" office:value-type="string">
            <text:p text:style-name="P14">果重</text:p>
            <text:p text:style-name="P14"><text:span text:style-name="T27">(</text:span>g)</text:p>
          </table:table-cell>
          <table:table-cell table:style-name="表格4.A1" office:value-type="string">
            <text:p text:style-name="P14">果長</text:p>
            <text:p text:style-name="P14"><text:span text:style-name="T27"><text:s/>(</text:span>cm)</text:p>
          </table:table-cell>
          <table:table-cell table:style-name="表格4.A1" office:value-type="string">
            <text:p text:style-name="P14">果寬</text:p>
            <text:p text:style-name="P14"><text:span text:style-name="T27"><text:s/>(</text:span>cm)</text:p>
          </table:table-cell>
          <table:table-cell table:style-name="表格4.A1" office:value-type="string">
            <text:p text:style-name="P14">果實長</text:p>
            <text:p text:style-name="P14">寬比</text:p>
          </table:table-cell>
          <table:table-cell table:style-name="表格4.A1" office:value-type="string">
            <text:p text:style-name="P14">籽重</text:p>
            <text:p text:style-name="P14"><text:span text:style-name="T27">(</text:span>g)</text:p>
          </table:table-cell>
          <table:table-cell table:style-name="表格4.A1" office:value-type="string">
            <text:p text:style-name="P14">糖度</text:p>
            <text:p text:style-name="P15"><text:span text:style-name="T27">(</text:span>Brix)</text:p>
          </table:table-cell>
          <table:table-cell table:style-name="表格4.A1" office:value-type="string">
            <text:p text:style-name="P14">酸度</text:p>
            <text:p text:style-name="P20">(%)</text:p>
          </table:table-cell>
          <table:table-cell table:style-name="表格4.I1" office:value-type="string">
            <text:p text:style-name="P14">成熟期</text:p>
          </table:table-cell>
        </table:table-row>
        <table:table-row table:style-name="表格4.1">
          <table:table-cell table:style-name="表格4.A1" office:value-type="string">
            <text:p text:style-name="P19">碧雲</text:p>
          </table:table-cell>
          <table:table-cell table:style-name="表格4.A1" office:value-type="string">
            <text:p text:style-name="P56">66.7</text:p>
          </table:table-cell>
          <table:table-cell table:style-name="表格4.A1" office:value-type="string">
            <text:p text:style-name="P59">5.0</text:p>
          </table:table-cell>
          <table:table-cell table:style-name="表格4.A1" office:value-type="string">
            <text:p text:style-name="P58"><text:span text:style-name="T1">4.</text:span><text:span text:style-name="T1">9</text:span></text:p>
          </table:table-cell>
          <table:table-cell table:style-name="表格4.A1" office:value-type="string">
            <text:p text:style-name="P59">1.02</text:p>
          </table:table-cell>
          <table:table-cell table:style-name="表格4.A1" office:value-type="string">
            <text:p text:style-name="P60"/>
          </table:table-cell>
          <table:table-cell table:style-name="表格4.A1" office:value-type="string">
            <text:p text:style-name="P59">14.3</text:p>
          </table:table-cell>
          <table:table-cell table:style-name="表格4.A1" office:value-type="string">
            <text:p text:style-name="P59">0.34</text:p>
          </table:table-cell>
          <table:table-cell table:style-name="表格4.I1" office:value-type="string">
            <text:p text:style-name="P60"/>
          </table:table-cell>
        </table:table-row>
        <text:soft-page-break/>
        <table:table-row table:style-name="表格4.1">
          <table:table-cell table:style-name="表格4.A1" office:value-type="string">
            <text:p text:style-name="P19">紅雲</text:p>
          </table:table-cell>
          <table:table-cell table:style-name="表格4.A1" office:value-type="string">
            <text:p text:style-name="P56">75.0</text:p>
          </table:table-cell>
          <table:table-cell table:style-name="表格4.A1" office:value-type="string">
            <text:p text:style-name="P59">5.9</text:p>
          </table:table-cell>
          <table:table-cell table:style-name="表格4.A1" office:value-type="string">
            <text:p text:style-name="P59">4.9</text:p>
          </table:table-cell>
          <table:table-cell table:style-name="表格4.A1" office:value-type="string">
            <text:p text:style-name="P59">1.20</text:p>
          </table:table-cell>
          <table:table-cell table:style-name="表格4.A1" office:value-type="string">
            <text:p text:style-name="P60"/>
          </table:table-cell>
          <table:table-cell table:style-name="表格4.A1" office:value-type="string">
            <text:p text:style-name="P59">14.4</text:p>
          </table:table-cell>
          <table:table-cell table:style-name="表格4.A1" office:value-type="string">
            <text:p text:style-name="P59">0.29</text:p>
          </table:table-cell>
          <table:table-cell table:style-name="表格4.I1" office:value-type="string">
            <text:p text:style-name="P60"/>
          </table:table-cell>
        </table:table-row>
        <table:table-row table:style-name="表格4.1">
          <table:table-cell table:style-name="表格4.A1" office:value-type="string">
            <text:p text:style-name="P19">特龍</text:p>
          </table:table-cell>
          <table:table-cell table:style-name="表格4.A1" office:value-type="string">
            <text:p text:style-name="P56">70.8</text:p>
          </table:table-cell>
          <table:table-cell table:style-name="表格4.A1" office:value-type="string">
            <text:p text:style-name="P59">5.2</text:p>
          </table:table-cell>
          <table:table-cell table:style-name="表格4.A1" office:value-type="string">
            <text:p text:style-name="P59">4.9</text:p>
          </table:table-cell>
          <table:table-cell table:style-name="表格4.A1" office:value-type="string">
            <text:p text:style-name="P59">1.06</text:p>
          </table:table-cell>
          <table:table-cell table:style-name="表格4.A1" office:value-type="string">
            <text:p text:style-name="P60"/>
          </table:table-cell>
          <table:table-cell table:style-name="表格4.A1" office:value-type="string">
            <text:p text:style-name="P59">14.4</text:p>
          </table:table-cell>
          <table:table-cell table:style-name="表格4.A1" office:value-type="string">
            <text:p text:style-name="P58"><text:span text:style-name="T1">0.25</text:span></text:p>
          </table:table-cell>
          <table:table-cell table:style-name="表格4.I1" office:value-type="string">
            <text:p text:style-name="P60"/>
          </table:table-cell>
        </table:table-row>
        <table:table-row table:style-name="表格4.1">
          <table:table-cell table:style-name="表格4.A1" office:value-type="string">
            <text:p text:style-name="P19">肉龍</text:p>
          </table:table-cell>
          <table:table-cell table:style-name="表格4.A1" office:value-type="string">
            <text:p text:style-name="P56">54.3</text:p>
          </table:table-cell>
          <table:table-cell table:style-name="表格4.A1" office:value-type="string">
            <text:p text:style-name="P58"><text:span text:style-name="T1">5.</text:span><text:span text:style-name="T1">9</text:span></text:p>
          </table:table-cell>
          <table:table-cell table:style-name="表格4.A1" office:value-type="string">
            <text:p text:style-name="P58"><text:span text:style-name="T1">4.</text:span><text:span text:style-name="T1">4</text:span></text:p>
          </table:table-cell>
          <table:table-cell table:style-name="表格4.A1" office:value-type="string">
            <text:p text:style-name="P58"><text:span text:style-name="T1">1.</text:span><text:span text:style-name="T1">34</text:span></text:p>
          </table:table-cell>
          <table:table-cell table:style-name="表格4.A1" office:value-type="string">
            <text:p text:style-name="P60"/>
          </table:table-cell>
          <table:table-cell table:style-name="表格4.A1" office:value-type="string">
            <text:p text:style-name="P58"><text:span text:style-name="T1">16.</text:span><text:span text:style-name="T1">2</text:span></text:p>
          </table:table-cell>
          <table:table-cell table:style-name="表格4.A1" office:value-type="string">
            <text:p text:style-name="P59">0.49</text:p>
          </table:table-cell>
          <table:table-cell table:style-name="表格4.I1" office:value-type="string">
            <text:p text:style-name="P60"/>
          </table:table-cell>
        </table:table-row>
        <table:table-row table:style-name="表格4.1">
          <table:table-cell table:style-name="表格4.A1" office:value-type="string">
            <text:p text:style-name="P19">黃冠</text:p>
          </table:table-cell>
          <table:table-cell table:style-name="表格4.A1" office:value-type="string">
            <text:p text:style-name="P55"><text:span text:style-name="T1">1</text:span><text:span text:style-name="T1">30.1</text:span></text:p>
          </table:table-cell>
          <table:table-cell table:style-name="表格4.A1" office:value-type="string">
            <text:p text:style-name="P59">5.2</text:p>
          </table:table-cell>
          <table:table-cell table:style-name="表格4.A1" office:value-type="string">
            <text:p text:style-name="P58"><text:span text:style-name="T1">6.</text:span><text:span text:style-name="T1">5</text:span></text:p>
          </table:table-cell>
          <table:table-cell table:style-name="表格4.A1" office:value-type="string">
            <text:p text:style-name="P58"><text:span text:style-name="T1">0.8</text:span><text:span text:style-name="T1">0</text:span></text:p>
          </table:table-cell>
          <table:table-cell table:style-name="表格4.A1" office:value-type="string">
            <text:p text:style-name="P60"/>
          </table:table-cell>
          <table:table-cell table:style-name="表格4.A1" office:value-type="string">
            <text:p text:style-name="P58"><text:span text:style-name="T1">1</text:span><text:span text:style-name="T1">2</text:span><text:span text:style-name="T1">.5</text:span></text:p>
          </table:table-cell>
          <table:table-cell table:style-name="表格4.A1" office:value-type="string">
            <text:p text:style-name="P59">0.27</text:p>
          </table:table-cell>
          <table:table-cell table:style-name="表格4.I1" office:value-type="string">
            <text:p text:style-name="P60"/>
          </table:table-cell>
        </table:table-row>
        <table:table-row table:style-name="表格4.1">
          <table:table-cell table:style-name="表格4.A1" office:value-type="string">
            <text:p text:style-name="P19">新世紀</text:p>
          </table:table-cell>
          <table:table-cell table:style-name="表格4.A1" office:value-type="string">
            <text:p text:style-name="P56">121.5</text:p>
          </table:table-cell>
          <table:table-cell table:style-name="表格4.A1" office:value-type="string">
            <text:p text:style-name="P22"><text:span text:style-name="T1">6.</text:span><text:span text:style-name="T1">4</text:span></text:p>
          </table:table-cell>
          <table:table-cell table:style-name="表格4.A1" office:value-type="string">
            <text:p text:style-name="P22"><text:span text:style-name="T1">5.</text:span><text:span text:style-name="T1">2</text:span></text:p>
          </table:table-cell>
          <table:table-cell table:style-name="表格4.A1" office:value-type="string">
            <text:p text:style-name="P22"><text:span text:style-name="T1">1.</text:span><text:span text:style-name="T1">23</text:span></text:p>
          </table:table-cell>
          <table:table-cell table:style-name="表格4.A1" office:value-type="string">
            <text:p text:style-name="P18"/>
          </table:table-cell>
          <table:table-cell table:style-name="表格4.A1" office:value-type="string">
            <text:p text:style-name="P22"><text:span text:style-name="T1">12</text:span><text:span text:style-name="T1">.7</text:span></text:p>
          </table:table-cell>
          <table:table-cell table:style-name="表格4.A1" office:value-type="string">
            <text:p text:style-name="P17">0.26</text:p>
          </table:table-cell>
          <table:table-cell table:style-name="表格4.I1" office:value-type="string">
            <text:p text:style-name="P18"/>
          </table:table-cell>
        </table:table-row>
        <table:table-row table:style-name="表格4.1">
          <table:table-cell table:style-name="表格4.A1" office:value-type="string">
            <text:p text:style-name="P19">玉冠</text:p>
          </table:table-cell>
          <table:table-cell table:style-name="表格4.A1" office:value-type="string">
            <text:p text:style-name="P56">107.6</text:p>
          </table:table-cell>
          <table:table-cell table:style-name="表格4.A1" office:value-type="string">
            <text:p text:style-name="P22"><text:span text:style-name="T1">6.</text:span><text:span text:style-name="T1">9</text:span></text:p>
          </table:table-cell>
          <table:table-cell table:style-name="表格4.A1" office:value-type="string">
            <text:p text:style-name="P22"><text:span text:style-name="T1">5.</text:span><text:span text:style-name="T1">4</text:span></text:p>
          </table:table-cell>
          <table:table-cell table:style-name="表格4.A1" office:value-type="string">
            <text:p text:style-name="P22"><text:span text:style-name="T1">1.2</text:span><text:span text:style-name="T1">8</text:span></text:p>
          </table:table-cell>
          <table:table-cell table:style-name="表格4.A1" office:value-type="string">
            <text:p text:style-name="P18"/>
          </table:table-cell>
          <table:table-cell table:style-name="表格4.A1" office:value-type="string">
            <text:p text:style-name="P22"><text:span text:style-name="T1">1</text:span><text:span text:style-name="T1">2</text:span><text:span text:style-name="T1">.</text:span><text:span text:style-name="T1">2</text:span></text:p>
          </table:table-cell>
          <table:table-cell table:style-name="表格4.A1" office:value-type="string">
            <text:p text:style-name="P17">0.2</text:p>
          </table:table-cell>
          <table:table-cell table:style-name="表格4.I1" office:value-type="string">
            <text:p text:style-name="P18"/>
          </table:table-cell>
        </table:table-row>
        <table:table-row table:style-name="表格4.1">
          <table:table-cell table:style-name="表格4.A1" office:value-type="string">
            <text:p text:style-name="P19">高朗1號</text:p>
          </table:table-cell>
          <table:table-cell table:style-name="表格4.A1" office:value-type="string">
            <text:p text:style-name="P56">120.5</text:p>
          </table:table-cell>
          <table:table-cell table:style-name="表格4.A1" office:value-type="string">
            <text:p text:style-name="P59">6.2</text:p>
          </table:table-cell>
          <table:table-cell table:style-name="表格4.A1" office:value-type="string">
            <text:p text:style-name="P59">5.3</text:p>
          </table:table-cell>
          <table:table-cell table:style-name="表格4.A1" office:value-type="string">
            <text:p text:style-name="P58"><text:span text:style-name="T1">1.1</text:span><text:span text:style-name="T1">7</text:span></text:p>
          </table:table-cell>
          <table:table-cell table:style-name="表格4.A1" office:value-type="string">
            <text:p text:style-name="P60"/>
          </table:table-cell>
          <table:table-cell table:style-name="表格4.A1" office:value-type="string">
            <text:p text:style-name="P58"><text:span text:style-name="T1">12.</text:span><text:span text:style-name="T1">7</text:span></text:p>
          </table:table-cell>
          <table:table-cell table:style-name="表格4.A1" office:value-type="string">
            <text:p text:style-name="P59">0.27</text:p>
          </table:table-cell>
          <table:table-cell table:style-name="表格4.I1" office:value-type="string">
            <text:p text:style-name="P60"/>
          </table:table-cell>
        </table:table-row>
        <table:table-row table:style-name="表格4.1">
          <table:table-cell table:style-name="表格4.A1" office:value-type="string">
            <text:p text:style-name="P24"><text:span text:style-name="T1">高朗</text:span><text:span text:style-name="T1">2</text:span><text:span text:style-name="T1">號</text:span></text:p>
          </table:table-cell>
          <table:table-cell table:style-name="表格4.A1" office:value-type="string">
            <text:p text:style-name="P56">122.3</text:p>
          </table:table-cell>
          <table:table-cell table:style-name="表格4.A1" office:value-type="string">
            <text:p text:style-name="P59">6.3</text:p>
          </table:table-cell>
          <table:table-cell table:style-name="表格4.A1" office:value-type="string">
            <text:p text:style-name="P59">5.3</text:p>
          </table:table-cell>
          <table:table-cell table:style-name="表格4.A1" office:value-type="string">
            <text:p text:style-name="P59">1.19</text:p>
          </table:table-cell>
          <table:table-cell table:style-name="表格4.A1" office:value-type="string">
            <text:p text:style-name="P60"/>
          </table:table-cell>
          <table:table-cell table:style-name="表格4.A1" office:value-type="string">
            <text:p text:style-name="P59">11.6</text:p>
          </table:table-cell>
          <table:table-cell table:style-name="表格4.A1" office:value-type="string">
            <text:p text:style-name="P59">0.29</text:p>
          </table:table-cell>
          <table:table-cell table:style-name="表格4.I1" office:value-type="string">
            <text:p text:style-name="P60"/>
          </table:table-cell>
        </table:table-row>
        <table:table-row table:style-name="表格4.1">
          <table:table-cell table:style-name="表格4.A1" office:value-type="string">
            <text:p text:style-name="P19">蜜棗</text:p>
          </table:table-cell>
          <table:table-cell table:style-name="表格4.A1" office:value-type="string">
            <text:p text:style-name="P56">98.7</text:p>
          </table:table-cell>
          <table:table-cell table:style-name="表格4.A1" office:value-type="string">
            <text:p text:style-name="P17">5.4</text:p>
          </table:table-cell>
          <table:table-cell table:style-name="表格4.A1" office:value-type="string">
            <text:p text:style-name="P17">5.3</text:p>
          </table:table-cell>
          <table:table-cell table:style-name="表格4.A1" office:value-type="string">
            <text:p text:style-name="P17">1.02</text:p>
          </table:table-cell>
          <table:table-cell table:style-name="表格4.A1" office:value-type="string">
            <text:p text:style-name="P18"/>
          </table:table-cell>
          <table:table-cell table:style-name="表格4.A1" office:value-type="string">
            <text:p text:style-name="P17">13.6</text:p>
          </table:table-cell>
          <table:table-cell table:style-name="表格4.A1" office:value-type="string">
            <text:p text:style-name="P17">0.24</text:p>
          </table:table-cell>
          <table:table-cell table:style-name="表格4.I1" office:value-type="string">
            <text:p text:style-name="P18"/>
          </table:table-cell>
        </table:table-row>
      </table:table>
      <text:p text:style-name="P33"/>
      <text:p text:style-name="P34"><text:span text:style-name="T5">(</text:span><text:span text:style-name="T3">二</text:span><text:span text:style-name="T3">)</text:span><text:span text:style-name="T3">、加強品種改良</text:span></text:p>
      <text:p text:style-name="P63"><text:span text:style-name="T6">品種改良是提升印度棗品質及產量最直接的方法之一。印度棗</text:span><text:span text:style-name="T17">幼年期短，播種後當年或第二年可結果。歷年來，本省印度棗栽培品種大多為農友由實生苗或芽條變異中選育得到，因此，栽培品種的汰換速度很快。目前本省印度棗栽培品種以「蜜棗」外銷潛力最大，唯其在生產上有高成本、果粒小、產量較低之缺點，值得進行品種選育工作加以改良。</text:span></text:p>
      <text:p text:style-name="P31"/>
      <text:p text:style-name="P34"><text:span text:style-name="T5">(</text:span><text:span text:style-name="T3">三</text:span><text:span text:style-name="T3">)</text:span><text:span text:style-name="T3">、適當修剪及疏果</text:span></text:p>
      <text:p text:style-name="Standard">在整枝、修剪及疏果上，印度棗生育旺盛，其側枝又屬斜生生長，樹冠展幅大，因此整枝、修剪及引枝可以確保優良樹型，有利栽培管理工作及改善日照、通風，減少病蟲害之發生。但是，修剪程度品種間有差異，例如蜜棗品種生長勢較弱，生育期只稍微將交叉重疊嚴重的枝梢剪除即可，不可太過強修剪，否則葉片數太少，影響產量及品質。</text:p>
      <text:p text:style-name="P42"><text:span text:style-name="T6">疏果工作的良莠嚴重影響印度棗品質，確實進行疏果並及早進行，是生產高品質印度棗的首要條件。如果留果量過多或太晚進行疏果，果粒會變小、糖度降低、肉質鬆軟，良級品偏多; 反之，留果量適中，果粒大、糖度高、質地脆且多汁，特級品較多。疏果時應先將弱枝或交叉重疊枝梢修剪，較易判斷適當的留果量。由於印度棗隨著枝梢生長持續開花結果，因此從枝梢頭端至尾端都要留果，一般翠蜜、天蜜及高朗</text:span><text:span text:style-name="T6">1</text:span><text:span text:style-name="T6">號品種大多每隔</text:span><text:span text:style-name="T6">2-3</text:span><text:span text:style-name="T6">節留</text:span><text:span text:style-name="T6">1</text:span><text:span text:style-name="T6">果，蜜棗每隔</text:span><text:span text:style-name="T6">2</text:span><text:span text:style-name="T6">節留</text:span><text:span text:style-name="T6">1</text:span><text:span text:style-name="T6">果，著果整齊時，留果量還要減少。</text:span></text:p>
      <text:p text:style-name="P39"><text:span text:style-name="T5">(</text:span><text:span text:style-name="T3">四</text:span><text:span text:style-name="T3">)</text:span><text:span text:style-name="T3">、合理化肥培管理</text:span></text:p>
      <text:p text:style-name="P30"><text:span text:style-name="T6">印度棗品質好壞受肥培管理技術之影響極大，施肥量需視生育期、樹齡之不同而需加調整。因此須視土壤肥力分析及樹體營養狀況等結果而適量施用，以避免超施肥料，浪費成本及造成環境污染。印度棗的施肥量需視樹齡、土壤肥力分析及樹體營養狀況適量施用。本省印度棗每年於</text:span><text:span text:style-name="T6">3-4</text:span><text:span text:style-name="T6">月主幹更新修剪，</text:span><text:span text:style-name="T6">4-7</text:span><text:span text:style-name="T6">月枝梢生長，隨著枝梢生長而開花，</text:span><text:span text:style-name="T6">6-11</text:span><text:span text:style-name="T6">月為開花期，</text:span><text:soft-page-break/><text:span text:style-name="T6">7-10</text:span><text:span text:style-name="T6">月為著果期；在開花與著果期重疊的情形下，需肥量頗大。建議果實採收後讓樹勢恢復</text:span><text:span text:style-name="T6">1-2</text:span><text:span text:style-name="T6">個月再予主幹更新，待新梢成活後，依土壤肥力不同，每分地施用</text:span><text:span text:style-name="T6">500</text:span><text:span text:style-name="T6">至</text:span><text:span text:style-name="T6">750</text:span><text:span text:style-name="T6">公斤的腐熟堆肥全面翻耕混合</text:span><text:span text:style-name="T6"> (</text:span><text:span text:style-name="T6">以</text:span><text:span text:style-name="T6">4</text:span><text:span text:style-name="T6">年生植株為例</text:span><text:span text:style-name="T6">)</text:span><text:span text:style-name="T6">。著果後進行第二次腐熟堆肥施用，每分地</text:span><text:span text:style-name="T6">500</text:span><text:span text:style-name="T6">至</text:span><text:span text:style-name="T6">750</text:span><text:span text:style-name="T6">公斤，開溝宜淺，不可傷害到植株根部。此腐熟堆肥的材質以牛糞</text:span><text:span text:style-name="T6">(</text:span><text:span text:style-name="T6">雞糞、豬糞、羊糞</text:span><text:span text:style-name="T6">...)</text:span><text:span text:style-name="T6">、大豆粕</text:span><text:span text:style-name="T6">(</text:span><text:span text:style-name="T6">菜籽粕</text:span><text:span text:style-name="T6">)</text:span><text:span text:style-name="T6">、骨粉、米糠、粗糠等</text:span><text:span text:style-name="T6">5:1:1:1:1</text:span><text:span text:style-name="T6">之比例做成堆肥，經發酵腐熟後待用。土壤酸化或去年植株有缺鎂現象者，可利用矽酸爐渣</text:span><text:span text:style-name="T6">(</text:span><text:span text:style-name="T6">含鎂和鈣</text:span><text:span text:style-name="T6">)</text:span><text:span text:style-name="T6">或苦土石灰混合堆肥施用，也可利用市售含鈣鎂材質的肥料施用。施肥位置每年宜更換。</text:span></text:p>
      <text:p text:style-name="P30"><text:span text:style-name="T6">追肥方面，一般農友自十月開始就常常以大豆粕、米糠、奶粉、糖蜜、雞糞等材質泡製有機液體肥料或魚精澆灌土壤，由於這些有機液肥均經過長期浸泡分解，對印度棗品質及產量之提升有顯著效果。化學肥料施用時，幼果期偏重氮肥，中果期偏重磷鉀，大果期增施鉀肥；核果類水果在發育過程中需要大量鎂肥及鈣肥，應以少量多施的方式持續補充；微量元素中之硼及鋅也很重要，缺硼會產生畸型果，可在開花期噴施硼酸水溶液</text:span><text:span text:style-name="T6">1,500-2,000</text:span><text:span text:style-name="T6">倍；鋅則可提高果實之光澤，但施用時不可超量。農友若有任何土壤肥料問題，可洽請各地區農業改良場請求協助。</text:span></text:p>
      <text:p text:style-name="P37"><text:span text:style-name="T5"><text:s/>(</text:span><text:span text:style-name="T3">五</text:span><text:span text:style-name="T3">)</text:span><text:span text:style-name="T3">、注重病蟲害防治</text:span></text:p>
      <text:p text:style-name="P30"><text:span text:style-name="T6">病害及蟲害更是影響印度棗產量及品質之最大因素。因此徹底及適時有效地防治病虫害乃是確保優良品質及產量之重點。印度棗病害不少，常見之病害有白粉病、炭疽病、疫病、煤病、輪紋病等</text:span><text:span text:style-name="T21">(9</text:span><text:span text:style-name="T21">，</text:span><text:span text:style-name="T21">18)</text:span><text:span text:style-name="T6">。而為害印度棗之害蟲約有</text:span><text:span text:style-name="T6">28</text:span><text:span text:style-name="T6">種，較嚴重者有東方果實蠅、柑橘葉蹣、星天牛、印度棗葉蟬、粉介殼蟲、盲椿象、毒蛾等</text:span><text:span text:style-name="T21">(17</text:span><text:span text:style-name="T21">，</text:span><text:span text:style-name="T21">18)</text:span><text:span text:style-name="T6">。這些病、蟲害均會影響植株之正常生育及果實品質，因此需加防治才能確保農友之收益。在栽培上可配合園區作業，加強排灌水管理、整枝修剪、去除病枝病葉、維護園區清潔、改善園區之通風及日照條件等來減少病蟲害之發生。若需採用化學防治時，則宜洽請農業試驗研究機關協助鑑定及指導用藥，或參照最新之植物保護手冊，選用推薦之防治藥劑來使用，切勿隨意使用未經核准使用或禁用之農藥。此外，接近果實成熟期時，應厲行安全用藥規定，以確保消費者之安全。</text:span></text:p>
      <text:p text:style-name="P30"><text:span text:style-name="T5">(</text:span><text:span text:style-name="T3">六</text:span><text:span text:style-name="T3">)</text:span><text:span text:style-name="T3">、設施應用</text:span></text:p>
      <text:p text:style-name="P30"><text:span text:style-name="T6">近年來，印度棗使用網室設施栽培預防東方果實蠅及野鳥為害者大幅增加，且網室也可預防強風引起枝條斷裂及造成風疤果，因此，欲生</text:span><text:soft-page-break/><text:span text:style-name="T6">產高品質安全的印度棗以</text:span><text:span text:style-name="T9">網室栽培最佳。</text:span><text:span text:style-name="T6">網室栽培之印度棗外觀光滑粉綠，皮薄多汁；缺點是盛產期糖度稍低，且在冬季下雨時，薄薄的果皮外觀會產生褐黑色條斑，影響品質較大；唯延長產期及掛樹期之優點對農民來說相當有利，尤其在一般民間俗稱的"吹南風"期間，網室栽培可減緩黃熟速度，減少損失。再者，欲申請安全無農藥殘留的吉園圃標章，網室栽培較易達成。至於網室栽培之初期投入成本雖高達</text:span><text:span text:style-name="T17">40-70</text:span><text:span text:style-name="T17">萬</text:span><text:span text:style-name="T6">，但是骨架可使用年限很長，防蟲網則需視損壞情形更換，一般每</text:span><text:span text:style-name="T6">2-3</text:span><text:span text:style-name="T6">年更換一次，爾後每年僅需負擔裝卸工資，因此平均成本並不高，建議農民多多利用。</text:span></text:p>
      <text:p text:style-name="P28">二、調節產期</text:p>
      <text:p text:style-name="P30"><text:span text:style-name="T6">在本省南部，印度棗之盛產期在</text:span><text:span text:style-name="T6">12</text:span><text:span text:style-name="T6">－</text:span><text:span text:style-name="T6">2</text:span><text:span text:style-name="T6">月間。由於產期過於集中，供貨量大，以及印度棗不耐儲運之特性下，常常發生供銷不均，價格低落，因而影響果農之收益。因此若能提早至</text:span><text:span text:style-name="T6">9</text:span><text:span text:style-name="T6">月中秋節前後或延後產期至翌年</text:span><text:span text:style-name="T6">3</text:span><text:span text:style-name="T6">月間，將可拓展應市期、充分供應市場之需，且可分散市場供貨量，達成產期調節及提高果農收益之目的。</text:span></text:p>
      <text:p text:style-name="Standard"><text:span text:style-name="T6">印度棗產期調節方法很多，包括主幹更新時期、長梢修剪、早晚生品種之選用</text:span><text:span text:style-name="T21">(11.12)</text:span><text:span text:style-name="T6">、主幹更新配合夜間照光之應用等</text:span><text:span text:style-name="T21">(2,5,6,7,8)</text:span><text:span text:style-name="T6">。目前較常用的有以下兩種方法</text:span><text:span text:style-name="T6">:</text:span></text:p>
      <text:p text:style-name="P30"><text:span text:style-name="T5">(</text:span><text:span text:style-name="T3">一</text:span><text:span text:style-name="T3">)</text:span><text:span text:style-name="T3">早晚生品種選用</text:span></text:p>
      <text:p text:style-name="P30"><text:span text:style-name="T6">在早晚生品種選用方面，利用不同品種的開花特性及果實成熟期的長短來調節產期也是可行的方法之一。例如高朗1號、高朗2號、翠蜜品種之開花期早，且自開花到果實成熟期時間較短，約需</text:span><text:span text:style-name="T6">1</text:span><text:span text:style-name="T6">1</text:span><text:span text:style-name="T6">0</text:span><text:span text:style-name="T6">－</text:span><text:span text:style-name="T6">1</text:span><text:span text:style-name="T6">2</text:span><text:span text:style-name="T6">0</text:span><text:span text:style-name="T6">日，天蜜棗及蜜棗品種開花期在9-11月上旬，著果期最晚在10月下旬</text:span><text:span text:style-name="T17">，果實生育日數約120-130日左右，</text:span><text:span text:style-name="T6">屬中晚熟品種。高雄2號開花期長</text:span><text:span text:style-name="T17">，</text:span><text:span text:style-name="T6">著果期最晚在1</text:span><text:span text:style-name="T6">1</text:span><text:span text:style-name="T6">月上旬</text:span><text:span text:style-name="T17">，果實生育日數約1</text:span><text:span text:style-name="T17">3</text:span><text:span text:style-name="T17">0-1</text:span><text:span text:style-name="T17">5</text:span><text:span text:style-name="T17">0日左右，</text:span><text:span text:style-name="T6">屬晚熟品種。利用開花著果期早晚及果實不同成熟期來分散產期</text:span><text:span text:style-name="T6">1</text:span><text:span text:style-name="T6">－</text:span><text:span text:style-name="T6">2</text:span><text:span text:style-name="T6">個月左右。惟其正常栽培下之最早產期仍無法提早至</text:span><text:span text:style-name="T6">9</text:span><text:span text:style-name="T6">－</text:span><text:span text:style-name="T6">10</text:span><text:span text:style-name="T6">月。另一方面，由於市場導向的關係，農友常不易接受以品種來調節產期，故單一品種之產期調節仍需靠其它方法達成。</text:span></text:p>
      <text:p text:style-name="P30"><text:span text:style-name="T5">(</text:span><text:span text:style-name="T3">二</text:span><text:span text:style-name="T3">)</text:span><text:span text:style-name="T3">主幹更新配合夜間燈照</text:span></text:p>
      <text:p text:style-name="P30"><text:span text:style-name="T6">在夜間燈照調節印度棗產期方面，高雄縣阿蓮、田寮，以及台南縣關廟、玉井等地區之棗樹，於</text:span><text:span text:style-name="T6">2</text:span><text:span text:style-name="T6">月中進行主幹更新嫁接，</text:span><text:span text:style-name="T6">6</text:span><text:span text:style-name="T6">月進行夜間燈照，有促進印度棗提早開花、增加開花數及著果數、提早產期至</text:span><text:span text:style-name="T6">9</text:span><text:span text:style-name="T6">－</text:span><text:span text:style-name="T6">11</text:span><text:span text:style-name="T6">月間生產之效果，較正常產期提早</text:span><text:span text:style-name="T6">2</text:span><text:span text:style-name="T6">個月左右</text:span><text:span text:style-name="T21">(2)</text:span><text:span text:style-name="T6">。夜間燈照處理是以</text:span><text:span text:style-name="T6">40</text:span><text:span text:style-name="T6">瓦日光燈為光</text:span><text:soft-page-break/><text:span text:style-name="T6">源，每公頃</text:span><text:span text:style-name="T6">70</text:span><text:span text:style-name="T6">－</text:span><text:span text:style-name="T6">120</text:span><text:span text:style-name="T6">盞，架設於棚架上方</text:span><text:span text:style-name="T6">1</text:span><text:span text:style-name="T6">－</text:span><text:span text:style-name="T6">2</text:span><text:span text:style-name="T6">公尺處。燈照時間以自動開關或感光器控制，照射</text:span><text:span text:style-name="T6">6</text:span><text:span text:style-name="T6">－</text:span><text:span text:style-name="T6">12</text:span><text:span text:style-name="T6">小時，至於照光期的長短也可依樹體開花及著果情形來調節，一般是以</text:span><text:span text:style-name="T6">20</text:span><text:span text:style-name="T6">－</text:span><text:span text:style-name="T6">40</text:span><text:span text:style-name="T6">天左右較佳。此法施行時需注意燈照時期樹體之生育狀況，如枝條之生育日數不足，會影響開花及著果，因此一般主幹更新後不嫁接者在</text:span><text:span text:style-name="T6">110</text:span><text:span text:style-name="T6">日以上施行較佳，經嫁接者則在</text:span><text:span text:style-name="T6">120</text:span><text:span text:style-name="T6">日以上施行較佳</text:span><text:span text:style-name="T21">(7)</text:span><text:span text:style-name="T6">。</text:span></text:p>
      <text:p text:style-name="P29">三、降低生產成本</text:p>
      <text:p text:style-name="P38"><text:span text:style-name="T6">根據</text:span><text:span text:style-name="T6">8</text:span><text:span text:style-name="T6">6年期台灣農產品生產成本調查報告指出，本省印度棗每公頃平均產量為</text:span><text:span text:style-name="T6">22,211</text:span><text:span text:style-name="T6">公斤，產值為</text:span><text:span text:style-name="T6">745,528</text:span><text:span text:style-name="T6">元，所需之生產費用為</text:span><text:span text:style-name="T6">607,154</text:span><text:span text:style-name="T6">元，純收益為</text:span><text:span text:style-name="T6">138,374</text:span><text:span text:style-name="T6">元，若包括家族勞動成本每公頃</text:span><text:span text:style-name="T6">383,792</text:span><text:span text:style-name="T6">元，則每公頃之農家賺款為</text:span><text:span text:style-name="T6">433,277</text:span><text:span text:style-name="T6">元，與其它果樹生產上比較尚屬有利潤之作物。</text:span></text:p>
      <text:p text:style-name="P38"><text:span text:style-name="T6">每公頃之生產費用中</text:span><text:span text:style-name="T6">(</text:span><text:span text:style-name="T6">表</text:span><text:span text:style-name="T6">5)</text:span><text:span text:style-name="T21">(21)</text:span><text:span text:style-name="T6">，以人工成本最高，佔總生產費用之</text:span><text:span text:style-name="T6">5</text:span><text:span text:style-name="T6">3.5</text:span><text:span text:style-name="T6">%</text:span><text:span text:style-name="T6">。其次為肥料、農藥及材料，分別佔總生產成本之</text:span><text:span text:style-name="T6">1</text:span><text:span text:style-name="T6">2.4</text:span><text:span text:style-name="T6">%</text:span><text:span text:style-name="T6">、10.7</text:span><text:span text:style-name="T6">%</text:span><text:span text:style-name="T6">、10.3</text:span><text:span text:style-name="T6">%</text:span><text:span text:style-name="T6">，至於種苗及能源之耗費較少。由此可知人工是總生產成本耗費最高者，因此若能降低人工成本，將有助於增進農家之收益，以及解決農村人力日益老化問題。</text:span></text:p>
      <text:p text:style-name="P40"/>
      <text:p text:style-name="P40"/>
      <text:p text:style-name="P64">表 5. 86年期印度棗之生產成本</text:p>
      <table:table table:name="表格5" table:style-name="表格5">
        <table:table-column table:style-name="表格5.A"/>
        <table:table-column table:style-name="表格5.B"/>
        <table:table-column table:style-name="表格5.C"/>
        <table:table-row table:style-name="表格5.1">
          <table:table-cell table:style-name="表格5.A1" office:value-type="string">
            <text:p text:style-name="P9">成本項目</text:p>
          </table:table-cell>
          <table:table-cell table:style-name="表格5.A1" office:value-type="string">
            <text:p text:style-name="P21"><text:span text:style-name="T6">金</text:span><text:span text:style-name="T6"> <text:s/></text:span><text:span text:style-name="T6">額</text:span></text:p>
            <text:p text:style-name="P21"><text:span text:style-name="T8">(</text:span><text:span text:style-name="T6">元</text:span><text:span text:style-name="T6">/</text:span><text:span text:style-name="T6">公頃</text:span><text:span text:style-name="T6">)</text:span></text:p>
          </table:table-cell>
          <table:table-cell table:style-name="表格5.A1" office:value-type="string">
            <text:p text:style-name="P9">百分比</text:p>
            <text:p text:style-name="P13">(%)</text:p>
          </table:table-cell>
        </table:table-row>
        <table:table-row table:style-name="表格5.1">
          <table:table-cell table:style-name="表格5.A2" office:value-type="string">
            <text:p text:style-name="P8">種苗</text:p>
          </table:table-cell>
          <table:table-cell table:style-name="表格5.A2" office:value-type="string">
            <text:p text:style-name="P66">12,085</text:p>
          </table:table-cell>
          <table:table-cell table:style-name="表格5.A2" office:value-type="string">
            <text:p text:style-name="P68">2.0</text:p>
          </table:table-cell>
        </table:table-row>
        <table:table-row table:style-name="表格5.1">
          <table:table-cell table:style-name="表格5.A3" office:value-type="string">
            <text:p text:style-name="P8">肥料</text:p>
          </table:table-cell>
          <table:table-cell table:style-name="表格5.A3" office:value-type="string">
            <text:p text:style-name="P66">75,511</text:p>
          </table:table-cell>
          <table:table-cell table:style-name="表格5.A3" office:value-type="string">
            <text:p text:style-name="P68">12.4</text:p>
          </table:table-cell>
        </table:table-row>
        <table:table-row table:style-name="表格5.1">
          <table:table-cell table:style-name="表格5.A3" office:value-type="string">
            <text:p text:style-name="P8">人工</text:p>
          </table:table-cell>
          <table:table-cell table:style-name="表格5.A3" office:value-type="string">
            <text:p text:style-name="P66">324,810</text:p>
          </table:table-cell>
          <table:table-cell table:style-name="表格5.A3" office:value-type="string">
            <text:p text:style-name="P68">53.5</text:p>
          </table:table-cell>
        </table:table-row>
        <table:table-row table:style-name="表格5.1">
          <table:table-cell table:style-name="表格5.A3" office:value-type="string">
            <text:p text:style-name="P8">農藥</text:p>
          </table:table-cell>
          <table:table-cell table:style-name="表格5.A3" office:value-type="string">
            <text:p text:style-name="P66">64,744</text:p>
          </table:table-cell>
          <table:table-cell table:style-name="表格5.A3" office:value-type="string">
            <text:p text:style-name="P68">10.7</text:p>
          </table:table-cell>
        </table:table-row>
        <table:table-row table:style-name="表格5.1">
          <table:table-cell table:style-name="表格5.A3" office:value-type="string">
            <text:p text:style-name="P8">能源</text:p>
          </table:table-cell>
          <table:table-cell table:style-name="表格5.A3" office:value-type="string">
            <text:p text:style-name="P66">8,767</text:p>
          </table:table-cell>
          <table:table-cell table:style-name="表格5.A3" office:value-type="string">
            <text:p text:style-name="P68">1.4</text:p>
          </table:table-cell>
        </table:table-row>
        <table:table-row table:style-name="表格5.1">
          <table:table-cell table:style-name="表格5.A3" office:value-type="string">
            <text:p text:style-name="P8">材料</text:p>
          </table:table-cell>
          <table:table-cell table:style-name="表格5.A3" office:value-type="string">
            <text:p text:style-name="P66">62,504</text:p>
          </table:table-cell>
          <table:table-cell table:style-name="表格5.A3" office:value-type="string">
            <text:p text:style-name="P68">10.3</text:p>
          </table:table-cell>
        </table:table-row>
        <table:table-row table:style-name="表格5.1">
          <table:table-cell table:style-name="表格5.A3" office:value-type="string">
            <text:p text:style-name="P8">間接</text:p>
          </table:table-cell>
          <table:table-cell table:style-name="表格5.A3" office:value-type="string">
            <text:p text:style-name="P66">4,394</text:p>
          </table:table-cell>
          <table:table-cell table:style-name="表格5.A3" office:value-type="string">
            <text:p text:style-name="P68">0.7</text:p>
          </table:table-cell>
        </table:table-row>
        <table:table-row table:style-name="表格5.1">
          <table:table-cell table:style-name="表格5.A9" office:value-type="string">
            <text:p text:style-name="P8">其它</text:p>
          </table:table-cell>
          <table:table-cell table:style-name="表格5.A9" office:value-type="string">
            <text:p text:style-name="P65"><text:span text:style-name="T6">54</text:span><text:span text:style-name="T17">,</text:span><text:span text:style-name="T6">339</text:span></text:p>
          </table:table-cell>
          <table:table-cell table:style-name="表格5.A9" office:value-type="string">
            <text:p text:style-name="P68">9.0</text:p>
          </table:table-cell>
        </table:table-row>
        <table:table-row table:style-name="表格5.1">
          <table:table-cell table:style-name="表格5.A1" office:value-type="string">
            <text:p text:style-name="P8">合計</text:p>
          </table:table-cell>
          <table:table-cell table:style-name="表格5.A1" office:value-type="string">
            <text:p text:style-name="P66">607,154</text:p>
          </table:table-cell>
          <table:table-cell table:style-name="表格5.A1" office:value-type="string">
            <text:p text:style-name="P67">100.0</text:p>
          </table:table-cell>
        </table:table-row>
      </table:table>
      <text:p text:style-name="P69"/>
      <text:p text:style-name="Standard"><text:span text:style-name="T6">在降低人工成本方面，以實行果園機械化作業來減少人工及提高工作效率最為有效。在栽培管理作業上以疏果、收穫及施肥、施藥耗費最多，其中果實收穫後之分級處理，已可利用重量式分級機處理；施藥作業可採用</text:span><text:soft-page-break/><text:span text:style-name="T6">田間自動噴藥系統以取代人工；灌溉可利用自動噴</text:span><text:span text:style-name="T6">(</text:span><text:span text:style-name="T6">水</text:span><text:span text:style-name="T6">)</text:span><text:span text:style-name="T6">系統；殘枝可利用枝條粉碎機處理。在其它作業上，如疏果及整枝修剪等耗費人工之項目，無合適之農機具可取代；有待進一步改進。此外</text:span><text:span text:style-name="T17">，透過農業組織在</text:span><text:span text:style-name="T6">生產資材上共同採購，在作業上採用共同機械作業，則能大幅降低生產成本及節省人工支出。</text:span></text:p>
      <text:p text:style-name="P28">四、加強保鮮及加工產品之研發</text:p>
      <text:p text:style-name="P34"><text:span text:style-name="T6">早年栽培之印度棗品種，常有</text:span><text:span text:style-name="T6">"</text:span><text:span text:style-name="T6">二日變色、三日變味</text:span><text:span text:style-name="T6">"</text:span><text:span text:style-name="T6">之特性。近年來，由農友選育之優良品種，如高朗</text:span><text:span text:style-name="T6">1</text:span><text:span text:style-name="T6">號、黃冠、玉冠等品種，其櫥架壽命雖可達</text:span><text:span text:style-name="T6">5-7</text:span><text:span text:style-name="T6">日，但是，如金龍、特龍等品質優良之品種，其櫥架壽命過短，僅</text:span><text:span text:style-name="T6">2-3</text:span><text:span text:style-name="T6">日，因此較不受消費者歡迎，影響市場之銷售。為了解決印度棗易黃化之特性，以及調節市場供果量過多之因應方法，除了選植櫥架壽命較長之品種外，應加強研究保鮮技術，期能調節盛產期之供果量。目前初步試驗結果得知，高朗</text:span><text:span text:style-name="T6">1</text:span><text:span text:style-name="T6">號、黃冠及玉冠品種之印度棗，採後密封於厚塑膠袋</text:span><text:span text:style-name="T6">(0.1 mm)</text:span><text:span text:style-name="T6">中，置於</text:span><text:span text:style-name="T6">5</text:span><text:span text:style-name="T6">℃冷藏處理可保存</text:span><text:span text:style-name="T6">20</text:span><text:span text:style-name="T6">日以上</text:span><text:span text:style-name="T21">(3)</text:span><text:span text:style-name="T6">，惟取出置於室溫後，其櫥架壽命僅</text:span><text:span text:style-name="T6">1-3</text:span><text:span text:style-name="T6">日，此為冷藏處理較大之問題，尚有待研究改進。</text:span></text:p>
      <text:p text:style-name="P41">在加工產品方面，常見之加工品為蜜棗。由於蜜棗加工程序複雜，成本過高，且銷售不甚理想，有待改進。除了蜜棗加工品以外，更有待開發新產品如果汁、水果酒、水果醋等加工產品，以滿足消費者之多樣化需求，亦可增進次級產品之利用價值，開闢印度棗產業之另一途徑。</text:p>
      <text:p text:style-name="P5"/>
      <text:p text:style-name="P25"><text:span text:style-name="T3">結</text:span><text:span text:style-name="T3"> </text:span><text:span text:style-name="T3">語</text:span></text:p>
      <text:p text:style-name="P1"/>
      <text:p text:style-name="P34"><text:span text:style-name="T6">本省印度棗產業自民國</text:span><text:span text:style-name="T6">62</text:span><text:span text:style-name="T6">年開始，發展至今，已成為高屏地區之小規模重要果樹產業，今後此一產業之發展前途則完全取決於印度棗之市場競爭力而定。在客觀環境上，今後印度棗也將受到我國加入世界貿易組織後進口水果之替代性競爭之影響。省產印度棗品質在東南亞或其他國家尚望塵莫及，且印度棗果品保鮮不易，因此受自國外進口印度棗之影響程度可能極輕微。但若開放其他水果種類，則消費者可能會因為好奇而選購其他果品，當對印度棗消費有減少之影響。因此，強化省產印度棗之品質及拓寬果品及其加工品之供應期，使消費者樂於消費印度棗，才是印度棗產業持續發展與否之關鍵所在。</text:span></text:p>
      <text:p text:style-name="P31">在產銷上，除了繼續加強優良品種之選育，以提供農友豐產質優之品種栽培外，更宜輔導農友組成印度棗之產銷班隊，經由產銷班隊之運作，來強化資材共同採購、栽培管理共同作業、產品共同運銷等，使其能改進栽培管理技術，如重視有機質肥料的施用及適當的肥培管理、防止營養缺乏症的發生、加強整枝修剪及疏果作業、注意園區排灌措施、適時防治病蟲害，果園栽培管理機械化等，來達成以低成本生產品質優良、產量高的印度棗之目標。此外，調節產期、改進鮮果保鮮及加工品多樣化來擴大印度棗之供應面，以應市場之需求，更是今後印度棗產業發展之契機所在。</text:p>
      <text:p text:style-name="P31"><text:soft-page-break/></text:p>
      <text:p text:style-name="P31"/>
      <text:p text:style-name="P23">因此如何穩定生產並改進產銷作業，提升競爭力，是一重要課題。唯高品質印度棗價高、中級品普遍受歡迎、次級品價低乏人問津，高低價差達5-10倍。至於印度棗外銷市場以中級品較受歡迎，次級品較無競爭力。外銷地目前以香港及加拿大為主，貿易商正努力擴展外銷市場中，若市場有擴展，則本省之印度棗栽培面積應有擴增的潛力。</text:p>
      <text:p text:style-name="P70"/>
      <text:p text:style-name="P5">參考文獻</text:p>
      <text:p text:style-name="P71"><text:span text:style-name="T8"><text:s/></text:span><text:span text:style-name="T6">1.</text:span><text:span text:style-name="T6">丁少華等</text:span><text:span text:style-name="T6">(</text:span><text:span text:style-name="T6">編</text:span><text:span text:style-name="T6">). 1984. <text:s/></text:span><text:span text:style-name="T6">棗</text:span><text:span text:style-name="T6">. pp. 578-616. </text:span><text:span text:style-name="T6">中國果樹栽培學</text:span><text:span text:style-name="T6">. </text:span><text:span text:style-name="T6">中國農業科學院</text:span><text:span text:style-name="T6">, </text:span><text:span text:style-name="T6">北京</text:span><text:span text:style-name="T6">.</text:span></text:p>
      <text:p text:style-name="P71"><text:span text:style-name="T8"><text:s/></text:span><text:span text:style-name="T6">2.</text:span><text:span text:style-name="T6">邱祝櫻</text:span><text:span text:style-name="T6">. 1992. </text:span><text:span text:style-name="T6">延長光照對印度棗開花及產期之影響</text:span><text:span text:style-name="T6">. </text:span><text:span text:style-name="T6">高雄區農業改良場研究彙報</text:span><text:span text:style-name="T6"> 4(2):1-9.</text:span></text:p>
      <text:p text:style-name="P71"><text:span text:style-name="T8"><text:s/></text:span><text:span text:style-name="T6">3.</text:span><text:span text:style-name="T6">邱祝櫻</text:span><text:span text:style-name="T6">. 1994. </text:span><text:span text:style-name="T6">冷藏保鮮印度棗</text:span><text:span text:style-name="T6">. </text:span><text:span text:style-name="T6">高雄區農業專訊</text:span><text:span text:style-name="T6"> 10:22-23.</text:span></text:p>
      <text:p text:style-name="P71"><text:span text:style-name="T8"><text:s/></text:span><text:span text:style-name="T6">4.</text:span><text:span text:style-name="T6">邱祝櫻</text:span><text:span text:style-name="T6">. 1995. </text:span><text:span text:style-name="T6">印度棗的產期調節</text:span><text:span text:style-name="T6">. </text:span><text:span text:style-name="T6">農藥世界</text:span><text:span text:style-name="T6"> 137:10-13.</text:span></text:p>
      <text:p text:style-name="P71"><text:span text:style-name="T8"><text:s/></text:span><text:span text:style-name="T6">5.</text:span><text:span text:style-name="T6">邱祝櫻、黃明得</text:span><text:span text:style-name="T6">. 1993. </text:span><text:span text:style-name="T6">延長光照對印度棗生育及產期之影響</text:span><text:span text:style-name="T6">. p. 49-64. <text:s/></text:span><text:span text:style-name="T6">中日農業氣象應用研討會論文專輯</text:span><text:span text:style-name="T6">. </text:span><text:span text:style-name="T6">中華農業氣象學會</text:span><text:span text:style-name="T6">, </text:span><text:span text:style-name="T6">台中</text:span><text:span text:style-name="T6">, </text:span><text:span text:style-name="T6">台灣</text:span><text:span text:style-name="T6">.</text:span></text:p>
      <text:p text:style-name="P71"><text:span text:style-name="T8"><text:s/></text:span><text:span text:style-name="T6">6.</text:span><text:span text:style-name="T6">邱祝櫻、黃明得</text:span><text:span text:style-name="T6">. 1994a. </text:span><text:span text:style-name="T6">夜間光照對印度棗開花及產期之影響</text:span><text:span text:style-name="T6">. </text:span><text:span text:style-name="T6">中華農業氣象</text:span><text:span text:style-name="T6"> 1(3):115-120.</text:span></text:p>
      <text:p text:style-name="P71"><text:span text:style-name="T8"><text:s/></text:span><text:span text:style-name="T6">7.</text:span><text:span text:style-name="T6">邱祝櫻、黃明得</text:span><text:span text:style-name="T6">. 1994b. </text:span><text:span text:style-name="T6">夜間加強光照對印度棗開花及結果之影響</text:span><text:span text:style-name="T6">. pp. 79-86. </text:span><text:span text:style-name="T6">台灣經濟果樹栽培技術及應用研討會專輯</text:span><text:span text:style-name="T6">.</text:span></text:p>
      <text:p text:style-name="P71"><text:span text:style-name="T8"><text:s/></text:span><text:span text:style-name="T6">8.</text:span><text:span text:style-name="T6">沈商嶽、蔡永皞、邱祝櫻、黃明得</text:span><text:span text:style-name="T6">. 1991. </text:span><text:span text:style-name="T6">不同加強光照對印度棗產期及品質影響之研究</text:span><text:span text:style-name="T6">. I. </text:span><text:span text:style-name="T6">加強光照之影響</text:span><text:span text:style-name="T6">. </text:span><text:span text:style-name="T6">高雄區農業改良場研究彙報</text:span><text:span text:style-name="T6"> 4(1):16-21.</text:span></text:p>
      <text:p text:style-name="P71"><text:span text:style-name="T8"><text:s/></text:span><text:span text:style-name="T6">9.</text:span><text:span text:style-name="T6">林正忠</text:span><text:span text:style-name="T6">. 1993. </text:span><text:span text:style-name="T6">印度棗病害</text:span><text:span text:style-name="T6">. </text:span><text:span text:style-name="T6">興農</text:span><text:span text:style-name="T6"> 264:30-32.</text:span></text:p>
      <text:p text:style-name="P71"><text:span text:style-name="T6">10.</text:span><text:span text:style-name="T6">陳吉雄</text:span><text:span text:style-name="T6">. 1995. </text:span><text:span text:style-name="T6">印度棗產業概況及未來發展方向</text:span><text:span text:style-name="T6">. </text:span><text:span text:style-name="T6">農藥世界</text:span><text:span text:style-name="T6"> 137:8-9.</text:span></text:p>
      <text:p text:style-name="P71"><text:span text:style-name="T6">11.</text:span><text:span text:style-name="T6">陳敏祥</text:span><text:span text:style-name="T6">. 1987. </text:span><text:span text:style-name="T6">印度棗產期調節之探討</text:span><text:span text:style-name="T6">-</text:span><text:span text:style-name="T6">主幹更新、長梢修剪與藥劑處理</text:span><text:span text:style-name="T6">. </text:span><text:span text:style-name="T6">園藝作物產期調節研討會專集</text:span><text:span text:style-name="T6">. p. 151-162. </text:span><text:span text:style-name="T6">台中區農業改良場特刊第</text:span><text:span text:style-name="T6">10</text:span><text:span text:style-name="T6">號</text:span><text:span text:style-name="T6">.</text:span></text:p>
      <text:p text:style-name="P73"><text:span text:style-name="T6">12.</text:span><text:span text:style-name="T6">陳敏祥</text:span><text:span text:style-name="T6">. 1991. </text:span><text:span text:style-name="T6">印度棗栽培技術</text:span><text:span text:style-name="T6">. </text:span><text:span text:style-name="T6">台灣省政府農林廳</text:span><text:span text:style-name="T6">. </text:span><text:span text:style-name="T6">南投</text:span><text:span text:style-name="T6">.</text:span></text:p>
      <text:p text:style-name="P73"><text:span text:style-name="T6">13.</text:span><text:span text:style-name="T6">陳敏祥</text:span><text:span text:style-name="T6">. 1993. </text:span><text:span text:style-name="T6">印度棗栽培品種特性</text:span><text:span text:style-name="T6">. <text:s/></text:span><text:span text:style-name="T6">興農</text:span><text:span text:style-name="T6"> 264:8-12.</text:span></text:p>
      <text:p text:style-name="P73"><text:span text:style-name="T6">14.</text:span><text:span text:style-name="T6">黃明得</text:span><text:span text:style-name="T6">. 1994. </text:span><text:span text:style-name="T6">印度棗</text:span><text:span text:style-name="T6">. P.187-196. </text:span><text:span text:style-name="T6">認識高品質台灣水果</text:span><text:span text:style-name="T6">. </text:span><text:span text:style-name="T6">豐年社</text:span><text:span text:style-name="T6">, </text:span><text:span text:style-name="T6">台北</text:span><text:span text:style-name="T6">.</text:span></text:p>
      <text:p text:style-name="P73"><text:span text:style-name="T6">15.</text:span><text:span text:style-name="T6">張麗華</text:span><text:span text:style-name="T6">. 1995. </text:span><text:span text:style-name="T6">世紀棗品種介紹</text:span><text:span text:style-name="T6">. </text:span><text:span text:style-name="T6">農藥世界</text:span><text:span text:style-name="T6"> 137:17-18.</text:span></text:p>
      <text:p text:style-name="P71"><text:span text:style-name="T6">16.</text:span><text:span text:style-name="T6">張麗華</text:span><text:span text:style-name="T6">. 1995. </text:span><text:span text:style-name="T6">如何穩定印度棗的生產及降低珠粒果的發生</text:span><text:span text:style-name="T6">. </text:span><text:span text:style-name="T6">農藥世界</text:span><text:span text:style-name="T6">137:17-18.</text:span></text:p>
      <text:p text:style-name="P73"><text:span text:style-name="T6">17.</text:span><text:span text:style-name="T6">溫宏治</text:span><text:span text:style-name="T6">. 1993. </text:span><text:span text:style-name="T6">印度棗主要蟲害簡介</text:span><text:span text:style-name="T6">. </text:span><text:span text:style-name="T6">興農</text:span><text:span text:style-name="T6"> 264:18-22.</text:span></text:p>
      <text:p text:style-name="P71"><text:span text:style-name="T6">18.</text:span><text:span text:style-name="T6">溫宏治、林正忠</text:span><text:span text:style-name="T6">. 1995. </text:span><text:span text:style-name="T6">印度棗病蟲害發生與防治</text:span><text:span text:style-name="T6">. </text:span><text:span text:style-name="T6">農藥世界</text:span><text:span text:style-name="T6"> 137:44-47.</text:span></text:p>
      <text:p text:style-name="P71"><text:span text:style-name="T6">19.</text:span><text:span text:style-name="T6">曾錫恩</text:span><text:span text:style-name="T6">. 1979. </text:span><text:span text:style-name="T6">印度棗</text:span><text:span text:style-name="T6">. p. 227-234. </text:span><text:span text:style-name="T6">梁鶚</text:span><text:span text:style-name="T6">(</text:span><text:span text:style-name="T6">編</text:span><text:span text:style-name="T6">) </text:span><text:span text:style-name="T6">經濟果樹下冊</text:span><text:span text:style-name="T6">. </text:span><text:span text:style-name="T6">豐年社</text:span><text:span text:style-name="T6">, </text:span><text:span text:style-name="T6">台北</text:span><text:span text:style-name="T6">.</text:span></text:p>
      <text:p text:style-name="P71"><text:span text:style-name="T6">20.</text:span><text:span text:style-name="T6">臺灣省政府農林廳</text:span><text:span text:style-name="T6">. 1995. </text:span><text:span text:style-name="T6">台灣農產物價與成本統計月報</text:span><text:span text:style-name="T6">. p. 39. </text:span><text:span text:style-name="T6">南投</text:span><text:span text:style-name="T6">.</text:span></text:p>
      <text:p text:style-name="P71"><text:span text:style-name="T6">21.</text:span><text:span text:style-name="T6">臺灣省政府農林廳</text:span><text:span text:style-name="T6">. 1994. </text:span><text:span text:style-name="T6">民國</text:span><text:span text:style-name="T6">82</text:span><text:span text:style-name="T6">年期台灣農產品生產成本調查報告</text:span><text:span text:style-name="T6">. </text:span><text:span text:style-name="T6">南投</text:span><text:span text:style-name="T6">.</text:span></text:p>
      <text:p text:style-name="P71"><text:span text:style-name="T6">22.</text:span><text:span text:style-name="T6">臺灣省政府農林廳</text:span><text:span text:style-name="T6">. 1996. </text:span><text:span text:style-name="T6">台灣農業年報</text:span><text:span text:style-name="T6">(</text:span><text:span text:style-name="T6">民國</text:span><text:span text:style-name="T6">85</text:span><text:span text:style-name="T6">年版</text:span><text:span text:style-name="T6">). </text:span><text:span text:style-name="T6">南投</text:span></text:p>
      <text:p text:style-name="P71"><text:span text:style-name="T6">23.</text:span><text:span text:style-name="T6">劉業經、呂福原、歐辰雄</text:span><text:span text:style-name="T6">. 1994. </text:span><text:span text:style-name="T6">台灣樹木誌</text:span><text:span text:style-name="T6">. <text:s/>534pp. </text:span><text:span text:style-name="T6">國立中興大學農學院叢書</text:span><text:span text:style-name="T6">.</text:span></text:p>
      <text:p text:style-name="P72">24.Morton, <text:s/>J. <text:s/>F.1986. Indian Jujube . pp. 272-275. Fruits of warm climates. Media <text:s/>Inc., <text:s/>USA.</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Courier New" svg:font-family="'Courier New'" style:font-family-generic="modern"/>
    <style:font-face style:name="細明體" svg:font-family="細明體, MingLiU" style:font-family-generic="modern"/>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2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純文字_20_字元" style:display-name="純文字 字元" style:family="text" style:parent-style-name="預設段落字型">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size-complex="12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coakminfo</meta:initial-creator>
    <meta:creation-date>2013-01-24T13:52:00</meta:creation-date>
    <dc:creator>coakminfo</dc:creator>
    <dc:date>2013-01-24T13:55:00</dc:date>
    <meta:editing-cycles>1</meta:editing-cycles>
    <meta:editing-duration>PT2M</meta:editing-duration>
    <meta:document-statistic meta:table-count="5" meta:image-count="0" meta:object-count="0" meta:page-count="11" meta:paragraph-count="361" meta:word-count="7599" meta:character-count="9298" meta:non-whitespace-character-count="9130"/>
    <meta:generator>NDC_ODF_Application_Tools/1.0.3$Windows_X86_64 LibreOffice_project/8ad3e16aadc5e73175a2d44b1abec8638aa18880</meta:generator>
  </office:meta>
</office:document-meta>
</file>