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Pictures/10000000000005A1000003B5D2C2AAF08584A90E.jpg" manifest:media-type="image/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PMingLiU"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automatic-styles>
    <style:style style:name="P1" style:family="paragraph" style:parent-style-name="Standard">
      <style:paragraph-properties fo:margin-left="0cm" fo:margin-right="0cm" fo:text-indent="0.953cm" style:auto-text-indent="false"/>
    </style:style>
    <style:style style:name="P2" style:family="paragraph" style:parent-style-name="Standard">
      <style:paragraph-properties fo:margin-left="0cm" fo:margin-right="0cm" fo:text-indent="0.953cm" style:auto-text-indent="false"/>
    </style:style>
    <style:style style:name="P3" style:family="paragraph" style:parent-style-name="Standard" style:master-page-name="Standard">
      <style:paragraph-properties style:page-number="auto"/>
    </style:style>
    <style:style style:name="T1" style:family="text">
      <style:text-properties style:font-name-asian="Times New Roman"/>
    </style:style>
    <style:style style:name="fr1" style:family="graphic" style:parent-style-name="Graphics">
      <style:graphic-properties fo:margin-left="0cm" fo:margin-right="0cm" style:vertical-pos="top" style:vertical-rel="baseline" fo:padding="0.002cm" fo:border="none" style:mirror="none" fo:clip="rect(0cm, 0cm, 0cm, 0cm)" draw:luminance="0%" draw:contrast="0%" draw:red="0%" draw:green="0%" draw:blue="0%" draw:gamma="100%" draw:color-inversion="false" draw:image-opacity="100%" draw:color-mode="standard"/>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田媽媽懷恩居家照顧班報導<text:span text:style-name="T1"><text:tab/><text:tab/><text:tab/><text:tab/><text:tab/><text:tab/></text:span>文圖<text:span text:style-name="T1">/</text:span>吳菁菁</text:p>
      <text:p text:style-name="P1">往鹿野鄉瑞豐村台九線路旁有一只以三色蕃薯的識別標誌，搭配綠底色的招牌<text:span text:style-name="T1">~</text:span>「她」是本縣田媽媽家族中申請經營項目為居家照顧的農村婦女副業經營班。招牌上的箭頭一路引導我們找到了班基地。該班九十年度接受農委會「農村婦女開創副業計畫」補助二十萬元再加上班員們的配合款，採買照護需用之簡易工具及設備。一切就在十二位班員皆取得居家照顧證照之萬全準備下，開始正式營運。成立迄今三年四個月共十二名班員，服務項目有（一）中短期看護（二）二十四小時日夜看護（三）日間看護（四）以時計費看護。目前除六位班員有固定照顧工作外，其他班員平日一有空閒則擔任社區活動志工，協助有需要的朋友。</text:p>
      <text:p text:style-name="P1">近來飽受SARS疫情影響，是否讓班員們在工作上增加危險呢？徐乾妹班長回答：「民眾對SARS的恐慌，從有病不敢看醫生就可感受到。我先帶頭到社區探訪需求，像社區中一些慢性病老人家需吃藥不能間斷的個案情形很多，我們班員們則代為掛號拿藥。」純樸的鄉村人與人之間互相幫忙、不分親疏的情誼，似乎比繁華的城市人多了那麼點人情味。</text:p>
      <text:p text:style-name="P1">班員除接受專業訓練外，平日一些進修課程以及探訪問安獨居老人活動也是相當積極參與，在追求自我成長的同時又能幫助別人是大夥兒一致的想法。有道是「活到老，學到老」從學習型的班員身上更能體會出這句話的意涵呢！</text:p>
      <text:p text:style-name="Standard"><text:span text:style-name="T1"><text:s text:c="3"/></text:span><draw:frame draw:style-name="fr1" draw:name="影像1" text:anchor-type="as-char" svg:width="5.794cm" svg:height="3.815cm" draw:z-index="0"><draw:image xlink:href="Pictures/10000000000005A1000003B5D2C2AAF08584A90E.jpg" xlink:type="simple" xlink:show="embed" xlink:actuate="onLoad"/></draw:fram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Mangal1" svg:font-family="Mangal"/>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PMingLiU"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新細明體" style:font-size-asian="12pt" style:language-asian="zh" style:country-asian="TW"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Liberation Serif" fo:font-size="12pt" fo:language="en" fo:country="US" style:font-name-asian="新細明體" style:font-size-asian="12pt" style:language-asian="zh" style:country-asian="TW"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Times New Roman" fo:font-family="'Times New Roman'" style:font-family-generic="roman"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1" style:font-family-complex="Mangal"/>
    </style:style>
    <style:style style:name="預設段落字型"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2.54cm" fo:margin-bottom="2.54cm" fo:margin-left="3.175cm" fo:margin-right="3.175cm" style:writing-mode="lr-tb" style:layout-grid-color="#c0c0c0" style:layout-grid-lines="38"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田媽媽懷恩居家照顧班報導</dc:title>
    <meta:initial-creator>農推股</meta:initial-creator>
    <meta:creation-date>2004-04-20T16:59:00</meta:creation-date>
    <dc:creator>820</dc:creator>
    <dc:date>2004-04-20T17:37:00</dc:date>
    <meta:print-date>2003-06-10T08:38:00</meta:print-date>
    <meta:editing-cycles>3</meta:editing-cycles>
    <meta:editing-duration>PT42M</meta:editing-duration>
    <meta:document-statistic meta:table-count="0" meta:image-count="1" meta:object-count="0" meta:page-count="1" meta:paragraph-count="5" meta:word-count="547" meta:character-count="562" meta:non-whitespace-character-count="553"/>
    <meta:generator>NDC_ODF_Application_Tools/1.0.3$Windows_X86_64 LibreOffice_project/8ad3e16aadc5e73175a2d44b1abec8638aa18880</meta:generator>
  </office:meta>
</office:document-meta>
</file>