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indent="0.847cm" style:auto-text-indent="false"/>
    </style:style>
    <style:style style:name="P2" style:family="paragraph" style:parent-style-name="Standard" style:master-page-name="Standard">
      <style:paragraph-properties style:page-number="auto"/>
    </style:style>
    <style:style style:name="T1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風華印度</text:p>
      <text:p text:style-name="Standard"><text:span text:style-name="T1"><text:tab/></text:span>阿薩姆、大吉嶺與錫蘭並列世界三大紅茶產地，前兩者同在印度，產量、風味皆居全球前幾位，也使印度成為不可不說的茶葉要國。</text:p>
      <text:p text:style-name="P1">和許多產茶國相同，喝茶就是印度人生活，醒來必先一杯茶，他們相信茶葉是由達摩大師在修行時所發現，正式大量種植與生產等紀錄則是自19世紀、英國殖民地時期，名列世界三大紅茶的阿薩姆，也在同期發現。古老歷史、多樣民族、宗教與殖民文化交融下，發展獨樹一格的喝茶風格，除英式下午茶必備的紅茶單品，印度人最普遍飲用是奶茶，其中又以融合各式盛產香料，如荳蔻、胡椒、丁香等所製成的香料茶，再加入糖和牛奶沖泡的Masala最受歡迎，鮮乳柔化香料特強烈辛香，入口只覺得混合香料風味四溢，與柔順的奶茶交錯，豐富層次使人期待品嘗的刺激，一口品不盡風味如同寶來塢電影，歌舞劇情豐富交錯，讓人目不暇給。</text:p>
      <text:p text:style-name="P1">臺灣知名的「拉茶」也屬印度茶飲，利用兩杯間距離來回沖接，以達茶湯與煉乳能完美融合，紅茶微苦帶澀的口感變得柔潤順喉，部份還會加上辛香料增添風味，而製作者熟練將兩杯距離越拉越大、卻一滴不漏的視覺效果，更是賣點。當然，準備自選的紅茶、煉乳，就可以來杯簡易拉茶！散茶或茶包形式皆可，茶種阿薩姆最佳，沖泡方式、比例依照奶茶和自己喜好，希望挑戰「拉」的動作，除不要開始就太遠外，保守點的朋友利用攪拌或耐熱雪克杯操作，如果覺得風味不足，再調好的奶茶內加入磨粉的荳蔻、丁香、薑等自己喜歡的辛香料，或將乾燥香料加進茶裡沖泡再沖調都可以。</text:p>
      <text:p text:style-name="P1">換盞燈、披上紗麗、選片民族音樂，嘗試就有新鮮事，沉澱自己進入異國風情，就從印度下午茶開始吧！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8-01-15T15:40:00</meta:creation-date>
    <dc:creator>user</dc:creator>
    <dc:date>2008-02-19T11:03:00</dc:date>
    <meta:editing-cycles>43</meta:editing-cycles>
    <meta:editing-duration>PT15H36M</meta:editing-duration>
    <meta:document-statistic meta:table-count="0" meta:image-count="0" meta:object-count="0" meta:page-count="1" meta:paragraph-count="5" meta:word-count="647" meta:character-count="654" meta:non-whitespace-character-count="653"/>
    <meta:generator>NDC_ODF_Application_Tools/1.0.3$Windows_X86_64 LibreOffice_project/8ad3e16aadc5e73175a2d44b1abec8638aa18880</meta:generator>
  </office:meta>
</office:document-meta>
</file>