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8000000060031A02BE7755B09D8.jpg" manifest:media-type="image/jpeg"/>
  <manifest:file-entry manifest:full-path="Pictures/1000000000000800000006000509399FF0599ED9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P1" style:family="paragraph" style:parent-style-name="Standard">
      <style:paragraph-properties fo:line-height="0.882cm"/>
      <style:text-properties fo:font-size="14pt" style:font-size-asian="14pt"/>
    </style:style>
    <style:style style:name="P2" style:family="paragraph" style:parent-style-name="Standard">
      <style:paragraph-properties fo:line-height="0.882cm" fo:text-align="end" style:justify-single-word="false"/>
      <style:text-properties fo:font-size="14pt" style:font-size-asian="14pt"/>
    </style:style>
    <style:style style:name="P3" style:family="paragraph" style:parent-style-name="Standard">
      <style:paragraph-properties fo:line-height="0.882cm"/>
      <style:text-properties fo:font-size="14pt" fo:language="zh" fo:country="TW" style:font-size-asian="14pt" style:language-asian="zh" style:country-asian="TW"/>
    </style:style>
    <style:style style:name="P4" style:family="paragraph" style:parent-style-name="Standard">
      <style:paragraph-properties fo:margin-left="0cm" fo:margin-right="0cm" fo:line-height="0.882cm" fo:text-indent="1.178cm" style:auto-text-indent="false"/>
      <style:text-properties fo:font-size="13pt" style:font-size-asian="13pt"/>
    </style:style>
    <style:style style:name="P5" style:family="paragraph" style:parent-style-name="Standard" style:master-page-name="Standard">
      <style:paragraph-properties fo:line-height="0.882cm" fo:text-align="center" style:justify-single-word="false" style:page-number="auto"/>
      <style:text-properties fo:font-size="18pt" style:font-size-asian="18pt"/>
    </style:style>
    <style:style style:name="P6" style:family="paragraph" style:parent-style-name="本文縮排_20_3">
      <style:paragraph-properties fo:margin-left="0cm" fo:margin-right="0cm" fo:text-indent="1.473cm" style:auto-text-indent="false"/>
      <style:text-properties fo:font-size="13pt" style:font-size-asian="13pt"/>
    </style:style>
    <style:style style:name="T1" style:family="text">
      <style:text-properties style:font-name-asian="Times New Roman"/>
    </style:style>
    <style:style style:name="fr1" style:family="graphic" style:parent-style-name="Graphics">
      <style:graphic-properties fo:margin-left="0.319cm" fo:margin-right="0.319cm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鹿野地區家政班座談會激盪創意</text:p>
      <text:p text:style-name="P2">文<text:span text:style-name="T1">/</text:span>吳菁菁<text:span text:style-name="T1"> </text:span>圖<text:span text:style-name="T1">/</text:span>黃健彰</text:p>
      <text:p text:style-name="P6">九十三年度鹿野地區家政班座談會於十一月十二日（星期五）上午九時三十分田媽媽鹿Ｑ儂品班班場所舉辦。座談會一開始主持人黃場長以日本福岡縣一鄉一特產為例，說明當地家政班經營得很成功，她們常利用假日到各鄉鎮品嚐地方料理，然後吸收他人經驗，再研發自己的新產品，向當地政府申請路邊當賣場，附設旅館提供乾淨的衛浴，來吸引很多的顧客，對地方產業有很大的幫助，並期許我們的班員以他山之石可以攻錯的態度來自勉。會中特請本場蘇副研究員東生就紅火蟻防治宣導作半小時簡略說明。此外延請鹿野地區轄下的各農村婦女副業發展班及經營班，針對其計畫執行上所遭遇到的困難或需要縣政府、縣農會或改良場提供協助等等問題，藉由本次會議中各單位能相互協調溝通，希望對家政班有實質上的助益。</text:p>
      <text:p text:style-name="P6">在歷時一個半小時的座談會中田媽媽鹿Q儂品班、懷恩居家照顧班、紅甘蔗產業副業發展班及綠茶產業班各自說明目前執行概況。座談會中也請龍田蝴蝶保育推廣協會就今年度結合田媽媽鹿Q儂品班共同推出當地風味餐之執行成果作一說明。簡報結束後，黃場長也舉到日本硫球觀摩的例子，當地以紅甘蔗製成黑糖銷售，價位高，銷售量好，一甲有30萬的利潤，令人躍躍欲試，而紅甘蔗的生產期約18個月，種植、除草、噴藥、拔葉的工作有夠辛苦，為了生機，要以產業創業面和賣場結合，在不防礙路邊安全為原則，路邊賣甘蔗、玉米及其他的農特產品，希望他們的個案能提供給在地班員們參考。</text:p>
      <text:p text:style-name="P4">參與班員共近六十人，整個會場氣氛融洽，班員們皆表示受益良多。</text:p>
      <text:p text:style-name="P3"><draw:frame draw:style-name="fr1" draw:name="影像1" text:anchor-type="char" svg:x="6.35cm" svg:y="0.282cm" svg:width="5.424cm" svg:height="4.075cm" draw:z-index="1"><draw:image xlink:href="Pictures/10000000000008000000060031A02BE7755B09D8.jpg" xlink:type="simple" xlink:show="embed" xlink:actuate="onLoad"/><draw:contour-polygon svg:width="2056px" svg:height="1526px" svg:viewBox="0 0 2056 1526" draw:points="-8,0 -8,1526 2048,1526 2048,0" draw:recreate-on-edit="false"/></draw:frame><draw:frame draw:style-name="fr1" draw:name="影像2" text:anchor-type="char" svg:x="0.318cm" svg:y="0.282cm" svg:width="5.424cm" svg:height="4.075cm" draw:z-index="0"><draw:image xlink:href="Pictures/1000000000000800000006000509399FF0599ED9.jpg" xlink:type="simple" xlink:show="embed" xlink:actuate="onLoad"/><draw:contour-polygon svg:width="2056px" svg:height="1526px" svg:viewBox="0 0 2056 1526" draw:points="-8,0 -8,1526 2048,1526 2048,0" draw:recreate-on-edit="false"/></draw:frame></text:p>
      <text:p text:style-name="P1"/>
      <text:p text:style-name="P1"/>
      <text:p text:style-name="P1"/>
      <text:p text:style-name="P1"/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ext_20_body_20_indent" style:display-name="Text body indent" style:family="paragraph" style:parent-style-name="Standard" style:class="text">
      <style:paragraph-properties fo:margin-left="0.635cm" fo:margin-right="0cm" fo:text-indent="-0.635cm" style:auto-text-indent="false"/>
    </style:style>
    <style:style style:name="本文縮排_20_2" style:display-name="本文縮排 2" style:family="paragraph" style:parent-style-name="Standard">
      <style:paragraph-properties fo:margin-left="0.838cm" fo:margin-right="0cm" fo:text-indent="-0.838cm" style:auto-text-indent="false"/>
    </style:style>
    <style:style style:name="本文縮排_20_3" style:display-name="本文縮排 3" style:family="paragraph" style:parent-style-name="Standard">
      <style:paragraph-properties fo:margin-left="0cm" fo:margin-right="0cm" fo:text-indent="1.586cm" style:auto-text-indent="false"/>
      <style:text-properties fo:font-size="14pt" style:font-size-asian="14pt"/>
    </style:style>
    <style:style style:name="WW8Num1z0" style:family="text"/>
    <style:style style:name="WW8Num1z1" style:family="text">
      <style:text-properties style:font-name="Times New Roman" fo:font-family="'Times New Roman'" style:font-family-generic="roman" style:font-pitch="variable" fo:font-size="12pt" style:font-name-asian="新細明體1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WW8Num1z1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17cm" fo:text-indent="-1.27cm" fo:margin-left="2.117cm"/>
        </style:list-level-properties>
      </text:list-level-style-number>
      <text:list-level-style-number text:level="3" text:style-name="WW8Num1z0" style:num-suffix="．" style:num-format="1, 2, 3, ...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九十三年度家政班座談會第一場十月十八日（星期一）上午十時選定臺東地區農會家政班正式開跑，本次會議假斑鳩家政班集會場所舉辦</dc:title>
    <meta:initial-creator>820</meta:initial-creator>
    <meta:creation-date>2004-11-15T15:54:00</meta:creation-date>
    <dc:creator>820</dc:creator>
    <dc:date>2004-11-15T17:03:00</dc:date>
    <meta:editing-cycles>4</meta:editing-cycles>
    <meta:editing-duration>PT12M</meta:editing-duration>
    <meta:document-statistic meta:table-count="0" meta:image-count="2" meta:object-count="0" meta:page-count="1" meta:paragraph-count="5" meta:word-count="639" meta:character-count="642" meta:non-whitespace-character-count="641"/>
    <meta:generator>NDC_ODF_Application_Tools/1.0.3$Windows_X86_64 LibreOffice_project/8ad3e16aadc5e73175a2d44b1abec8638aa18880</meta:generator>
  </office:meta>
</office:document-meta>
</file>