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80000000600F86B087FC7609A75.jpg" manifest:media-type="image/jpeg"/>
  <manifest:file-entry manifest:full-path="Pictures/10000000000008000000060010F7D83FCE518681.jpg" manifest:media-type="image/jpeg"/>
  <manifest:file-entry manifest:full-path="Pictures/100000000000080000000600D4F66E2521ED0155.jpg" manifest:media-type="image/jpeg"/>
  <manifest:file-entry manifest:full-path="Pictures/100000000000080000000600FD44F8A3A2741EA6.jpg" manifest:media-type="imag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Text_20_body_20_indent">
      <style:paragraph-properties fo:margin-left="0cm" fo:margin-right="0cm" fo:text-indent="0.794cm" style:auto-text-indent="false"/>
      <style:text-properties fo:font-size="10pt" fo:language="zh" fo:country="TW" style:font-size-asian="10pt" style:language-asian="zh" style:country-asian="TW"/>
    </style:style>
    <style:style style:name="P2" style:family="paragraph" style:parent-style-name="Text_20_body">
      <style:paragraph-properties fo:line-height="0.988cm" fo:text-align="center" style:justify-single-word="false"/>
      <style:text-properties fo:font-size="12pt" style:font-size-asian="12pt"/>
    </style:style>
    <style:style style:name="P3" style:family="paragraph" style:parent-style-name="Text_20_body" style:master-page-name="Standard">
      <style:paragraph-properties fo:line-height="0.988cm" fo:text-align="center" style:justify-single-word="false" style:page-number="auto"/>
      <style:text-properties fo:font-weight="bold" style:font-weight-asian="bold" style:font-name-complex="標楷體" style:font-size-complex="28pt"/>
    </style:style>
    <style:style style:name="T1" style:family="text">
      <style:text-properties fo:font-weight="bold" style:font-weight-asian="bold" style:font-name-complex="標楷體" style:font-size-complex="28pt"/>
    </style:style>
    <style:style style:name="T2" style:family="text">
      <style:text-properties fo:font-size="12pt" style:font-size-asian="12pt"/>
    </style:style>
    <style:style style:name="T3" style:family="text">
      <style:text-properties style:font-name="Times New Roman" fo:letter-spacing="-0.035cm" style:font-size-complex="14pt"/>
    </style:style>
    <style:style style:name="T4" style:family="text">
      <style:text-properties style:font-name="Times New Roman" style:font-name-asian="Times New Roman"/>
    </style:style>
    <style:style style:name="fr1" style:family="graphic" style:parent-style-name="Graphics">
      <style:graphic-properties fo:margin-left="0.319cm" fo:margin-right="0.319cm" style:wrap="parallel" style:number-wrapped-paragraphs="no-limit" style:wrap-contour="true" style:wrap-contour-mode="outsid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臺東區農特產品烹藝研習熱鬧登場</text:p>
      <text:p text:style-name="P2">文/林國榮、吳菁菁　圖/黃健彰</text:p>
      <text:p text:style-name="Text_20_body_20_indent">由本場主辦之九十三年度發展地方料理計畫－臺東區農特產品烹藝研習已於七月二十八日（星期三）上午九時在本場二樓會議室正式展開，本年度參訓對象以田媽媽經營班及發展班、餐飲業者、家政班<text:span text:style-name="T3">與</text:span>休閒農漁園區景點經營者為主，本次報名參訓者共計六十五人，研習內容著重於膳食營養、食品衛生安全管理為主；而為加強講課老師與參訓學員之間的學習互動，八月十一日（星期三）、八月十二日（星期四）二天課程租用東區職訓中心中餐烹調場地，除了方便講師群實際操練講解外，最重要的是一旦學員們有任何實作問題，能於第一時間內做解答。</text:p>
      <text:p text:style-name="Text_20_body_20_indent">七月二十八日的課程延請行政院農委會陳技正秀卿、馬偕醫院營養師許課長碧惠、衛生局劉鳳琴小姐以及本場黃場長各就「生活烹調與創意料理」、「營養加分，健康九九」、「食品衛生安全管理」及「農業與地方料理」等作專題演講，八月十一日特聘娜路彎飯店夏行政主廚志偉作「創意料理」講師，課程中首先示範「中卷柚子生菜沙拉」，略帶酸甜口味的醬汁正適合炎夏餐前開胃菜用，若冰過後將更為可口，而「西柚烤雞腿排」是將柚子做西餐料理的最佳代表作品，香脆的雞肉搭配微酸果肉，嗯<text:span text:style-name="T4">~</text:span>真有說不盡的好味道哩！八月十二日「地方美饌」的課程由外燴工會江理事長東昇為學員示範幾道清爽不油膩的素食料理，如「柚子山藥」、「柚子白果鬧豆腐」、「文旦雙菇」，另外也照顧到喜好香脆口味朋友的胃蕾如「西柚海鮮捲」及「香柚海鮮盒」等美饌，讓參訓的學員除了現場品嚐大師的手藝，而且透過實際教做課程接受主廚指導受益更多。</text:p>
      <text:p text:style-name="Text_20_body_20_indent">研習結束後請學員就課程安排滿意度做問卷調查，本次參訓對象家政班員佔71﹪最多，其次田媽媽班及業者各佔12﹪，業務承辦佔2﹪。95.2﹪學員對烹飪研習課程內容持滿意的看法，92.8﹪對於上課地點的安排表示滿意，83.3﹪對於上課時間的安排表示滿意，92.8﹪學員對於實作課持肯定看法，92.8﹪的學員願意未來能夠繼續參加與烹飪相關的課程。</text:p>
      <text:p text:style-name="P1"><draw:frame draw:style-name="fr1" draw:name="影像1" text:anchor-type="char" svg:x="6.668cm" svg:y="5.009cm" svg:width="5.412cm" svg:height="4.064cm" draw:z-index="3"><draw:image xlink:href="Pictures/100000000000080000000600F86B087FC7609A75.jpg" xlink:type="simple" xlink:show="embed" xlink:actuate="onLoad"/><draw:contour-polygon svg:width="2056px" svg:height="1526px" svg:viewBox="0 0 2056 1526" draw:points="-8,0 -8,1526 2048,1526 2048,0" draw:recreate-on-edit="false"/></draw:frame><draw:frame draw:style-name="fr1" draw:name="影像2" text:anchor-type="char" svg:x="0.318cm" svg:y="5.009cm" svg:width="5.412cm" svg:height="4.064cm" draw:z-index="2"><draw:image xlink:href="Pictures/10000000000008000000060010F7D83FCE518681.jpg" xlink:type="simple" xlink:show="embed" xlink:actuate="onLoad"/><draw:contour-polygon svg:width="2056px" svg:height="1526px" svg:viewBox="0 0 2056 1526" draw:points="-8,0 -8,1526 2048,1526 2048,0" draw:recreate-on-edit="false"/></draw:frame><draw:frame draw:style-name="fr1" draw:name="影像3" text:anchor-type="char" svg:x="6.668cm" svg:y="0.247cm" svg:width="5.412cm" svg:height="4.064cm" draw:z-index="1"><draw:image xlink:href="Pictures/100000000000080000000600D4F66E2521ED0155.jpg" xlink:type="simple" xlink:show="embed" xlink:actuate="onLoad"/><draw:contour-polygon svg:width="2056px" svg:height="1526px" svg:viewBox="0 0 2056 1526" draw:points="-8,0 -8,1526 2048,1526 2048,0" draw:recreate-on-edit="false"/></draw:frame><draw:frame draw:style-name="fr1" draw:name="影像4" text:anchor-type="char" svg:x="0.318cm" svg:y="0.247cm" svg:width="5.42cm" svg:height="4.066cm" draw:z-index="0"><draw:image xlink:href="Pictures/100000000000080000000600FD44F8A3A2741EA6.jpg" xlink:type="simple" xlink:show="embed" xlink:actuate="onLoad"/><draw:contour-polygon svg:width="2053px" svg:height="1529px" svg:viewBox="0 0 2053 1529" draw:points="-5,0 -5,1529 2048,1529 2048,0" draw:recreate-on-edit="false"/></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text-properties style:font-name="標楷體" fo:font-family="標楷體" style:font-family-generic="script" fo:font-size="16pt" style:font-name-asian="標楷體" style:font-family-asian="標楷體" style:font-family-generic-asian="script" style:font-size-asian="16pt"/>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ext_20_body_20_indent" style:display-name="Text body indent" style:family="paragraph" style:parent-style-name="Standard" style:class="text">
      <style:paragraph-properties fo:margin-left="0cm" fo:margin-right="0cm" fo:text-indent="0.953cm" style:auto-text-indent="false"/>
      <style:text-properties style:font-name="標楷體" fo:font-family="標楷體" style:font-family-generic="script" style:font-name-asian="標楷體" style:font-family-asian="標楷體" style:font-family-generic-asian="script"/>
    </style:style>
    <style:style style:name="本文_20_2" style:display-name="本文 2" style:family="paragraph" style:parent-style-name="Standard">
      <style:paragraph-properties fo:text-align="justify" style:justify-single-word="false"/>
      <style:text-properties style:font-name="標楷體" fo:font-family="標楷體" style:font-family-generic="script" style:font-name-asian="標楷體" style:font-family-asian="標楷體" style:font-family-generic-asian="scri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預設段落字型"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料理競賽成績公佈</dc:title>
    <meta:initial-creator>農推股</meta:initial-creator>
    <meta:creation-date>2004-08-16T15:45:00</meta:creation-date>
    <dc:creator>820</dc:creator>
    <dc:date>2004-08-16T17:17:00</dc:date>
    <meta:print-date>2004-07-15T09:14:00</meta:print-date>
    <meta:editing-cycles>9</meta:editing-cycles>
    <meta:editing-duration>PT1H36M</meta:editing-duration>
    <meta:document-statistic meta:table-count="0" meta:image-count="4" meta:object-count="0" meta:page-count="1" meta:paragraph-count="5" meta:word-count="794" meta:character-count="820" meta:non-whitespace-character-count="819"/>
    <meta:generator>NDC_ODF_Application_Tools/1.0.3$Windows_X86_64 LibreOffice_project/8ad3e16aadc5e73175a2d44b1abec8638aa18880</meta:generator>
  </office:meta>
</office:document-meta>
</file>