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細明體" svg:font-family="細明體, MingLiU"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P1" style:family="paragraph" style:parent-style-name="Standard" style:master-page-name="Standard">
      <style:paragraph-properties fo:margin-left="0cm" fo:margin-right="0cm" fo:text-align="justify" style:justify-single-word="false" fo:text-indent="4.128cm" style:auto-text-indent="false" style:page-number="auto"/>
      <style:text-properties style:font-name="標楷體" fo:font-size="13pt" style:font-name-asian="標楷體" style:font-size-asian="13pt"/>
    </style:style>
    <style:style style:name="P2" style:family="paragraph" style:parent-style-name="Standard">
      <style:paragraph-properties fo:margin-left="0cm" fo:margin-right="0cm" fo:text-align="justify" style:justify-single-word="false" fo:text-indent="5.503cm" style:auto-text-indent="false"/>
      <style:text-properties style:font-name="標楷體" fo:font-size="13pt" style:font-name-asian="標楷體" style:font-size-asian="13pt"/>
    </style:style>
    <style:style style:name="P3" style:family="paragraph" style:parent-style-name="Standard">
      <style:paragraph-properties fo:margin-left="0cm" fo:margin-right="0cm" fo:text-align="justify" style:justify-single-word="false" fo:text-indent="5.847cm" style:auto-text-indent="false"/>
      <style:text-properties style:font-name="標楷體" fo:font-size="13pt" style:font-name-asian="標楷體" style:font-size-asian="13pt"/>
    </style:style>
    <style:style style:name="P4" style:family="paragraph" style:parent-style-name="Standard">
      <style:paragraph-properties fo:margin-left="0cm" fo:margin-right="0cm" fo:text-align="justify" style:justify-single-word="false" fo:text-indent="6.191cm" style:auto-text-indent="false"/>
      <style:text-properties style:font-name="標楷體" fo:font-size="13pt" style:font-name-asian="標楷體" style:font-size-asian="13pt"/>
    </style:style>
    <style:style style:name="P5" style:family="paragraph" style:parent-style-name="Standard">
      <style:paragraph-properties fo:margin-left="0cm" fo:margin-right="0cm" fo:text-align="justify" style:justify-single-word="false" fo:text-indent="1.032cm" style:auto-text-indent="false"/>
    </style:style>
    <style:style style:name="P6" style:family="paragraph" style:parent-style-name="Standard">
      <style:paragraph-properties fo:margin-left="0cm" fo:margin-right="0cm" fo:text-align="justify" style:justify-single-word="false" fo:text-indent="0.953cm" style:auto-text-indent="false"/>
    </style:style>
    <style:style style:name="P7" style:family="paragraph" style:parent-style-name="Standard">
      <style:paragraph-properties fo:margin-left="0cm" fo:margin-right="0cm" fo:text-align="justify" style:justify-single-word="false" fo:text-indent="0.953cm" style:auto-text-indent="false"/>
      <style:text-properties style:font-name="標楷體" fo:font-size="13pt" style:font-name-asian="標楷體" style:font-size-asian="13pt"/>
    </style:style>
    <style:style style:name="P8" style:family="paragraph" style:parent-style-name="Standard">
      <style:paragraph-properties fo:margin-left="0cm" fo:margin-right="0cm" fo:text-align="justify" style:justify-single-word="false" fo:text-indent="0.953cm" style:auto-text-indent="false"/>
      <style:text-properties style:font-name="標楷體" fo:font-size="13pt" style:font-name-asian="標楷體" style:font-size-asian="13pt"/>
    </style:style>
    <style:style style:name="P9" style:family="paragraph" style:parent-style-name="Standard">
      <style:paragraph-properties fo:margin-left="0cm" fo:margin-right="-0.086cm" fo:text-align="justify" style:justify-single-word="false" fo:text-indent="0.847cm" style:auto-text-indent="false"/>
    </style:style>
    <style:style style:name="P10" style:family="paragraph" style:parent-style-name="Standard">
      <style:paragraph-properties fo:margin-left="0cm" fo:margin-right="-0.086cm" fo:text-align="justify" style:justify-single-word="false" fo:text-indent="0.847cm" style:auto-text-indent="false"/>
      <style:text-properties style:font-name="標楷體" fo:font-size="13pt" style:font-name-asian="標楷體" style:font-size-asian="13pt"/>
    </style:style>
    <style:style style:name="P11" style:family="paragraph" style:parent-style-name="Standard">
      <style:paragraph-properties fo:margin-left="0cm" fo:margin-right="-1.773cm" fo:text-align="justify" style:justify-single-word="false" fo:text-indent="0cm" style:auto-text-indent="false" style:text-autospace="none">
        <style:tab-stops>
          <style:tab-stop style:position="1.693cm"/>
          <style:tab-stop style:position="3.387cm"/>
          <style:tab-stop style:position="5.08cm"/>
          <style:tab-stop style:position="6.773cm"/>
          <style:tab-stop style:position="8.467cm"/>
          <style:tab-stop style:position="10.16cm"/>
          <style:tab-stop style:position="11.853cm"/>
        </style:tab-stops>
      </style:paragraph-properties>
      <style:text-properties style:font-name="標楷體" fo:font-size="13pt" style:font-name-asian="標楷體" style:font-size-asian="13pt"/>
    </style:style>
    <style:style style:name="P12" style:family="paragraph" style:parent-style-name="Standard">
      <style:paragraph-properties fo:margin-left="0cm" fo:margin-right="-1.773cm" fo:text-align="justify" style:justify-single-word="false" fo:text-indent="0cm" style:auto-text-indent="false" style:text-autospace="none">
        <style:tab-stops>
          <style:tab-stop style:position="1.693cm"/>
          <style:tab-stop style:position="3.387cm"/>
          <style:tab-stop style:position="5.08cm"/>
          <style:tab-stop style:position="6.773cm"/>
          <style:tab-stop style:position="8.467cm"/>
          <style:tab-stop style:position="10.16cm"/>
          <style:tab-stop style:position="11.853cm"/>
        </style:tab-stops>
      </style:paragraph-properties>
    </style:style>
    <style:style style:name="P13" style:family="paragraph" style:parent-style-name="Standard">
      <style:paragraph-properties fo:margin-left="0.949cm" fo:margin-right="-0.272cm" fo:text-align="justify" style:justify-single-word="false" fo:text-indent="-0.949cm" style:auto-text-indent="false" style:text-autospace="none">
        <style:tab-stops>
          <style:tab-stop style:position="1.693cm"/>
          <style:tab-stop style:position="3.387cm"/>
          <style:tab-stop style:position="5.08cm"/>
          <style:tab-stop style:position="6.773cm"/>
          <style:tab-stop style:position="8.467cm"/>
          <style:tab-stop style:position="10.16cm"/>
          <style:tab-stop style:position="11.853cm"/>
        </style:tab-stops>
      </style:paragraph-properties>
      <style:text-properties style:font-name="標楷體" fo:font-size="13pt" style:font-name-asian="標楷體" style:font-size-asian="13pt"/>
    </style:style>
    <style:style style:name="P14" style:family="paragraph" style:parent-style-name="Standard">
      <style:paragraph-properties fo:margin-left="0cm" fo:margin-right="-0.272cm" fo:text-align="justify" style:justify-single-word="false" fo:text-indent="0.949cm" style:auto-text-indent="false" style:text-autospace="none">
        <style:tab-stops>
          <style:tab-stop style:position="1.693cm"/>
          <style:tab-stop style:position="3.387cm"/>
          <style:tab-stop style:position="5.08cm"/>
          <style:tab-stop style:position="6.773cm"/>
          <style:tab-stop style:position="8.467cm"/>
          <style:tab-stop style:position="10.16cm"/>
          <style:tab-stop style:position="11.853cm"/>
        </style:tab-stops>
      </style:paragraph-properties>
    </style:style>
    <style:style style:name="P15" style:family="paragraph" style:parent-style-name="Standard">
      <style:paragraph-properties fo:margin-left="0cm" fo:margin-right="0.046cm" fo:text-align="justify" style:justify-single-word="false" fo:text-indent="0cm" style:auto-text-indent="false" style:text-autospace="none">
        <style:tab-stops>
          <style:tab-stop style:position="1.693cm"/>
          <style:tab-stop style:position="3.387cm"/>
          <style:tab-stop style:position="5.08cm"/>
          <style:tab-stop style:position="6.773cm"/>
          <style:tab-stop style:position="8.467cm"/>
          <style:tab-stop style:position="10.16cm"/>
          <style:tab-stop style:position="11.853cm"/>
        </style:tab-stops>
      </style:paragraph-properties>
    </style:style>
    <style:style style:name="P16" style:family="paragraph" style:parent-style-name="Standard">
      <style:paragraph-properties fo:margin-left="0cm" fo:margin-right="0.046cm" fo:text-align="justify" style:justify-single-word="false" fo:text-indent="0cm" style:auto-text-indent="false" style:text-autospace="none">
        <style:tab-stops>
          <style:tab-stop style:position="1.693cm"/>
          <style:tab-stop style:position="3.387cm"/>
          <style:tab-stop style:position="5.08cm"/>
          <style:tab-stop style:position="6.773cm"/>
          <style:tab-stop style:position="8.467cm"/>
          <style:tab-stop style:position="10.16cm"/>
          <style:tab-stop style:position="11.853cm"/>
        </style:tab-stops>
      </style:paragraph-properties>
      <style:text-properties style:font-name="標楷體" fo:font-size="13pt" style:font-name-asian="標楷體" style:font-size-asian="13pt"/>
    </style:style>
    <style:style style:name="P17" style:family="paragraph" style:parent-style-name="Standard">
      <style:paragraph-properties fo:margin-left="0.635cm" fo:margin-right="0.046cm" fo:text-align="justify" style:justify-single-word="false" fo:text-indent="-0.635cm" style:auto-text-indent="false" style:text-autospace="none">
        <style:tab-stops>
          <style:tab-stop style:position="1.693cm"/>
          <style:tab-stop style:position="3.387cm"/>
          <style:tab-stop style:position="5.08cm"/>
          <style:tab-stop style:position="6.773cm"/>
          <style:tab-stop style:position="8.467cm"/>
          <style:tab-stop style:position="10.16cm"/>
          <style:tab-stop style:position="11.853cm"/>
        </style:tab-stops>
      </style:paragraph-properties>
    </style:style>
    <style:style style:name="P18" style:family="paragraph" style:parent-style-name="Standard">
      <style:paragraph-properties fo:margin-left="0cm" fo:margin-right="0.046cm" fo:text-align="justify" style:justify-single-word="false" fo:text-indent="0.953cm" style:auto-text-indent="false" style:text-autospace="none">
        <style:tab-stops>
          <style:tab-stop style:position="1.693cm"/>
          <style:tab-stop style:position="3.387cm"/>
          <style:tab-stop style:position="5.08cm"/>
          <style:tab-stop style:position="6.773cm"/>
          <style:tab-stop style:position="8.467cm"/>
          <style:tab-stop style:position="10.16cm"/>
          <style:tab-stop style:position="11.853cm"/>
        </style:tab-stops>
      </style:paragraph-properties>
      <style:text-properties style:font-name="標楷體" fo:font-size="13pt" style:font-name-asian="標楷體" style:font-size-asian="13pt"/>
    </style:style>
    <style:style style:name="P19" style:family="paragraph" style:parent-style-name="Standard">
      <style:paragraph-properties fo:margin-left="0cm" fo:margin-right="0cm" fo:text-align="justify" style:justify-single-word="false" fo:text-indent="4.763cm" style:auto-text-indent="false"/>
      <style:text-properties style:font-name="標楷體" fo:font-size="13pt" style:font-name-asian="標楷體" style:font-size-asian="13pt"/>
    </style:style>
    <style:style style:name="P20" style:family="paragraph" style:parent-style-name="Standard">
      <style:paragraph-properties fo:margin-left="0cm" fo:margin-right="-0.086cm" fo:text-align="justify" style:justify-single-word="false" fo:text-indent="0.953cm" style:auto-text-indent="false"/>
      <style:text-properties style:font-name="標楷體" fo:font-size="13pt" fo:letter-spacing="-0.011cm" style:font-name-asian="標楷體" style:font-size-asian="13pt"/>
    </style:style>
    <style:style style:name="P21" style:family="paragraph" style:parent-style-name="Text_20_body_20_indent">
      <style:paragraph-properties fo:margin-left="0cm" fo:margin-right="0cm" fo:text-align="justify" style:justify-single-word="false" fo:text-indent="1.032cm" style:auto-text-indent="false"/>
      <style:text-properties style:font-name="標楷體" fo:font-size="13pt" style:font-name-asian="標楷體" style:font-size-asian="13pt"/>
    </style:style>
    <style:style style:name="P22" style:family="paragraph" style:parent-style-name="Text_20_body_20_indent">
      <style:paragraph-properties fo:margin-left="0cm" fo:margin-right="0cm" fo:text-align="justify" style:justify-single-word="false" fo:text-indent="1.032cm" style:auto-text-indent="false"/>
      <style:text-properties style:font-name="標楷體" fo:font-size="13pt" style:font-name-asian="標楷體" style:font-size-asian="13pt"/>
    </style:style>
    <style:style style:name="P23" style:family="paragraph" style:parent-style-name="Text_20_body_20_indent">
      <style:paragraph-properties fo:margin-left="0cm" fo:margin-right="0cm" fo:text-align="justify" style:justify-single-word="false" fo:text-indent="5.847cm" style:auto-text-indent="false"/>
      <style:text-properties style:font-name="標楷體" fo:font-size="13pt" style:font-name-asian="標楷體" style:font-size-asian="13pt"/>
    </style:style>
    <style:style style:name="P24" style:family="paragraph" style:parent-style-name="本文縮排_20_3">
      <style:text-properties style:font-name="標楷體" style:font-name-asian="標楷體"/>
    </style:style>
    <style:style style:name="P25" style:family="paragraph" style:parent-style-name="本文縮排_20_2">
      <style:paragraph-properties fo:margin-left="0cm" fo:margin-right="0cm" fo:text-indent="4.815cm" style:auto-text-indent="false"/>
      <style:text-properties style:font-name="標楷體" fo:font-size="13pt" style:font-name-asian="標楷體" style:font-size-asian="13pt"/>
    </style:style>
    <style:style style:name="P26" style:family="paragraph" style:parent-style-name="本文縮排_20_2">
      <style:paragraph-properties fo:margin-left="0cm" fo:margin-right="0cm" fo:text-indent="5.847cm" style:auto-text-indent="false"/>
      <style:text-properties style:font-name="標楷體" fo:font-size="13pt" style:font-name-asian="標楷體" style:font-size-asian="13pt"/>
    </style:style>
    <style:style style:name="P27" style:family="paragraph" style:parent-style-name="本文縮排_20_2">
      <style:paragraph-properties fo:margin-left="0cm" fo:margin-right="0cm" fo:text-indent="1.032cm" style:auto-text-indent="false"/>
      <style:text-properties style:font-name="標楷體" fo:font-size="13pt" style:font-name-asian="標楷體" style:font-size-asian="13pt"/>
    </style:style>
    <style:style style:name="T1" style:family="text">
      <style:text-properties fo:font-size="13pt" fo:letter-spacing="-0.011cm" style:font-size-asian="13pt"/>
    </style:style>
    <style:style style:name="T2" style:family="text">
      <style:text-properties style:font-name="標楷體" fo:font-size="13pt" style:font-name-asian="標楷體" style:font-size-asian="13pt"/>
    </style:style>
    <style:style style:name="T3" style:family="text">
      <style:text-properties style:font-name="標楷體" fo:font-size="13pt" style:font-name-asian="標楷體" style:font-size-asian="13pt"/>
    </style:style>
    <style:style style:name="T4" style:family="text">
      <style:text-properties style:font-name="標楷體" fo:font-size="13pt" style:font-name-asian="標楷體" style:font-size-asian="13pt" style:font-name-complex="標楷體"/>
    </style:style>
    <style:style style:name="T5" style:family="text">
      <style:text-properties style:font-name="標楷體" fo:font-size="13pt" fo:letter-spacing="-0.011cm" style:font-name-asian="標楷體" style:font-size-asian="13pt"/>
    </style:style>
    <style:style style:name="T6" style:family="text">
      <style:text-properties style:font-name="標楷體" fo:font-size="13pt" fo:letter-spacing="-0.011cm" style:font-name-asian="標楷體" style:font-size-asian="13pt"/>
    </style:style>
    <style:style style:name="T7" style:family="text">
      <style:text-properties style:font-name-complex="標楷體"/>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防疫最前線 <text:s/>談茶園安全用藥</text:p>
      <text:p text:style-name="P2">研究員 <text:s text:c="2"/>蕭素女</text:p>
      <text:p text:style-name="P3"/>
      <text:p text:style-name="P4">防疫最前線</text:p>
      <text:p text:style-name="P5"><text:span text:style-name="T2">2003年年初，嚴重急性呼吸道症候群(</text:span><text:span text:style-name="T2">SARS</text:span><text:span text:style-name="T2"> )悄悄來到中國，侵噬人類。4月下旬，臺灣爆發了醫院內</text:span><text:span text:style-name="T2">SARS</text:span><text:span text:style-name="T2">院內感染病例，醫護人員站在最前線，頻頻抗煞並救人，所幸靠著全體醫護人員及醫療體系的行政支援，</text:span><text:span text:style-name="T2">SARS</text:span><text:span text:style-name="T2">被控制住了。以茶改場的組織架構來看，病蟲害研究人員就像是抗煞防煞的醫療人員，站在最前線，希望利用各種防治技術把病蟲害降到最低，而獲得高品質高收量的茶菁，做出高品質的茶葉。</text:span></text:p>
      <text:p text:style-name="P21">談到病蟲害防治，目前最常用的方法就是藥劑防治，雖然本場也發展了利用捕植璊、基徵草蛉和性費洛蒙等非農藥的防治方法，但不是防治對象受限，就是不易大量獲取天敵而無法長期釋放。所以藥劑防治還是防疫最佳利器，站在最前線的茶農及病蟲害研究人員如何打贏勝仗也就特別受到重視。</text:p>
      <text:p text:style-name="P21">隨著時代的進步，資訊的發達，消費意識也逐漸高漲，消費者不僅重視茶葉的品質，更重視飲茶的安全與衛生。除了本場的防疫人員不懈怠的研究之外，更希望同是站在最前線的茶農能瞭解安全用藥的重要性，生產衛生安全的茶葉，保障消費者。</text:p>
      <text:p text:style-name="P21"/>
      <text:p text:style-name="P23">如何安全使用農藥？</text:p>
      <text:p text:style-name="P7">早期推薦茶農防治的藥劑多為有機磷劑，隨著新一代農藥的問世，近期則多以合成除蟲菊類為主。已推廣的藥劑約40餘種，其中殺蟲劑29種，殺璊劑15種，殺菌劑7種。此外，以前曾在茶園推廣過，但因劇毒或有致腫瘤、致癌或致畸胎之疑慮而禁止使用的有克氯苯、安殺番、錫璊丹、大克璊、得脫璊、二氯松及亞環錫等，近期則有乃力松、拜裕松、三氯松及裕必松等基於安全考量，亦禁止在茶園使用，從民國九十二年七月一日開始繁福松全面禁止銷售及使用，自亦不能用在茶園了。</text:p>
      <text:p text:style-name="P9"><text:span text:style-name="T2">在茶園安全用藥方面如何建立正確的觀念？最重要的不外乎下列三點：一、採用推薦在茶園的農藥。二、採用該農藥推薦在茶園的倍數。三、安全採收期過後才可以採茶。民國八十五年以前蔬菜上推薦達馬松防治小菜蛾，柑桔上推薦愛殺松防治柑桔葉璊，常常有茶農心生疑問，達馬松蔬菜上都在使用，為什麼不可以噴灑在茶樹？愛殺松在柑桔園也在使用，為什麼也不可以噴灑在茶樹？為了確保農民在使用農藥後能達到效果、沒有藥害並且不會有農藥殘留在農產品上，政府訂有一套流程來監督管制，藥劑的推薦首先由廠商向農委會申請藥劑委託試驗，毒理資料由</text:span><text:span text:style-name="T5">農業藥物毒物試驗所</text:span><text:span text:style-name="T2">審查，通過後由農委會農藥技術諮議委員會應用技術組審查由小組長研提之田間試驗設計書。一般選擇三個地點做田間藥效試驗，比較不同倍數的效果，確保藥效及無藥害，並配合農藥所之殘留量分析，進行噴藥及取樣做茶，提供茶樣，由農藥所分析該農藥之殘留量並訂定安全採收期。藥效試驗結果及安全採收期評估經農委會農藥技術諮議委員會審議通過始得推薦。沒有經過茶樹上的藥效試驗，就無法得悉它的效果以及有無藥害，相對的也無法訂定安全採收期，所以是為了保障農民及消費者的權益。</text:span></text:p>
      <text:p text:style-name="P21">茶農除了選擇推薦在茶樹上的農藥來使用之外，噴藥的倍數也一定<text:soft-page-break/>要確實遵守，農民往往會擔心噴灑的農藥會沒有效而提高濃度，農藥若沒有依照推薦的倍數來用，濃度太高，用藥量增加，使得成本增加之外，亦有可能採收期需往後延，甚至因濃度太高而發生藥害。至於推薦農藥的安全採收期是經過農藥所的分析而訂定，為避免農產品農藥殘留發生，損害消費者的健康，所以站在最前線的茶農務必要遵守。</text:p>
      <text:p text:style-name="P21">此外，茶農在用藥防治時，常常為了節省人力而混合兩種以上的農藥使用，有的包括殺蟲劑、殺璊劑及殺菌劑三種農藥混合，一次噴灑，有的甚至是同樣殺蟲劑兩、三種，再加上殺璊劑及殺菌劑，合起來五、六種農藥混合，一次噴灑，這是錯誤的方法，不但耗費成本，效果又不好，正確的施藥方法是單劑噴灑，以免因為混合農藥互相抵減效果。</text:p>
      <text:p text:style-name="P10">有關茶園推薦的藥劑，本場編印有文宣資料，提供農民參考，此外，並利用各鄉鎮農會所召開的安全用藥講習會宣導並教導農民使用方法，廣為宣導。</text:p>
      <text:p text:style-name="P25"/>
      <text:p text:style-name="P26">防疫的法規</text:p>
      <text:p text:style-name="P26"/>
      <text:p text:style-name="P27">為保障消費者，政府制定了法規，從生產到市售成品都有相關的管理辦法予以規範，簡單說明如下：</text:p>
      <text:p text:style-name="P11">一、對生產者的規範：農藥使用管理辦法第二條中對使用農藥者之規定為</text:p>
      <text:p text:style-name="P12"><text:span text:style-name="T4">(</text:span><text:span text:style-name="T2">一</text:span><text:span text:style-name="T2">)</text:span><text:span text:style-name="T2">農田與農作物使用劇毒農藥後，應有警告標誌。</text:span></text:p>
      <text:p text:style-name="P12"><text:span text:style-name="T4">(</text:span><text:span text:style-name="T2">二</text:span><text:span text:style-name="T2">)</text:span><text:span text:style-name="T2">農藥使用後，其包裝容器不得隨意棄置，其處理依廢棄物清理法之規定。</text:span></text:p>
      <text:p text:style-name="P12"><text:span text:style-name="T4">(</text:span><text:span text:style-name="T2">三</text:span><text:span text:style-name="T2">)</text:span><text:span text:style-name="T2">不得在魚塭、池塘或河流傾倒農藥或洗滌施藥器具。</text:span></text:p>
      <text:p text:style-name="P13"><text:span text:style-name="T7">(</text:span>四)農作物應按農藥標示記載之使用方法及範圍施藥；施藥後，在規定間隔日數內不得採收。</text:p>
      <text:p text:style-name="P13"><text:span text:style-name="T7">(</text:span>五)依本法第十四條第二項撤銷農藥許可證之農藥、未黏貼或未加印標示之農藥或明知為偽、劣農藥，不得使用。</text:p>
      <text:p text:style-name="P14"><text:span text:style-name="T2">若違反上述規定，依農藥管理法第</text:span><text:span text:style-name="T2"> </text:span><text:span text:style-name="T2">四十九</text:span><text:span text:style-name="T2"> </text:span><text:span text:style-name="T2">條處五千元以上，二萬五千元以下罰鍰</text:span><text:span text:style-name="T2">(</text:span><text:span text:style-name="T2">即新台幣一萬五千元以上，七萬五千元以下</text:span><text:span text:style-name="T2">)</text:span><text:span text:style-name="T2">。</text:span></text:p>
      <text:p text:style-name="P16"/>
      <text:p text:style-name="P11">二、對市售成品之規範：</text:p>
      <text:p text:style-name="P17"><text:span text:style-name="T4">(</text:span><text:span text:style-name="T2">一</text:span><text:span text:style-name="T2">)</text:span><text:span text:style-name="T2">依食品衛生管理法第三十條第一款規定，食品經依第二十五條規定抽樣檢驗，有殘留農藥含量超過中央主管機關所訂安全容許量者，則由當地主管機關依檢驗結果予以沒入銷毀。</text:span></text:p>
      <text:p text:style-name="P15"><text:span text:style-name="T4">(</text:span><text:span text:style-name="T2">二)依食品衛生管理法第三十二條第一款規定，食品殘留農藥含量超過中央主管機關所訂之安全容許量者，處三年以下有期徒刑、拘役或科或併科一萬元以上四萬元以下罰金</text:span><text:span text:style-name="T2"> (</text:span><text:span text:style-name="T2">即新台幣三萬元以上，十二萬元以下</text:span><text:span text:style-name="T2">)</text:span><text:span text:style-name="T2">，</text:span><text:span text:style-name="T2"> </text:span><text:span text:style-name="T2">並得吊銷其營業或設廠之許可証照。同條第二款規定，法人之負責人、法人或自然人之代理人、受僱人或其他從業人員，因執行業務犯前項之罪者，除處罰其行為人外，對該法人或自然人科以前項之罰金。</text:span></text:p>
      <text:p text:style-name="P18">由以上相關法令的說明，各位農友了解了政府訂有管制辦法，因此，在防治病蟲害時宜慎重選擇藥劑及使用方法，凡使用沒有推廣在茶園的藥劑，即使殘留農藥在安全容許量之下也會受罰，或雖然使用推廣在茶園的藥劑，但茶菁或成茶殘留農藥超過安全容許量都會受罰。</text:p>
      <text:p text:style-name="P19"/>
      <text:p text:style-name="P19"><text:soft-page-break/>農藥殘留的監督</text:p>
      <text:p text:style-name="P19"/>
      <text:p text:style-name="P20">藥劑防治既是絕大多數農民所採用的方法，為監督農民用藥防治時是否符合規定，因此政府在安全用藥的宣導上不遺餘力，每年由各鄉鎮農會召開安全用藥講習，宣導病蟲害正確的防治方法之外，並到各產茶區抽查茶乾，由農業藥物毒物試驗所檢驗，督導農民正確用藥。一直到民國86年，本場在凍頂工作站成立茶菁農藥殘留檢測站後，本場負責檢驗茶菁做為教育農民之依據，而茶乾的檢驗工作仍由農業藥物毒物試驗所負責。由歷年來抽檢茶菁的農藥殘留結果顯示，茶農在用藥知識方面有顯著的進步，茶菁上農藥檢出率以民國87年最高，達25.30%，民國90年及民國91年農藥檢出率已降至5.56%及5.57%；至於茶農使用未推薦在茶樹上的農藥亦逐年減少，民國86年其檢出率高達14.44%，其中有9件是因為使用沒有推薦在茶樹上的農藥─芬化利的緣故，民國87年亦降至7.83%，而民國91年已降至0.37%。這幾年來，常被檢驗出來但並沒有推薦在茶樹上的農藥有愛殺松、四氯異苯睛、賽滅寧及達馬松等。茶農會使用沒有推薦在茶樹上的農藥，不外乎成本的考量而購買便宜或偽劣農藥，或者因不知道該用何種農藥而聽信農藥商之介紹，因此，欲改善此情形，只有多辦講習會宣導及政府有關單位加強取締了。</text:p>
      <text:p text:style-name="P24">安全用藥宜從教育、抽檢及取締偽劣農藥三方面著手，安全用藥不是茶業改良場獨力運作就可以完成，有關教育宣導及抽檢茶菁由茶業改良場來執行，至於抽檢茶乾、偽劣農藥之管理及農藥商之教育則有賴衛生單位及農政單位來執行。</text:p>
      <text:p text:style-name="P24">雖然說茶菁農藥殘留檢測數據說明了安全用藥講習、宣導及檢測收到了一些效果，但由茶菁檢驗結果卻不能充分反應茶乾的結果，因為茶菁檢驗其評估標準是以衛生署所訂定的茶乾安全容許量來做標準，而茶因為加工的關係，製造過程中需加熱，有可能影響農藥殘留之含量，但另一方面茶菁上的農藥殘留也因製茶過程而濃縮，使得成茶農藥殘留量可能更高。所以要確實了解茶葉上的農藥殘留情形，仍以檢驗茶乾為宜。至於近年來進口茶數量倍增，進口茶的衛生安全亦有賴衛生單位加強檢驗。國產茶和進口茶同時重視安全用藥，才能確保國人飲茶的健康。</text:p>
      <text:p text:style-name="P19"/>
      <text:p text:style-name="P19">噴藥者應注意事項</text:p>
      <text:p text:style-name="P7"/>
      <text:p text:style-name="P6"><text:span text:style-name="T2">各位農友除了重視茶葉上農藥殘留問題外，在噴藥時也要注意自身的安全。農藥通常經由口、鼻及皮膚的接觸而侵入人體。根據記載民國</text:span><text:span text:style-name="T2">48</text:span><text:span text:style-name="T2">年至</text:span><text:span text:style-name="T2">70</text:span><text:span text:style-name="T2">年間，農藥中毒人數總計有</text:span><text:span text:style-name="T2">28,358</text:span><text:span text:style-name="T2">人，其中因噴藥中毒就有</text:span><text:span text:style-name="T2">26,877</text:span><text:span text:style-name="T2">人，佔了全部中毒人數</text:span><text:span text:style-name="T2">94.77%</text:span><text:span text:style-name="T2">。隨著施藥器械的改進，噴藥常識的宣導及普及，近十多年來噴藥中毒的人數顯著減少。噴藥時要戴口罩，袖套，接觸原液要立即洗手，噴時注意風向，而且不能抽菸，休息時最好先用鹽水漱口再喝茶。噴前要先檢查施藥器械及噴頭，各部位連接處或開關接頭等是否接牢，不能有漏水現象，以免身體接觸到藥液。施藥中臨時損壞，應關掉引擎才修理，以免藥液濺到身體。施藥後應立即沖洗施藥器械並保養。噴藥時間不宜太長，正午時候避免噴藥。在噴藥時若做好萬全準備，噴藥中毒事件就不會發生。若不慎發生中毒事件，立即撥電話並</text:span><text:soft-page-break/><text:span text:style-name="T2">盡快就近送醫。臺灣北、中、南各有一急救中心，分別為臺北榮總毒藥物諮詢中心(02-28717121)，臺中榮總毒藥物諮詢中心(04-23592539)，及高醫毒藥物諮詢檢驗中心(07-3162631或07-3121101-7563)。</text:span></text:p>
      <text:p text:style-name="P2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細明體" svg:font-family="細明體, MingLiU"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2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Text_20_body_20_indent" style:display-name="Text body indent" style:family="paragraph" style:parent-style-name="Standard" style:class="text">
      <style:paragraph-properties fo:margin-left="0cm" fo:margin-right="0cm" fo:text-indent="0.953cm" style:auto-text-indent="false"/>
    </style:style>
    <style:style style:name="本文縮排_20_2" style:display-name="本文縮排 2" style:family="paragraph" style:parent-style-name="Standard">
      <style:paragraph-properties fo:margin-left="0cm" fo:margin-right="0cm" fo:text-align="justify" style:justify-single-word="false" fo:text-indent="0.953cm" style:auto-text-indent="false"/>
      <style:text-properties style:font-name="細明體" fo:font-family="細明體, MingLiU" style:font-family-generic="modern" style:font-name-asian="細明體" style:font-family-asian="細明體, MingLiU" style:font-family-generic-asian="modern"/>
    </style:style>
    <style:style style:name="本文縮排_20_3" style:display-name="本文縮排 3" style:family="paragraph" style:parent-style-name="Standard">
      <style:paragraph-properties fo:margin-left="0cm" fo:margin-right="-0.09cm" fo:text-align="justify" style:justify-single-word="false" fo:text-indent="0.85cm" style:auto-text-indent="false"/>
      <style:text-properties style:font-name="新細明體" fo:font-family="新細明體, PMingLiU" style:font-family-generic="roman" style:font-pitch="variable" fo:font-size="13pt" fo:letter-spacing="-0.011cm" style:font-size-asian="13pt"/>
    </style:style>
    <style:style style:name="WW8Num1z0" style:family="text"/>
    <style:style style:name="WW8Num2z0" style:family="text"/>
    <style:style style:name="預設段落字型"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一, 二, 三, ...">
        <style:list-level-properties text:list-level-position-and-space-mode="label-alignment">
          <style:list-level-label-alignment text:label-followed-by="listtab" text:list-tab-stop-position="0.9cm" fo:text-indent="-0.9cm" fo:margin-left="0.9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一, 二, 三, ...">
        <style:list-level-properties text:list-level-position-and-space-mode="label-alignment">
          <style:list-level-label-alignment text:label-followed-by="listtab" text:list-tab-stop-position="0.926cm" fo:text-indent="-0.926cm" fo:margin-left="0.926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防疫最前線  談茶園安全用藥</dc:title>
    <meta:initial-creator>PM2</meta:initial-creator>
    <meta:creation-date>2003-11-14T15:44:00</meta:creation-date>
    <dc:creator>.</dc:creator>
    <dc:date>2003-11-14T15:44:00</dc:date>
    <meta:print-date>2003-06-16T10:46:00</meta:print-date>
    <meta:editing-cycles>2</meta:editing-cycles>
    <meta:editing-duration>PT2M</meta:editing-duration>
    <meta:document-statistic meta:table-count="0" meta:image-count="0" meta:object-count="0" meta:page-count="4" meta:paragraph-count="31" meta:word-count="3497" meta:character-count="3622" meta:non-whitespace-character-count="3612"/>
    <meta:generator>NDC_ODF_Application_Tools/1.0.3$Windows_X86_64 LibreOffice_project/8ad3e16aadc5e73175a2d44b1abec8638aa18880</meta:generator>
  </office:meta>
</office:document-meta>
</file>