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 style:snap-to-layout-grid="false"/>
    </style:style>
    <style:style style:name="P2" style:family="paragraph" style:parent-style-name="Standard" style:list-style-name="WW8Num1">
      <style:paragraph-properties fo:line-height="150%" fo:text-align="justify" style:justify-single-word="false" style:snap-to-layout-grid="false"/>
    </style:style>
    <style:style style:name="P3" style:family="paragraph" style:parent-style-name="Standard" style:list-style-name="WW8Num2">
      <style:paragraph-properties fo:line-height="150%" fo:text-align="justify" style:justify-single-word="false" style:snap-to-layout-grid="false"/>
    </style:style>
    <style:style style:name="P4" style:family="paragraph" style:parent-style-name="Standard" style:list-style-name="WW8Num5">
      <style:paragraph-properties fo:line-height="150%" fo:text-align="justify" style:justify-single-word="false" style:snap-to-layout-grid="false"/>
    </style:style>
    <style:style style:name="P5" style:family="paragraph" style:parent-style-name="Standard">
      <style:paragraph-properties fo:line-height="150%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 style:list-style-name="WW8Num4">
      <style:paragraph-properties fo:line-height="150%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 style:list-style-name="WW8Num1">
      <style:paragraph-properties fo:line-height="150%" fo:text-align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 style:list-style-name="WW8Num2">
      <style:paragraph-properties fo:line-height="150%" fo:text-align="justify" style:justify-single-word="false" style:snap-to-layout-grid="false"/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margin-left="0cm" fo:margin-right="0cm" fo:line-height="150%" fo:text-align="end" style:justify-single-word="false" fo:text-indent="1.235cm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 style:master-page-name="Standard">
      <style:paragraph-properties fo:margin-left="0cm" fo:margin-right="0cm" fo:line-height="150%" fo:text-align="center" style:justify-single-word="false" fo:text-indent="1.235cm" style:auto-text-indent="false" style:page-number="auto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margin-left="0.423cm" fo:margin-right="0cm" fo:line-height="150%" fo:text-align="justify" style:justify-single-word="false" fo:text-indent="0.988cm" style:auto-text-indent="false" style:snap-to-layout-grid="false"/>
    </style:style>
    <style:style style:name="P12" style:family="paragraph" style:parent-style-name="Standard">
      <style:paragraph-properties fo:margin-left="0.423cm" fo:margin-right="0cm" fo:line-height="150%" fo:text-align="justify" style:justify-single-word="false" fo:text-indent="0cm" style:auto-text-indent="false" style:snap-to-layout-grid="false"/>
    </style:style>
    <style:style style:name="P13" style:family="paragraph" style:parent-style-name="Standard">
      <style:paragraph-properties fo:margin-left="0.847cm" fo:margin-right="0cm" fo:line-height="150%" fo:text-align="justify" style:justify-single-word="false" fo:text-indent="0.988cm" style:auto-text-indent="false" style:snap-to-layout-grid="false"/>
    </style:style>
    <style:style style:name="P14" style:family="paragraph" style:parent-style-name="Standard">
      <style:paragraph-properties fo:margin-left="1.905cm" fo:margin-right="0cm" fo:line-height="150%" fo:text-align="justify" style:justify-single-word="false" fo:text-indent="0.988cm" style:auto-text-indent="false" style:snap-to-layout-grid="false"/>
    </style:style>
    <style:style style:name="P15" style:family="paragraph" style:parent-style-name="Heading_20_2">
      <style:paragraph-properties fo:margin-left="0.633cm" fo:margin-right="0cm" fo:line-height="150%" fo:text-indent="-0.494cm" style:auto-text-indent="false"/>
    </style:style>
    <style:style style:name="T1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3" style:family="text">
      <style:text-properties style:font-name="標楷體" fo:font-size="14pt" style:letter-kerning="true" style:font-name-asian="標楷體" style:font-size-asian="14pt" style:font-name-complex="標楷體" style:font-size-complex="14pt"/>
    </style:style>
    <style:style style:name="T4" style:family="text">
      <style:text-properties style:font-name="標楷體" style:font-name-complex="標楷體" style:font-size-complex="14pt"/>
    </style:style>
    <style:style style:name="T5" style:family="text">
      <style:text-properties fo:color="#000000" style:font-name="標楷體" style:font-name-complex="標楷體" style:font-size-complex="14pt"/>
    </style:style>
    <style:style style:name="T6" style:family="text">
      <style:text-properties fo:color="#000000" style:font-name="標楷體" style:font-name-complex="標楷體" style:font-size-complex="14pt"/>
    </style:style>
    <style:style style:name="T7" style:family="text">
      <style:text-properties fo:color="#003300"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fo:color="#003300" style:font-name="標楷體" fo:font-size="14pt" style:font-name-asian="標楷體" style:font-size-asian="14pt" style:font-name-complex="標楷體" style:font-size-complex="14pt"/>
    </style:style>
    <style:style style:name="T9" style:family="text"/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農業金融局辦理資訊安全管理系統驗證（ISO27001）心得</text:p>
      <text:p text:style-name="P9">農業金融局 <text:s/>林有恆</text:p>
      <text:h text:style-name="P15" text:outline-level="2"><text:span text:style-name="T4">壹、</text:span><text:span text:style-name="T5">前言</text:span></text:h>
      <text:p text:style-name="P11"><text:span text:style-name="T1">行政院農業委員會農業金融局（以下簡稱本局）</text:span><text:span text:style-name="T7">負責農業金融機構之管理及監理</text:span><text:span text:style-name="T7">業務，由於業務性質特殊且資訊相當敏感，故</text:span><text:span text:style-name="T1">一向即注重維護資訊環境之安全，尤其因環境變遷迅速及業務多元發展，亟須更加強資訊安全管理，</text:span><text:span text:style-name="T7">以</text:span><text:span text:style-name="T1">確保本局資訊系統相關資產</text:span><text:span text:style-name="T1">(</text:span><text:span text:style-name="T1">含資訊、軟體、實體、技術服務等資產</text:span><text:span text:style-name="T1">)</text:span><text:span text:style-name="T1">之機密性、完整性與可用性。為達成上述任務，本局於95年開始針對核心業務資訊系統，導入資訊安全管理系統（ISMS），依據ISO 27001標準、「行政院及所屬各機關資訊安全管理要點」、「行政院及所屬各機關資訊安全管理規範」之要求，執行本局資通安全管理作業，強化資訊安全防護深度，經過約二年的努力，於96年底取得ISO 27001驗證，正式導入資訊安全管理系統（ISMS）。導入資訊安全管理系統（ISMS）只是資訊安全工作的開始，持續維護資訊安全管理系統（ISMS）任重而道遠，惟有透過系統建立、實作、監控與改進等一連串適當的控制措施，才能建構一個相對安全的資訊環境。</text:span></text:p>
      <text:p text:style-name="P5">貳、導入資訊安全管理系統（ISMS）</text:p>
      <text:p text:style-name="P12"><text:span text:style-name="T1">一、導入範圍之選擇</text:span></text:p>
      <text:p text:style-name="P13"><text:span text:style-name="T1">鑒於本局資源有限，希望能在有限資源內作最有效之利用，因此在導入範圍之選擇上益形重要，經審慎評估後決定先以本局核心業務資訊系統－農業金融資訊網際網路申報暨管理系統及檢查追蹤管理系統，作為導入資訊安全管理系統（ISMS）的範圍，以下為這二個資訊系統之簡介：</text:span></text:p>
      <text:list xml:id="list2037133061347333380" text:style-name="WW8Num4">
        <text:list-item>
          <text:p text:style-name="P6">農業金融資訊網際網路申報暨管理系統：</text:p>
        </text:list-item>
      </text:list>
      <text:p text:style-name="P14"><text:span text:style-name="T1">本系統</text:span><text:span text:style-name="T1">自93年7月起</text:span><text:span text:style-name="T1">開始</text:span><text:span text:style-name="T1">規劃，經系統開發完成後</text:span><text:span text:style-name="T1">，於94年開始</text:span><text:span text:style-name="T1">正式使用，目前全國農漁會</text:span><text:span text:style-name="T1">信用部</text:span><text:span text:style-name="T1">已全部加入</text:span><text:soft-page-break/><text:span text:style-name="T1">連線使用</text:span><text:span text:style-name="T1">，主要係提供農業金融機構線上申報基本資料，採用</text:span><text:span text:style-name="T1">Web Browser</text:span><text:span text:style-name="T1">介面接收農漁會營運資料，並依據監理資料產製相關的基本報表及財務報表。</text:span></text:p>
      <text:list xml:id="list170104626442456" text:continue-numbering="true" text:style-name="WW8Num4">
        <text:list-item>
          <text:p text:style-name="P6">檢查追蹤管理系統：</text:p>
        </text:list-item>
      </text:list>
      <text:p text:style-name="P14"><text:span text:style-name="T1">本系統係為本局於農業金融監理中重要的一項作業，採用</text:span><text:span text:style-name="T1">Web Browser</text:span><text:span text:style-name="T1">介面開發，供局內業務組同仁使用的系統，包含檢查業務之各項作業（如檢查意見資料維護、缺失改善維護作業等）並提供相關監理統計作業表報及各類查詢作業，以提升監理效能。</text:span></text:p>
      <text:p text:style-name="P1"><text:span text:style-name="T3">二、第一階段導入過程</text:span></text:p>
      <text:p text:style-name="P11"><text:span text:style-name="T1">在決定了導入範圍後，本局決定以ISO 27001、「行政院及所屬各機關資訊安全管理要點」、「行政院及所屬各機關資訊安全管理規範」等標準要求為核心，導入資訊安全管理系統（ISMS）。</text:span></text:p>
      <text:p text:style-name="P11"><text:span text:style-name="T1">本局導入資訊安全管理系統（ISMS）第一階段（95年）任務，主要在於風險評鑑及資訊安全管理系統（ISMS）之建置，茲敘述如下：</text:span></text:p>
      <text:list xml:id="list7363726170193968251" text:style-name="WW8Num1">
        <text:list-item>
          <text:p text:style-name="P7">建立資訊安全組織：找出各系統流程之關鍵負責人，組成資訊安全小組，以推動資訊安全各項工作，並負責整體安全作業之溝通、協調、督導及監控。</text:p>
        </text:list-item>
        <text:list-item>
          <text:p text:style-name="P2"><text:span text:style-name="T1">訂定資訊安全管理系統（ISMS）範圍：訂定明確之資訊安全管理系統（ISMS）範圍，以期達到有效之安全控制，確保資源之有效利用。</text:span></text:p>
        </text:list-item>
        <text:list-item>
          <text:p text:style-name="P2"><text:span text:style-name="T1">完成資訊資產分類、分級與評價：此項作業係邀請資訊安全管理系統（ISMS）範圍內之相關作業人員，協助列出與作業相關之資訊資產，找出資產之可歸責性，並賦予該資產之安全等級及價值。</text:span></text:p>
        </text:list-item>
        <text:list-item>
          <text:p text:style-name="P2"><text:span text:style-name="T1">弱點偵測與評估：使用弱點偵測工具進行測試，並根據結果擬定適當管理辦法。</text:span></text:p>
        </text:list-item>
        <text:list-item>
          <text:p text:style-name="P2"><text:soft-page-break/><text:span text:style-name="T1">完成風險評鑑與量化：透過與各作業負責人討論所列出之資訊資產可能遭受之風險，並找出可能之威脅、脆弱點、發生機率等因子，將風險量化。</text:span></text:p>
        </text:list-item>
        <text:list-item>
          <text:p text:style-name="P7">建立風險控制計畫：利用風險評鑑所得資訊，對現有之風險作進一步控制，並找出因應對策。</text:p>
        </text:list-item>
      </text:list>
      <text:p text:style-name="P1"><text:span text:style-name="T1">三、</text:span><text:span text:style-name="T3">第二階段導入過程</text:span></text:p>
      <text:p text:style-name="P13"><text:span text:style-name="T1">於</text:span><text:span text:style-name="T3">第一階段導入過程完成後，本局於96年進行第二階段導入作業，第二階段導入作業是延續第一階段導入作業，主要有資訊安全管理系統</text:span><text:span text:style-name="T1">（ISMS）</text:span><text:span text:style-name="T3">建置、教育訓練及ISO27001審查作業，茲分述如下：</text:span></text:p>
      <text:list xml:id="list9082076547777562257" text:style-name="WW8Num2">
        <text:list-item>
          <text:p text:style-name="P3"><text:bookmark-start text:name="OLE_LINK1"/><text:bookmark-start text:name="OLE_LINK2"/><text:span text:style-name="T3">資訊安全管理</text:span><text:bookmark-end text:name="OLE_LINK1"/><text:bookmark-end text:name="OLE_LINK2"/><text:span text:style-name="T3">系統</text:span><text:span text:style-name="T1">（ISMS）</text:span><text:span text:style-name="T3">建置：</text:span></text:p>
        </text:list-item>
      </text:list>
      <text:list xml:id="list6939517499266464848" text:style-name="WW8Num5">
        <text:list-item>
          <text:p text:style-name="P4"><text:span text:style-name="T3">檢視第一階段之風險評鑑與量化：重新檢視第一階段</text:span><text:span text:style-name="T1">所列出之資訊資產可能遭受之風險、威脅、脆弱點及發生機率等因子之正確性。</text:span></text:p>
        </text:list-item>
        <text:list-item>
          <text:p text:style-name="P4"><text:span text:style-name="T3">檢視第一階段之風險控制計畫執行情形：檢視風險控制計畫執行狀況，並追蹤其有效性，作為修正之參考。</text:span></text:p>
        </text:list-item>
        <text:list-item>
          <text:p text:style-name="P4"><text:span text:style-name="T3">完成資訊安全管理文件：針對評估後之作業環境，建立相關文件及表格，依類別分別建立有四階文件，共產生包括有資安政策、相關要點及程序等計36份文件及48張表格。</text:span></text:p>
        </text:list-item>
      </text:list>
      <text:list xml:id="list170103834082623" text:continue-list="list9082076547777562257" text:style-name="WW8Num2">
        <text:list-item>
          <text:p text:style-name="P8">教育訓練：對本局各級人員依業務特性及安全需求，施以安全教育訓練，以提升單位同仁之安全意識，及對資訊安全工作之認同與支持。</text:p>
        </text:list-item>
        <text:list-item>
          <text:p text:style-name="P8">ISO27001審查作業：</text:p>
          <text:list>
            <text:list-item>
              <text:p text:style-name="P3"><text:span text:style-name="T3">於ISO27001驗證前先執行一次內部稽核，以瞭解實際執行狀況，並改善缺點。</text:span></text:p>
            </text:list-item>
            <text:list-item>
              <text:p text:style-name="P3"><text:span text:style-name="T3">向標準驗證單位英國標準協會（BSI）提出驗證申請，排定驗證日期。</text:span></text:p>
            </text:list-item>
            <text:list-item>
              <text:p text:style-name="P3"><text:soft-page-break/><text:span text:style-name="T3">審查作業分為預評及正評兩階段，中間間隔若干天，目的在使驗證單位及受評單位熟悉彼此，使稽核活動更順利。</text:span></text:p>
            </text:list-item>
            <text:list-item>
              <text:p text:style-name="P3"><text:span text:style-name="T3">本局經驗證單位英國標準協會（BSI）兩階段審查作業後，無不符合事項，由驗證單位建議發證，順利取得認證。</text:span></text:p>
            </text:list-item>
          </text:list>
        </text:list-item>
      </text:list>
      <text:p text:style-name="P5">參、結語</text:p>
      <text:p text:style-name="P11"><text:span text:style-name="T1">隨著電腦運用的普及與網際網路的蓬勃發展，已帶給人類急速而巨大的</text:span><text:span text:style-name="T1">影響</text:span><text:span text:style-name="T1">，也改變了人類生活模式。然而隨著資訊便利而來的則是令人擔憂的資訊安全問題，因此，我們必須做好資訊安全防護措施，唯有在確保資訊安全之前提下享受資訊便利，才是面對資訊世紀來臨的正確態度，進而迎接未來更大的挑戰與衝擊</text:span><text:span text:style-name="T1">，而導入資訊安全管理系統（ISMS），目標就在於維護資訊資產之機密性、完整性及可用性，經由系統建立、實作、監控與改進等一連串適當的控制措施，以降低營運風險，確保資訊持續性，達成組織的安全與營運目標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2" style:display-name="Heading 2" style:family="paragraph" style:parent-style-name="Standard" style:next-style-name="Text_20_body_20_indent" style:default-outline-level="2" style:class="text">
      <style:paragraph-properties fo:margin-left="1.058cm" fo:margin-right="0cm" fo:margin-top="0.212cm" fo:margin-bottom="0cm" loext:contextual-spacing="false" fo:line-height="0.635cm" fo:text-align="justify" style:justify-single-word="false" fo:text-indent="-0.494cm" style:auto-text-indent="false" style:snap-to-layout-grid="false"/>
      <style:text-properties fo:color="#000000" fo:font-size="14pt" style:font-name-asian="標楷體" style:font-family-asian="標楷體" style:font-family-generic-asian="script" style:font-size-asian="14pt" style:font-size-complex="10pt"/>
    </style:style>
    <style:style style:name="Text_20_body_20_indent" style:display-name="Text body indent" style:family="paragraph" style:parent-style-name="Standard" style:class="text">
      <style:paragraph-properties fo:margin-left="0.847cm" fo:margin-right="0cm" fo:text-indent="0cm" style:auto-text-indent="false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標楷體" fo:font-family="標楷體" style:font-family-generic="script" fo:font-size="14pt" style:letter-kerning="true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標楷體" fo:font-family="標楷體" style:font-family-generic="script" fo:font-size="14pt" style:letter-kerning="true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4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預設段落字型" style:family="text"/>
    <style:style style:name="Page_20_Number" style:display-name="Page Number" style:family="text" style:parent-style-name="預設段落字型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2" text:style-name="WW8Num2z0" style:num-prefix="（" style:num-suffix="）" style:num-format="1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3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（" style:num-suffix="）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6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2.54cm" fo:margin-bottom="1.75cm" fo:margin-left="3.175cm" fo:margin-right="3.175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9cm" fo:margin-top="0.691cm" style:dynamic-spacing="true"/>
      </style:footer-style>
    </style:page-layout>
  </office:automatic-styles>
  <office:master-styles>
    <style:master-page style:name="Standard" style:page-layout-name="Mpm1">
      <style:footer>
        <text:p text:style-name="Footer"><draw:frame draw:style-name="Mfr1" draw:name="框架1" text:anchor-type="paragraph" svg:y="0.002cm" draw:z-index="3"><draw:text-box fo:min-height="0.058cm" fo:min-width="0cm"><text:p text:style-name="Footer"><text:span text:style-name="Page_20_Number"><text:page-number text:select-page="current">4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農業金融局辦理資訊安全管理系統驗證（ISO27001）心得</dc:title>
    <meta:initial-creator>yhlin</meta:initial-creator>
    <meta:creation-date>2008-10-13T11:28:00</meta:creation-date>
    <dc:creator>jungyao</dc:creator>
    <dc:date>2008-10-28T17:49:00</dc:date>
    <meta:editing-cycles>3</meta:editing-cycles>
    <meta:editing-duration>PT10M</meta:editing-duration>
    <meta:document-statistic meta:table-count="0" meta:image-count="0" meta:object-count="0" meta:page-count="4" meta:paragraph-count="35" meta:word-count="2088" meta:character-count="2225" meta:non-whitespace-character-count="2218"/>
    <meta:generator>NDC_ODF_Application_Tools/1.0.3$Windows_X86_64 LibreOffice_project/8ad3e16aadc5e73175a2d44b1abec8638aa18880</meta:generator>
  </office:meta>
</office:document-meta>
</file>