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Text_20_body_20_indent">
      <style:paragraph-properties fo:margin-left="0cm" fo:margin-right="0cm" fo:line-height="0.847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2" style:family="paragraph" style:parent-style-name="Standard">
      <style:paragraph-properties fo:line-height="0.847cm"/>
    </style:style>
    <style:style style:name="P3" style:family="paragraph" style:parent-style-name="Standard">
      <style:paragraph-properties fo:line-height="0.847cm"/>
      <style:text-properties style:font-name="標楷體" fo:font-size="16pt" fo:font-weight="bold" style:font-name-asian="標楷體" style:font-size-asian="16pt" style:font-weight-asian="bold" style:font-name-complex="標楷體" style:font-size-complex="16pt"/>
    </style:style>
    <style:style style:name="P4" style:family="paragraph" style:parent-style-name="Standard">
      <style:paragraph-properties fo:line-height="0.706cm"/>
      <style:text-properties style:font-name="標楷體" fo:font-size="16pt" fo:font-weight="bold" style:font-name-asian="標楷體" style:font-size-asian="16pt" style:font-weight-asian="bold" style:font-name-complex="標楷體" style:font-size-complex="16pt"/>
    </style:style>
    <style:style style:name="P5" style:family="paragraph" style:parent-style-name="Standard">
      <style:paragraph-properties fo:line-height="0.847cm"/>
      <style:text-properties style:font-name="標楷體" fo:font-size="16pt" fo:font-weight="bold" style:font-name-asian="標楷體" style:font-size-asian="16pt" style:font-weight-asian="bold" style:font-name-complex="標楷體" style:font-size-complex="16pt" style:font-weight-complex="bold"/>
    </style:style>
    <style:style style:name="P6" style:family="paragraph" style:parent-style-name="Standard">
      <style:paragraph-properties fo:line-height="0.847cm"/>
      <style:text-properties style:font-name="標楷體" fo:font-size="16pt" style:font-name-asian="標楷體" style:font-size-asian="16pt" style:font-name-complex="標楷體" style:font-size-complex="16pt"/>
    </style:style>
    <style:style style:name="P7" style:family="paragraph" style:parent-style-name="Standard">
      <style:paragraph-properties fo:line-height="0.706cm"/>
      <style:text-properties style:font-name="標楷體" fo:font-size="16pt" style:font-name-asian="標楷體" style:font-size-asian="16pt" style:font-name-complex="標楷體" style:font-size-complex="16pt" style:font-weight-complex="bold"/>
    </style:style>
    <style:style style:name="P8" style:family="paragraph" style:parent-style-name="Standard">
      <style:paragraph-properties fo:line-height="0.706cm"/>
    </style:style>
    <style:style style:name="P9" style:family="paragraph" style:parent-style-name="Standard">
      <style:paragraph-properties fo:margin-left="2.542cm" fo:margin-right="0cm" fo:text-align="center" style:justify-single-word="false" fo:text-indent="-2.542cm" style:auto-text-indent="false"/>
      <style:text-properties style:font-name="標楷體" fo:font-size="18pt" fo:font-weight="bold" style:font-name-asian="標楷體" style:font-size-asian="18pt" style:font-weight-asian="bold" style:font-name-complex="標楷體" style:font-size-complex="18pt" style:font-weight-complex="bold"/>
    </style:style>
    <style:style style:name="P10" style:family="paragraph" style:parent-style-name="Standard">
      <style:paragraph-properties fo:margin-left="0cm" fo:margin-right="0cm" fo:text-align="end" style:justify-single-word="false" fo:text-indent="0.494cm" style:auto-text-indent="false"/>
      <style:text-properties style:font-name="標楷體" fo:font-size="14pt" fo:font-weight="bold" style:font-name-asian="標楷體" style:font-size-asian="14pt" style:font-weight-asian="bold" style:font-name-complex="標楷體" style:font-size-complex="14pt" style:font-weight-complex="bold"/>
    </style:style>
    <style:style style:name="P11" style:family="paragraph" style:parent-style-name="Standard">
      <style:paragraph-properties fo:margin-left="0cm" fo:margin-right="0cm" fo:line-height="0.847cm" fo:text-indent="1.129cm" style:auto-text-indent="false"/>
    </style:style>
    <style:style style:name="P12" style:family="paragraph" style:parent-style-name="Standard">
      <style:paragraph-properties fo:margin-left="0cm" fo:margin-right="0cm" fo:line-height="0.847cm" fo:text-align="justify" style:justify-single-word="false" fo:text-indent="1.129cm" style:auto-text-indent="false"/>
    </style:style>
    <style:style style:name="P13" style:family="paragraph" style:parent-style-name="Standard">
      <style:paragraph-properties fo:margin-left="0cm" fo:margin-right="0cm" fo:line-height="0.847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14" style:family="paragraph" style:parent-style-name="Standard">
      <style:paragraph-properties fo:margin-left="0cm" fo:margin-right="0cm" fo:line-height="0.847cm" fo:text-align="justify" style:justify-single-word="false" fo:text-indent="1.129cm" style:auto-text-indent="false" style:snap-to-layout-grid="false"/>
      <style:text-properties style:font-name="標楷體" fo:font-size="16pt" style:font-name-asian="標楷體" style:font-size-asian="16pt" style:font-name-complex="標楷體" style:font-size-complex="16pt"/>
    </style:style>
    <style:style style:name="P15" style:family="paragraph" style:parent-style-name="Standard">
      <style:paragraph-properties fo:margin-left="0cm" fo:margin-right="0cm" fo:line-height="0.847cm" fo:text-align="justify" style:justify-single-word="false" fo:text-indent="1.129cm" style:auto-text-indent="false"/>
      <style:text-properties style:font-name="標楷體" fo:font-size="16pt" style:font-name-asian="標楷體" style:font-size-asian="16pt" style:font-name-complex="標楷體" style:font-size-complex="16pt" style:font-weight-complex="bold"/>
    </style:style>
    <style:style style:name="P16" style:family="paragraph" style:parent-style-name="Standard" style:master-page-name="Standard">
      <style:paragraph-properties style:page-number="auto"/>
      <style:text-properties fo:font-size="16pt" style:font-name-asian="Times New Roman" style:font-size-asian="16pt" style:font-size-complex="16pt"/>
    </style:style>
    <style:style style:name="T1" style:family="text">
      <style:text-properties fo:font-weight="bold" style:font-weight-asian="bold"/>
    </style:style>
    <style:style style:name="T2" style:family="text">
      <style:text-properties style:font-name="標楷體" fo:font-size="16pt" fo:font-weight="bold" style:font-name-asian="標楷體" style:font-size-asian="16pt" style:font-weight-asian="bold" style:font-name-complex="標楷體" style:font-size-complex="16pt"/>
    </style:style>
    <style:style style:name="T3"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 style:family="text">
      <style:text-properties style:font-name="標楷體" fo:font-size="16pt" style:font-name-asian="標楷體" style:font-size-asian="16pt" style:font-name-complex="標楷體" style:font-size-complex="16pt"/>
    </style:style>
    <style:style style:name="T5" style:family="text">
      <style:text-properties style:font-name="標楷體" fo:font-size="16pt" style:font-name-asian="標楷體" style:font-size-asian="16pt" style:font-name-complex="標楷體" style:font-size-complex="16pt" style:font-weight-complex="bold"/>
    </style:style>
    <style:style style:name="T6" style:family="text">
      <style:text-properties style:font-weight-complex="bold"/>
    </style:style>
    <style:style style:name="T7"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text:s text:c="3"/></text:p>
      <text:p text:style-name="P9">台灣稻米交易開啟新的里程碑--「稻米交易中心」開幕營運</text:p>
      <text:p text:style-name="P10">撰稿人：農糧署糧食產業組專員藍國祥</text:p>
      <text:p text:style-name="P3">一、前言</text:p>
      <text:p text:style-name="P12"><text:span text:style-name="T4">目前一般稻米交易方式，受限於既有經營模式，未能將各優良產區所生產特色米妥善區隔，農民所生產優良食米常以一般米銷售。</text:span><text:span text:style-name="T5">我國加入WTO後，國內稻米市場必須限量開放，稻米產業界普遍興起開拓國產稻米行銷管道與強化國產米品牌形象之共識。93年元月農糧署成立後，為積極強化稻米市場交易機制，經派員考察農業先進國家經驗（拜訪日本－「財團法人全國米穀交易價格形成中心」）及融合台灣原有稻米買賣既有模式，也多次召集稻米產、官、學界開會收集各方</text:span><text:span text:style-name="T4">對農糧署規畫推動之稻米交易中心計畫、作業方式及運作模式等事項之</text:span><text:span text:style-name="T5">寶貴意見，逐步規劃籌設「稻米交易中心」；於農糧署四區分署分設北區稻米交易中心〈位於桃園市〉、中區稻米交易中心〈員林鎮〉、南區稻米交易中心〈位於台南市〉、東區稻米交易中心〈花蓮市〉。</text:span></text:p>
      <text:p text:style-name="P14">稻米交易中心的開設，是為了將具特色的國產米，提供免費交易平台，讓農民辛勤生產的優質好米有所區隔且賣好價格，落實國產稻米以「產地結合品種及品質」形成品牌，也讓各地的糧食業者、餐飲業及加工業等大消費戶容易購得來源明確且優質之安全的國產米，以擴大良質米的消費，同時激勵農民以市場導向擴大良質米生產。</text:p>
      <text:p text:style-name="P3">二、交易中心之籌辦及作業規範</text:p>
      <text:p text:style-name="P12"><text:span text:style-name="T4">為健全撮合交易機制，發揮交易平台功效，於95年6月13日訂定「稻米交易中心作業規範」，內容共計九點，其要旨如次：1.規範訂定目的（第一點）2.稻米交易中心組織（第二點）3.交易稻米之供應與委託銷售（第三點）4.檢驗（第四點）5.承銷者申請購貨（第五點）6.交易撮合（第六點）7.繳款與交貨（第七點）8.違約處理（第八點）9.疑義處理（第九點）</text:span><text:span text:style-name="T5">。</text:span></text:p>
      <text:p text:style-name="P12"><text:span text:style-name="T4">為讓各界認識此一新機制，在各區稻米交易中心開幕營運前，農糧署及各區分署也積極宣導，除了在農委會召開記者會由蘇主委對外宣布</text:span><text:span text:style-name="T5">稻米交易中心開辦外，</text:span><text:span text:style-name="T4">並配合舉辦多場次「</text:span><text:span text:style-name="T5">稻米交易中心作業說</text:span><text:soft-page-break/><text:span text:style-name="T5">明會</text:span><text:span text:style-name="T4">」及「招商說明會」，糧商及相關農會團體、食品業者、餐飲業者、流通業者等參加踴躍，並引起新聞媒體廣泛報導。</text:span><text:span text:style-name="T5">南區稻米交易中心於95年6月22日開幕營運，隨後東區稻米交易中心也於95年7月6日開始營運，另北區及中區則規劃約於95年11月下旬提供服務。預定每兩週撮合交易一次。</text:span></text:p>
      <text:p text:style-name="P5">三、交易特色－三大保障</text:p>
      <text:p text:style-name="P15">稻米交易中心和台灣稻米市場原有買賣方式比較，最大的優勢便是稻米交易中心擁有「政府掛保證」之三大保障，第一：產品十足品質保障，銷售的稻米均為一年內新期稻作CNS一等〈或二等〉稻米，第二：產品衛生安全保障，販售的稻米均需先經檢驗手續並符合國家衛生安全標準，第三：交易安全充分保障，由政府協助提供服務，若發生交易疑義，政府將負責協調解決。</text:p>
      <text:p text:style-name="P2"><text:span text:style-name="T3">四、交易內容－</text:span><text:span text:style-name="T2">各種台灣「特色米」應有盡有</text:span></text:p>
      <text:p text:style-name="P6">（一）各區稻米交易中心嚴選當地一年內新期「特色米」，隔週公開掛牌銷售。稻米的產地鄉鎮、品種、等級及底價等資訊明確，提供頂級國產米愛好者最大的方便。</text:p>
      <text:p text:style-name="P2"><text:span text:style-name="T4">（二）產品包括稻穀、糙米、白米，依供應者供應而定。所購得的產品若為稻穀或糙米，可洽稻米交易中心推介可靠的碾製加工廠代為加工成白米。</text:span><text:span text:style-name="T5">由於稻米交易中心所供應的「特色米」均具備產地、品種、品質等級及底價等明確資訊，充份保障買方購得來源清楚的高品質安全稻米，期望國產特色米透過稻米交易中心彰顯台灣米的商品價值，與凝聚國內外買家對台灣米的關注。</text:span></text:p>
      <text:p text:style-name="P2"><text:span text:style-name="T3">五、</text:span><text:span text:style-name="T2">如何向稻米交易中心購買稻米</text:span></text:p>
      <text:p text:style-name="P6">（一）先申請交易代號。可向農糧署各區稻米交易中心，任選一處申請，全台通用。</text:p>
      <text:p text:style-name="P6">（二）依農糧署網站各區稻米交易中心網頁公告之產品銷售訊息，以郵寄、傳真、e-mail等方式，向公告產品銷售訊息之該稻米交易中心投單，依出價高低順序撮合交易。</text:p>
      <text:p text:style-name="P6">（三）配合國產稻米產期，於每年6月至8月及10月至隔年4月進行交易，原則每兩週辦理一次，每年5月及9月停止交易。提供給稻米<text:soft-page-break/>交易中心之稻穀及糙米，每批至少30公噸，白米則為20公噸。購買稻穀、糙米每批最少數量為5公噸（含）以上，白米則為1公噸；出價不能低於公告銷售底價，以每公噸單位出價最高者，依序決定成交量，其餘再按次高之價格依續撮合交易，至該批稻米全數售完為止，交易保證金=當批稻米公告銷售底價 x 購買數量 x 5﹪，於交易日之前一日中午12時前匯至該區稻米交易中心之貨款結算中心。</text:p>
      <text:p text:style-name="P6">（四）買方申請購買稻米，若經稻米交易中心撮合交易成功，則進行匯繳貨款及提貨。交易未成迅即無息退還交易保證金。</text:p>
      <text:p text:style-name="P4">六、南區及東區稻米交易中心成立</text:p>
      <text:p text:style-name="P8"><text:span text:style-name="T4">（一）、</text:span><text:span text:style-name="T5">南區稻米交易中心開幕</text:span><text:span text:style-name="T4">營運</text:span></text:p>
      <text:p text:style-name="P12"><text:span text:style-name="T5">「南區稻米交易中心」於6月22日首日開幕營運，即創下佳績；南區稻米交易中心提供嘉義以南7縣市農民所生產特色米之交易平台</text:span><text:span text:style-name="T4">，首日12個交易案號共363公噸，交易結果有14筆成交，成交總量250公噸，對於首次交易結果，成交比例達69％，</text:span><text:span text:style-name="T5">稻穀平均售價為每公斤24元，遠高於政府保證收購價每公斤稉榖21元，而「後壁夢美人CNS一等白米」更以每公斤160元拔得最高價頭籌，與銷日精裝米價格1公斤180元相去不遠，讓業者笑逐顏開。部分媒體甚至預測未來台灣稻米市場將逐步走向高品質與高價位，也因此，讓各界均對推動稻米交易中心抱持審慎而充滿樂觀的信心，並樂見此良好制度未來將對國內</text:span><text:span text:style-name="T4">特色米市場帶來相當大的助益。</text:span></text:p>
      <text:p text:style-name="P8"><text:span text:style-name="T4">（二）、東</text:span><text:span text:style-name="T5">區稻米交易中心開幕</text:span><text:span text:style-name="T4">營運</text:span></text:p>
      <text:p text:style-name="P12"><text:span text:style-name="T5">「東區稻米交易中心」於7月6日首日開幕營運，亦創下佳績；東區稻米交易中心提供宜蘭、花蓮、台東等3縣市農民所生產特色米之交易平台</text:span><text:span text:style-name="T4">，首日7個交易案號共250公噸，交易結果有5筆成交，成交總量125公噸，對於首次交易結果，成交比例達60％，</text:span><text:span text:style-name="T5">稻穀平均售價約為每公斤23元，也高於政府保證收購價每公斤稉榖21元，而「池上台稉2號CNS二等白米－有機米」更以每公斤100元高價售出，遠高於國內</text:span><text:span text:style-name="T4">有機白米小包裝批發價格（每公斤約69元）。</text:span></text:p>
      <text:p text:style-name="P4">七、市場效益</text:p>
      <text:p text:style-name="P13">農糧署輔導稻米交易中心營運，推廣國產特色米，預估各地優質<text:soft-page-break/>特色米進入稻米交易中心掛牌交易，成交價格均將比該型態稻米平均市價高出10％以上，並將帶動當地特色米交易價格普遍提升。</text:p>
      <text:p text:style-name="P1">南區及東區稻米交易中心分別自95年6月、7月開始辦理，至95年8月24日止，成交筆數共39筆，成交量為876公噸，成交金額為2仟6佰餘萬元，平均稻穀交易價格每公斤27.53元，比較95年6月至8月國內平均稻穀交易價格每公斤約18.3元，增加50%；平均白米（有機米）交易價格每公斤100元，比較95年6月至8月國內平均有機白米小包裝批發價格每公斤約69元，增加44%；平均白米（散裝）交易價格每公斤50.1元，比較95年6月至8月國內平均散裝白米批發價格每公斤28.02元，增加79%。</text:p>
      <text:p text:style-name="P4">八、結語</text:p>
      <text:p text:style-name="P11"><text:span text:style-name="T4">南區及東區稻米交易中心已於國產95年1期稻作上市後成立營運，並已在我國稻米交易史上，踏出新的第一步。展望未來，農糧署及各區分署除將繼續辦理稻米交易中心推廣及宣導工作外，也將持續輔導成立北區及中區稻米交易中心，並預定於95年2期稻作上市後陸續成立營運（於95年11月下旬），此外，也將繼續協助生產者供應高品質國產特色米，同時鼓勵承銷者進場選購具品質優異、衛生安全、交易安全等三大保證的貨源，以創造生產者、銷售者及消費者三贏的綜合效益。</text:span><text:span text:style-name="T5">竭誠歡迎各界給予支持並光臨參與交易。</text:span></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ext_20_body_20_indent" style:display-name="Text body indent" style:family="paragraph" style:parent-style-name="Standard" style:class="text">
      <style:paragraph-properties fo:margin-left="0.423cm" fo:margin-right="0cm" fo:text-indent="-0.399cm" style:auto-text-indent="false"/>
      <style:text-properties style:font-size-complex="10pt"/>
    </style:style>
    <style:style style:name="本文縮排_20_3" style:display-name="本文縮排 3" style:family="paragraph" style:parent-style-name="Standard">
      <style:paragraph-properties fo:margin-left="0.847cm" fo:margin-right="0cm" fo:margin-top="0cm" fo:margin-bottom="0.212cm" loext:contextual-spacing="false" fo:text-indent="0cm" style:auto-text-indent="false"/>
      <style:text-properties fo:font-size="8pt" style:font-size-asian="8pt" style:font-size-complex="8pt"/>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26" style:layout-grid-base-height="0.96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top="0.152cm" style:dynamic-spacing="true"/>
      </style:footer-style>
    </style:page-layout>
  </office:automatic-styles>
  <office:master-styles>
    <style:master-page style:name="Standard" style:page-layout-name="Mpm1">
      <style:footer>
        <text:p text:style-name="Footer"><draw:frame draw:style-name="Mfr1" draw:name="框架1" text:anchor-type="paragraph" svg:y="0.002cm" draw:z-index="3"><draw:text-box fo:min-height="0.058cm" fo:min-width="0cm"><text:p text:style-name="Foot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USER</meta:initial-creator>
    <meta:creation-date>2006-12-18T16:13:00</meta:creation-date>
    <dc:creator>USER</dc:creator>
    <dc:date>2006-12-18T16:13:00</dc:date>
    <meta:print-date>2006-10-18T14:40:00</meta:print-date>
    <meta:editing-cycles>2</meta:editing-cycles>
    <meta:editing-duration>PT9M</meta:editing-duration>
    <meta:document-statistic meta:table-count="0" meta:image-count="0" meta:object-count="0" meta:page-count="4" meta:paragraph-count="30" meta:word-count="2826" meta:character-count="2930" meta:non-whitespace-character-count="2923"/>
    <meta:generator>NDC_ODF_Application_Tools/1.0.3$Windows_X86_64 LibreOffice_project/8ad3e16aadc5e73175a2d44b1abec8638aa18880</meta:generator>
  </office:meta>
</office:document-meta>
</file>