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7A000001CD64A35683F50AD1D6.jpg" manifest:media-type="image/jpeg"/>
  <manifest:file-entry manifest:full-path="Pictures/100000000000008C000000966BD40474FE642272.jpg" manifest:media-type="image/jpeg"/>
  <manifest:file-entry manifest:full-path="Pictures/10000000000000A8000000B4470E546EF07A58B2.jpg" manifest:media-type="image/jpeg"/>
  <manifest:file-entry manifest:full-path="Pictures/100002010000029D0000029D5C63042E006F68DB.png" manifest:media-type="image/png"/>
  <manifest:file-entry manifest:full-path="Pictures/100000000000009B0000007E43B0667A0756B21F.jpg" manifest:media-type="image/jpeg"/>
  <manifest:file-entry manifest:full-path="Pictures/10000000000000F0000000F00080366857CDC18A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·s²Ó©úÅé" svg:font-family="·s²Ó©úÅé, 'Times New Roman'" style:font-family-generic="roman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847cm"/>
    </style:style>
    <style:style style:name="P2" style:family="paragraph" style:parent-style-name="Standard">
      <style:paragraph-properties fo:line-height="0.847cm" fo:text-align="justify" style:justify-single-word="false"/>
    </style:style>
    <style:style style:name="P3" style:family="paragraph" style:parent-style-name="Standard">
      <style:paragraph-properties fo:line-height="0.847cm"/>
      <style:text-properties fo:font-size="14pt" style:font-size-asian="14pt" style:font-size-complex="14pt"/>
    </style:style>
    <style:style style:name="P4" style:family="paragraph" style:parent-style-name="Standard">
      <style:paragraph-properties fo:line-height="0.847cm"/>
      <style:text-properties fo:font-size="14pt" fo:language="zh" fo:country="TW" style:font-size-asian="14pt" style:language-asian="zh" style:country-asian="TW" style:font-size-complex="14pt"/>
    </style:style>
    <style:style style:name="P5" style:family="paragraph" style:parent-style-name="Standard">
      <style:paragraph-properties fo:line-height="0.847cm"/>
      <style:text-properties fo:font-size="14pt" style:font-name-asian="Calibri" style:font-size-asian="14pt" style:font-name-complex="Calibri" style:font-size-complex="14pt"/>
    </style:style>
    <style:style style:name="P6" style:family="paragraph" style:parent-style-name="Standard">
      <style:paragraph-properties fo:line-height="0.847cm" fo:text-align="center" style:justify-single-word="false"/>
      <style:text-properties fo:font-size="20pt" fo:font-weight="bold" style:font-size-asian="20pt" style:font-weight-asian="bold" style:font-size-complex="20pt"/>
    </style:style>
    <style:style style:name="P7" style:family="paragraph" style:parent-style-name="Standard">
      <style:paragraph-properties fo:line-height="0.847cm"/>
      <style:text-properties fo:color="#000000" style:font-name="新細明體" fo:font-size="14pt" fo:language="zh" fo:country="TW" style:font-size-asian="14pt" style:language-asian="zh" style:country-asian="TW" style:font-name-complex="新細明體" style:font-size-complex="14pt"/>
    </style:style>
    <style:style style:name="P8" style:family="paragraph" style:parent-style-name="Standard" style:master-page-name="Standard">
      <style:paragraph-properties fo:line-height="0.847cm" fo:text-align="center" style:justify-single-word="false" style:page-number="auto"/>
    </style:style>
    <style:style style:name="P9" style:family="paragraph" style:parent-style-name="內文_20__28_Web_29_">
      <style:paragraph-properties fo:margin-top="0cm" fo:margin-bottom="0cm" loext:contextual-spacing="false" fo:line-height="0.847cm"/>
    </style:style>
    <style:style style:name="P10" style:family="paragraph" style:parent-style-name="內文_20__28_Web_29_">
      <style:paragraph-properties fo:margin-top="0cm" fo:margin-bottom="0cm" loext:contextual-spacing="false" fo:line-height="0.847cm" fo:text-align="justify" style:justify-single-word="false"/>
    </style:style>
    <style:style style:name="T1" style:family="text">
      <style:text-properties fo:font-size="20pt" fo:font-weight="bold" style:font-size-asian="20pt" style:font-weight-asian="bold" style:font-size-complex="20pt"/>
    </style:style>
    <style:style style:name="T2" style:family="text">
      <style:text-properties fo:font-size="20pt" fo:font-weight="bold" style:font-size-asian="20pt" style:font-weight-asian="bold" style:font-size-complex="20pt"/>
    </style:style>
    <style:style style:name="T3" style:family="text">
      <style:text-properties fo:font-size="20pt" fo:font-weight="bold" style:font-name-asian="Calibri" style:font-size-asian="20pt" style:font-weight-asian="bold" style:font-name-complex="Calibri" style:font-size-complex="20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style:font-name-asian="Calibri" style:font-size-asian="14pt" style:font-name-complex="Calibri" style:font-size-complex="14pt"/>
    </style:style>
    <style:style style:name="T6" style:family="text">
      <style:text-properties fo:color="#000000" fo:font-size="14pt" style:font-size-asian="14pt" style:font-size-complex="14pt"/>
    </style:style>
    <style:style style:name="T7" style:family="text">
      <style:text-properties fo:color="#000000" fo:font-size="14pt" style:font-size-asian="14pt" style:font-size-complex="14pt"/>
    </style:style>
    <style:style style:name="T8" style:family="text">
      <style:text-properties fo:color="#000000" fo:font-size="14pt" style:font-size-asian="14pt" style:font-size-complex="14pt" style:font-weight-complex="bold"/>
    </style:style>
    <style:style style:name="T9" style:family="text">
      <style:text-properties fo:color="#000000" fo:font-size="14pt" style:font-size-asian="14pt" style:font-size-complex="14pt" style:font-weight-complex="bold"/>
    </style:style>
    <style:style style:name="T10" style:family="text">
      <style:text-properties fo:color="#000000" fo:font-size="14pt" style:font-size-asian="14pt" style:font-name-complex="新細明體" style:font-size-complex="14pt"/>
    </style:style>
    <style:style style:name="T11" style:family="text">
      <style:text-properties fo:color="#000000" fo:font-size="14pt" style:font-size-asian="14pt" style:font-name-complex="Arial" style:font-size-complex="14pt"/>
    </style:style>
    <style:style style:name="T12" style:family="text">
      <style:text-properties fo:color="#000000" fo:font-size="14pt" style:font-size-asian="14pt" style:font-name-complex="Arial" style:font-size-complex="14pt"/>
    </style:style>
    <style:style style:name="T13" style:family="text">
      <style:text-properties fo:color="#000000" fo:font-size="14pt" style:font-size-asian="14pt" style:font-name-complex="·s²Ó©úÅé" style:font-size-complex="14pt"/>
    </style:style>
    <style:style style:name="T14" style:family="text">
      <style:text-properties fo:color="#000000" fo:font-size="14pt" fo:letter-spacing="0.035cm" style:font-size-asian="14pt" style:font-size-complex="14pt"/>
    </style:style>
    <style:style style:name="T15" style:family="text">
      <style:text-properties fo:color="#000000" fo:font-size="14pt" fo:letter-spacing="0.035cm" style:font-size-asian="14pt" style:font-size-complex="14pt"/>
    </style:style>
    <style:style style:name="T16" style:family="text">
      <style:text-properties fo:color="#000000" style:font-name="新細明體" fo:font-size="14pt" style:font-size-asian="14pt" style:font-name-complex="新細明體" style:font-size-complex="14pt"/>
    </style:style>
    <style:style style:name="T17" style:family="text">
      <style:text-properties fo:color="#000000" style:font-name="新細明體" fo:font-size="14pt" style:font-size-asian="14pt" style:font-name-complex="Arial" style:font-size-complex="14pt"/>
    </style:style>
    <style:style style:name="T18" style:family="text">
      <style:text-properties fo:color="#000000" style:font-name="新細明體" fo:font-size="14pt" style:font-size-asian="14pt" style:font-name-complex="Arial" style:font-size-complex="14pt"/>
    </style:style>
    <style:style style:name="fr1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豬農的隱形殺手</text:span><text:span text:style-name="T3">-</text:span><text:span text:style-name="T1">漢他病毒出血熱</text:span><text:span text:style-name="T3"> <text:s text:c="2"/></text:span><text:span text:style-name="T4">邱智偉</text:span><text:span text:style-name="T5">/</text:span><text:span text:style-name="T4">產業組</text:span></text:p>
      <text:p text:style-name="P6"/>
      <text:p text:style-name="P10"><text:span text:style-name="T6"><text:s text:c="4"/>臺灣自民國90年至100年的統計資料顯示，共有11例漢他病毒出血熱之確定病例，而在今(101)年的7月衛生署疾病管制局公布在高雄市有一位63歲豬農被豬舍的老鼠咬傷腳趾，因持續發燒，經急診住院治療，抽血檢驗後才發現感染漢他病毒，成為101年首例的本土漢他病毒出血熱確定病例！ </text:span></text:p>
      <text:p text:style-name="P9"><text:span text:style-name="T10"><text:s text:c="4"/></text:span><text:span text:style-name="T11">漢他病毒出血熱為一種</text:span><text:span text:style-name="T11">人畜共通</text:span><text:span text:style-name="T11">傳染病，</text:span><text:span text:style-name="T11">會</text:span><text:span text:style-name="T11">突然發燒且持續3-8天、結膜充血、虛弱、背痛、頭痛、腹痛、厭食、嘔吐，出血症狀在第3-6天出現，而後蛋白尿、低血壓，有時休克，腎病變可能輕微，但亦可進行至急性腎衰竭且維持數週。</text:span></text:p>
      <text:p text:style-name="P9"><text:span text:style-name="T6"><text:s text:c="4"/>雖然有許多型的漢他病毒寄生並分布於全球的囓齒動物身上，然而大多數的漢他病毒並不會引發人類的疾病。該病毒感染人類後潛伏期約</text:span><text:span text:style-name="T6">12</text:span><text:span text:style-name="T6">至</text:span><text:span text:style-name="T6">16 </text:span><text:span text:style-name="T6">天，依照感染的臨床症狀可分為：漢他病毒肺症候群(hantavirus pulmonary syndrome，HPS)，代表病毒是</text:span><text:span text:style-name="T13">Sin Nomber</text:span><text:span text:style-name="T6">病毒，主要出現在美洲，造成急性肺水腫與成人呼吸窘迫症候群，死亡率高於40%；另一種為漢他病毒出血熱伴隨腎症候群(hemorrhagic fever with renal syndrome，HFRS)，代表性病毒是漢灘病毒(Hantann virus)與漢城病毒</text:span><text:span text:style-name="T13">(Seoul virus)</text:span><text:span text:style-name="T6">，盛行於亞洲與歐洲，臨床特點是發燒、血小板低下與腎功能不全，死亡率在1至10%之間</text:span><text:span text:style-name="T11">，</text:span><text:span text:style-name="T11">而</text:span><text:span text:style-name="T11">台灣目前</text:span><text:span text:style-name="T11">發生的病原屬於</text:span><text:span text:style-name="T11">漢城病毒</text:span><text:span text:style-name="T6">。 </text:span></text:p>
      <text:p text:style-name="P9"><text:span text:style-name="T6"><text:s text:c="4"/>一般傳染途徑是在含有病毒的動物排泄物附近，人類經由呼吸道吸入鼠類分泌物之飛沫而感染。病毒出現在被感染而無症狀的囓齒類動物之尿液、糞便及唾液中，人類一旦吸入或接觸遭病毒污染的空氣、物體或被帶病毒之囓齒動物咬到即會受到感染；跳蚤、蜱、蚊子等昆蟲不會傳播漢他病毒，但如果沒有適當的防護措施，處理受感染實驗動物的研究人員也會受到感染，但不會經由人類互相傳染。</text:span></text:p>
      <text:p text:style-name="P9"><text:span text:style-name="T6">目前</text:span><text:span text:style-name="T6">臺</text:span><text:span text:style-name="T6">灣地區至少有嚙齒目的溝鼠、家鼠、鬼鼠、黃胸鼠、月鼠、小黃腹鼠、赤背條鼠及食蟲目的錢鼠等八種</text:span><text:span text:style-name="T6">野鼠為</text:span><text:span text:style-name="T6">漢他病毒</text:span><text:span text:style-name="T6">的</text:span><text:span text:style-name="T6">宿主，</text:span><text:span text:style-name="T6">其中</text:span><text:soft-page-break/><text:span text:style-name="T14">溝鼠和家鼠</text:span><text:span text:style-name="T14">則</text:span><text:span text:style-name="T14">常在</text:span><text:span text:style-name="T14">豬場、</text:span><text:span text:style-name="T14">倉庫及住宅環境等地區出現。</text:span><text:span text:style-name="T6">有效防治鼠害</text:span><text:span text:style-name="T6">才能防止漢他病毒感染</text:span><text:span text:style-name="T6">，一般常見的滅鼠方法有：</text:span><text:span text:style-name="T8">1.毒餌，</text:span><text:span text:style-name="T6">目前坊間所用的毒餌，多以抗凝血劑製成，這類殺鼠劑屬慢性毒，</text:span><text:span text:style-name="T6">但</text:span><text:span text:style-name="T6">人</text:span><text:span text:style-name="T6">類</text:span><text:span text:style-name="T6">若誤食一樣會引起中毒；</text:span><text:span text:style-name="T8">2.捕鼠籠：</text:span><text:span text:style-name="T6">這是除了毒餌外，另一種常用的捕鼠方法；</text:span><text:span text:style-name="T8">3.黏鼠板；</text:span><text:span text:style-name="T8">4.</text:span><text:span text:style-name="T8">捕鼠夾；</text:span><text:span text:style-name="T8">5</text:span><text:span text:style-name="T8">.超音波驅鼠器；</text:span><text:span text:style-name="T8">6</text:span><text:span text:style-name="T8">.避孕法；</text:span><text:span text:style-name="T8">7.</text:span><text:span text:style-name="T8">天敵</text:span><text:span text:style-name="T8">等方式</text:span><text:span text:style-name="T8">。</text:span></text:p>
      <text:p text:style-name="P2"><text:span text:style-name="T16"><text:s text:c="4"/></text:span><text:span text:style-name="T17">要防範鼠害，平日須</text:span><text:span text:style-name="T17">做好</text:span><text:span text:style-name="T17">豬場</text:span><text:span text:style-name="T17">環境整</text:span><text:span text:style-name="T17">理</text:span><text:span text:style-name="T17">工作，留意</text:span><text:span text:style-name="T17">豬場內</text:span><text:span text:style-name="T17">老鼠可能入侵的途徑，飼料應妥為處理</text:span><text:span text:style-name="T17">，</text:span><text:span text:style-name="T17">同時清除</text:span><text:span text:style-name="T17">場內</text:span><text:span text:style-name="T17">老鼠可能躲藏的死角，例如清理老鼠容易窩藏之倉庫、儲藏室</text:span><text:span text:style-name="T17">等</text:span><text:span text:style-name="T17">。清理鼠糞、尿</text:span><text:span text:style-name="T17">時</text:span><text:span text:style-name="T17">，可先用</text:span><text:span text:style-name="T17">5%</text:span><text:span text:style-name="T17">漂白水或</text:span><text:span text:style-name="T17">75%</text:span><text:span text:style-name="T17">酒精噴灑，待消毒作用30分鐘後再行清理。</text:span><text:span text:style-name="T16">呼籲豬農應謹記防鼠「三不政策」，「不讓鼠來、不讓鼠住、不讓鼠吃」，建立豬場良好的環境衛生，就是滅鼠及防範漢他病毒感染的最佳良方。</text:span></text:p>
      <text:p text:style-name="P7"><draw:frame draw:style-name="fr1" draw:name="影像1" text:anchor-type="char" svg:x="5.158cm" svg:y="0.688cm" svg:width="3.493cm" svg:height="4.071cm" draw:z-index="1"><draw:image xlink:href="Pictures/100000000000017A000001CD64A35683F50AD1D6.jpg" xlink:type="simple" xlink:show="embed" xlink:actuate="onLoad"/></draw:frame><draw:frame draw:style-name="fr1" draw:name="yui_3_3_0_15_1343025525125605" text:anchor-type="char" svg:x="-0.312cm" svg:y="0.582cm" svg:width="4.44cm" svg:height="4.339cm" draw:z-index="0"><draw:image xlink:href="Pictures/100000000000008C000000966BD40474FE642272.jpg" xlink:type="simple" xlink:show="embed" xlink:actuate="onLoad"/></draw:frame><draw:frame draw:style-name="fr1" draw:name="影像2" text:anchor-type="char" svg:x="10.483cm" svg:y="0.582cm" svg:width="4.149cm" svg:height="4.445cm" draw:z-index="2"><draw:image xlink:href="Pictures/10000000000000A8000000B4470E546EF07A58B2.jpg" xlink:type="simple" xlink:show="embed" xlink:actuate="onLoad"/></draw:frame></text:p>
      <text:p text:style-name="P3"/>
      <text:p text:style-name="P3"/>
      <text:p text:style-name="P3"/>
      <text:p text:style-name="P3"/>
      <text:p text:style-name="P3"/>
      <text:p text:style-name="P1"><text:span text:style-name="T5"><text:s text:c="2"/></text:span><text:span text:style-name="T4">豬場常見的老鼠</text:span><text:span text:style-name="T5"> <text:s text:c="5"/></text:span><text:span text:style-name="T4">滅鼠用的鼠餌</text:span><text:span text:style-name="T5"> <text:s text:c="11"/></text:span><text:span text:style-name="T4">超音波驅鼠器</text:span></text:p>
      <text:p text:style-name="P3"/>
      <text:p text:style-name="P4"><draw:frame draw:style-name="fr1" draw:name="影像3" text:anchor-type="char" svg:x="-0.476cm" svg:y="0.767cm" svg:width="4.868cm" svg:height="3.951cm" draw:z-index="3"><draw:image xlink:href="Pictures/100000000000009B0000007E43B0667A0756B21F.jpg" xlink:type="simple" xlink:show="embed" xlink:actuate="onLoad"/></draw:frame></text:p>
      <text:p text:style-name="P4"><draw:frame draw:style-name="fr1" draw:name="影像4" text:anchor-type="char" svg:x="5.158cm" svg:y="0.086cm" svg:width="4.156cm" svg:height="4.156cm" draw:z-index="4"><draw:image xlink:href="Pictures/10000000000000F0000000F00080366857CDC18A.jpg" xlink:type="simple" xlink:show="embed" xlink:actuate="onLoad"/></draw:frame><draw:frame draw:style-name="fr1" draw:name="影像5" text:anchor-type="char" svg:x="11.113cm" svg:y="0.24cm" svg:width="3.798cm" svg:height="3.798cm" draw:z-index="5"><draw:image xlink:href="Pictures/100002010000029D0000029D5C63042E006F68DB.png" xlink:type="simple" xlink:show="embed" xlink:actuate="onLoad"/></draw:frame></text:p>
      <text:p text:style-name="P3"/>
      <text:p text:style-name="P3"/>
      <text:p text:style-name="P5"><text:s text:c="29"/></text:p>
      <text:p text:style-name="P3"/>
      <text:p text:style-name="P1"><text:span text:style-name="T4">環保捕鼠籠</text:span><text:span text:style-name="T5"> <text:s text:c="16"/></text:span><text:span text:style-name="T4">黏鼠板</text:span><text:span text:style-name="T5"> <text:s text:c="16"/></text:span><text:span text:style-name="T4">捕鼠夾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·s²Ó©úÅé" svg:font-family="·s²Ó©úÅé, 'Times New Roman'" style:font-family-generic="roman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fo:language="none" fo:country="none" style:letter-kerning="true" style:font-size-asian="9pt" style:font-name-complex="Cambria" style:font-family-complex="Cambria" style:font-family-generic-complex="roman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內文_20__28_Web_29_" style:display-name="內文 (Web)" style:family="paragraph" style:parent-style-name="Standard">
      <style:paragraph-properties fo:margin-top="0.494cm" fo:margin-bottom="0.494cm" loext:contextual-spacing="false" fo:orphans="2" fo:widows="2"/>
      <style:text-properties style:font-name="新細明體" fo:font-family="新細明體, PMingLiU" style:font-family-generic="roman" style:font-pitch="variable" style:letter-kerning="true" style:font-name-complex="新細明體" style:font-family-complex="新細明體, PMingLiU" style:font-family-generic-complex="roman" style:font-pitch-complex="variable" style:font-size-complex="12pt"/>
    </style:style>
    <style:style style:name="first" style:family="paragraph" style:parent-style-name="Standard">
      <style:paragraph-properties fo:margin-top="0.494cm" fo:margin-bottom="0.494cm" loext:contextual-spacing="false" fo:orphans="2" fo:widows="2"/>
      <style:text-properties style:font-name="新細明體" fo:font-family="新細明體, PMingLiU" style:font-family-generic="roman" style:font-pitch="variable" style:letter-kerning="true" style:font-name-complex="新細明體" style:font-family-complex="新細明體, PMingLiU" style:font-family-generic-complex="roman" style:font-pitch-complex="variable" style:font-size-complex="12pt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4-29T15:51:00</meta:creation-date>
    <dc:creator>user</dc:creator>
    <dc:date>2014-04-29T15:51:00</dc:date>
    <meta:print-date>2012-07-23T15:34:00</meta:print-date>
    <meta:editing-cycles>3</meta:editing-cycles>
    <meta:document-statistic meta:table-count="0" meta:image-count="6" meta:object-count="0" meta:page-count="2" meta:paragraph-count="10" meta:word-count="1083" meta:character-count="1323" meta:non-whitespace-character-count="1205"/>
    <meta:generator>NDC_ODF_Application_Tools/1.0.3$Windows_X86_64 LibreOffice_project/8ad3e16aadc5e73175a2d44b1abec8638aa18880</meta:generator>
  </office:meta>
</office:document-meta>
</file>