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line-height="0.494cm" fo:text-align="center" style:justify-single-word="false" style:text-autospace="none"/>
    </style:style>
    <style:style style:name="P2" style:family="paragraph" style:parent-style-name="Standard">
      <style:paragraph-properties fo:line-height="0.494cm" fo:text-align="justify" style:justify-single-word="false" style:text-autospace="none"/>
    </style:style>
    <style:style style:name="P3" style:family="paragraph" style:parent-style-name="Standard">
      <style:paragraph-properties fo:line-height="0.494cm" fo:text-align="center" style:justify-single-word="false" style:text-autospace="none"/>
      <style:text-properties fo:color="#000000" fo:font-size="10pt" style:letter-kerning="true" style:font-name-asian="標楷體" style:font-size-asian="10pt" style:font-name-complex="標楷體" style:font-size-complex="14pt"/>
    </style:style>
    <style:style style:name="P4" style:family="paragraph" style:parent-style-name="Standard">
      <style:paragraph-properties fo:line-height="0.494cm" style:text-autospace="none"/>
      <style:text-properties fo:color="#000000" fo:font-size="10pt" style:letter-kerning="true" style:font-name-asian="標楷體" style:font-size-asian="10pt" style:font-name-complex="標楷體" style:font-size-complex="14pt"/>
    </style:style>
    <style:style style:name="P5" style:family="paragraph" style:parent-style-name="Standard">
      <style:paragraph-properties fo:line-height="0.494cm"/>
      <style:text-properties fo:color="#000000" fo:font-size="10pt" style:letter-kerning="true" style:font-name-asian="標楷體" style:font-size-asian="10pt" style:font-name-complex="標楷體" style:font-size-complex="10pt"/>
    </style:style>
    <style:style style:name="P6" style:family="paragraph" style:parent-style-name="Standard">
      <style:paragraph-properties fo:line-height="0.529cm" fo:text-align="justify" style:justify-single-word="false" style:text-autospace="none"/>
      <style:text-properties fo:color="#000000" fo:font-size="11pt" style:letter-kerning="true" style:font-name-asian="標楷體" style:font-size-asian="11pt" style:font-name-complex="標楷體" style:font-size-complex="11pt"/>
    </style:style>
    <style:style style:name="P7" style:family="paragraph" style:parent-style-name="Standard">
      <style:paragraph-properties fo:line-height="0.529cm" fo:text-align="center" style:justify-single-word="false" style:text-autospace="none"/>
    </style:style>
    <style:style style:name="P8" style:family="paragraph" style:parent-style-name="Standard">
      <style:paragraph-properties fo:line-height="0.529cm" fo:text-align="justify" style:justify-single-word="false" style:text-autospace="none"/>
    </style:style>
    <style:style style:name="P9" style:family="paragraph" style:parent-style-name="Standard">
      <style:paragraph-properties fo:line-height="0.494cm" fo:text-align="center" style:justify-single-word="false" style:text-autospace="none"/>
      <style:text-properties fo:color="#000000" fo:font-size="14pt" style:letter-kerning="true" style:font-name-asian="標楷體" style:font-size-asian="14pt" style:font-size-complex="14pt" style:font-weight-complex="bold"/>
    </style:style>
    <style:style style:name="P10" style:family="paragraph" style:parent-style-name="Standard">
      <style:paragraph-properties fo:line-height="0.494cm" fo:text-align="center" style:justify-single-word="false" style:text-autospace="none"/>
      <style:text-properties fo:color="#000000" fo:font-size="10pt" fo:font-weight="bold" style:letter-kerning="true" style:font-name-asian="標楷體" style:font-size-asian="10pt" style:font-weight-asian="bold" style:font-size-complex="15.5pt" style:font-weight-complex="bold"/>
    </style:style>
    <style:style style:name="P11" style:family="paragraph" style:parent-style-name="Standard">
      <style:paragraph-properties fo:line-height="0.494cm"/>
    </style:style>
    <style:style style:name="P12" style:family="paragraph" style:parent-style-name="Standard" style:master-page-name="Standard">
      <style:paragraph-properties fo:line-height="0.494cm" fo:text-align="center" style:justify-single-word="false" style:page-number="auto" style:text-autospace="none"/>
      <style:text-properties fo:color="#000000" fo:font-size="14pt" style:letter-kerning="true" style:font-name-asian="標楷體" style:font-size-asian="14pt" style:font-name-complex="標楷體" style:font-size-complex="14pt"/>
    </style:style>
    <style:style style:name="T1" style:family="text">
      <style:text-properties fo:font-size="10pt" style:font-name-asian="標楷體" style:font-size-asian="10pt"/>
    </style:style>
    <style:style style:name="T2" style:family="text">
      <style:text-properties fo:color="#000000" fo:font-size="10pt" style:letter-kerning="true" style:font-name-asian="標楷體" style:font-size-asian="10pt"/>
    </style:style>
    <style:style style:name="T3" style:family="text">
      <style:text-properties fo:color="#000000" fo:font-size="10pt" style:letter-kerning="true" style:font-name-asian="標楷體" style:font-size-asian="10pt" style:font-name-complex="標楷體"/>
    </style:style>
    <style:style style:name="T4" style:family="text">
      <style:text-properties fo:color="#000000" fo:font-size="10pt" style:letter-kerning="true" style:font-name-asian="標楷體" style:font-size-asian="10pt" style:font-name-complex="標楷體" style:font-size-complex="14pt"/>
    </style:style>
    <style:style style:name="T5" style:family="text">
      <style:text-properties fo:color="#000000" fo:font-size="10pt" style:letter-kerning="true" style:font-name-asian="標楷體" style:font-size-asian="10pt" style:font-name-complex="標楷體" style:font-size-complex="10pt"/>
    </style:style>
    <style:style style:name="T6" style:family="text">
      <style:text-properties fo:color="#000000" fo:font-size="10pt" style:letter-kerning="true" style:font-name-asian="標楷體" style:font-size-asian="10pt"/>
    </style:style>
    <style:style style:name="T7" style:family="text">
      <style:text-properties fo:color="#000000" fo:font-size="10pt" style:letter-kerning="true" style:font-name-asian="標楷體" style:font-size-asian="10pt" style:font-size-complex="11pt"/>
    </style:style>
    <style:style style:name="T8" style:family="text">
      <style:text-properties fo:color="#000000" fo:font-size="10pt" style:letter-kerning="true" style:font-name-asian="標楷體" style:font-size-asian="10pt" style:font-size-complex="11pt"/>
    </style:style>
    <style:style style:name="T9" style:family="text">
      <style:text-properties fo:color="#000000" fo:font-size="10pt" style:letter-kerning="true" style:font-name-asian="標楷體" style:font-size-asian="10pt" style:font-size-complex="11pt" style:font-weight-complex="bold"/>
    </style:style>
    <style:style style:name="T10" style:family="text">
      <style:text-properties fo:color="#000000" fo:font-size="10pt" style:letter-kerning="true" style:font-name-asian="標楷體" style:font-size-asian="10pt" style:font-size-complex="11pt" style:font-weight-complex="bold"/>
    </style:style>
    <style:style style:name="T11" style:family="text">
      <style:text-properties fo:color="#000000" fo:font-size="10pt" style:font-name-asian="標楷體" style:font-size-asian="10pt"/>
    </style:style>
    <style:style style:name="T12" style:family="text">
      <style:text-properties fo:color="#000000" fo:font-size="11pt" style:letter-kerning="true" style:font-name-asian="標楷體" style:font-size-asian="11pt" style:font-name-complex="標楷體" style:font-size-complex="11pt"/>
    </style:style>
    <style:style style:name="T13" style:family="text">
      <style:text-properties fo:color="#000000" fo:font-size="11pt" style:letter-kerning="true" style:font-name-asian="標楷體" style:font-size-asian="11pt" style:font-name-complex="標楷體" style:font-size-complex="11pt"/>
    </style:style>
    <style:style style:name="T14" style:family="text">
      <style:text-properties fo:color="#000000" fo:font-size="11pt" style:text-underline-style="solid" style:text-underline-width="auto" style:text-underline-color="font-color" style:letter-kerning="true" style:font-name-asian="標楷體" style:font-size-asian="11pt" style:font-name-complex="標楷體" style:font-size-complex="11pt"/>
    </style:style>
    <style:style style:name="T15" style:family="text">
      <style:text-properties fo:color="#000000" fo:font-size="11pt" style:font-name-asian="標楷體" style:font-size-asian="11pt" style:font-size-complex="11pt"/>
    </style:style>
    <style:style style:name="T16" style:family="text">
      <style:text-properties fo:color="#000000" fo:font-size="11pt" style:font-name-asian="標楷體" style:font-size-asian="11pt" style:font-size-complex="11pt"/>
    </style:style>
    <style:style style:name="T17" style:family="text">
      <style:text-properties fo:color="#000000" style:text-position="super 58%" fo:font-size="11pt" style:letter-kerning="true" style:font-name-asian="Times New Roman" style:font-size-asian="11pt" style:font-name-complex="Times New Roman" style:font-size-complex="11pt"/>
    </style:style>
    <style:style style:name="T18" style:family="text">
      <style:text-properties fo:color="#000000" style:text-position="super 58%" fo:font-size="11pt" style:letter-kerning="true" style:font-name-asian="標楷體" style:font-size-asian="11pt" style:font-name-complex="標楷體" style:font-size-complex="11pt"/>
    </style:style>
    <style:style style:name="T19" style:family="text">
      <style:text-properties fo:color="#000000" style:text-position="super 58%" fo:font-size="11pt" style:font-name-asian="標楷體" style:font-size-asian="11pt" style:font-size-complex="11pt"/>
    </style:style>
    <style:style style:name="T20" style:family="text">
      <style:text-properties fo:color="#000000" style:text-position="super 58%" fo:font-size="10pt" style:letter-kerning="true" style:font-name-asian="標楷體" style:font-size-asian="10pt"/>
    </style:style>
    <style:style style:name="T21" style:family="text">
      <style:text-properties fo:color="#000000" style:text-position="super 58%" fo:font-size="10pt" style:font-name-asian="Times New Roman" style:font-size-asian="10pt"/>
    </style:style>
    <style:style style:name="T22" style:family="text">
      <style:text-properties fo:color="#000000" style:text-position="super 58%" fo:font-size="10pt" style:font-name-asian="標楷體" style:font-size-asian="10pt"/>
    </style:style>
    <style:style style:name="T23" style:family="text">
      <style:text-properties fo:color="#000000" style:text-position="super 58%" fo:font-size="10pt" style:font-name-asian="標楷體" style:font-size-asian="10pt"/>
    </style:style>
    <style:style style:name="T24" style:family="text">
      <style:text-properties fo:color="#000000" fo:font-size="14pt" style:letter-kerning="true" style:font-name-asian="標楷體" style:font-size-asian="14pt" style:font-size-complex="14pt" style:font-weight-complex="bold"/>
    </style:style>
    <style:style style:name="T25" style:family="text">
      <style:text-properties fo:color="#000000" fo:font-size="14pt" style:letter-kerning="true" style:font-name-asian="標楷體" style:font-size-asian="14pt" style:font-size-complex="14pt" style:font-weight-complex="bold"/>
    </style:style>
    <style:style style:name="T26" style:family="text">
      <style:text-properties fo:color="#000000" style:text-position="super 58%" fo:font-size="10pt" style:letter-kerning="true" style:font-name-asian="Times New Roman" style:font-size-asian="10pt" style:font-weight-complex="bold"/>
    </style:style>
    <style:style style:name="T27" style:family="text">
      <style:text-properties fo:color="#000000" style:text-position="super 58%" fo:font-size="10pt" style:letter-kerning="true" style:font-name-asian="標楷體" style:font-size-asian="10pt" style:font-weight-complex="bold"/>
    </style:style>
    <style:style style:name="T28" style:family="text">
      <style:text-properties fo:color="#000000" style:text-position="super 58%" fo:font-size="10pt" style:letter-kerning="true" style:font-name-asian="標楷體" style:font-size-asian="10pt" style:font-weight-complex="bold"/>
    </style:style>
    <style:style style:name="T29" style:family="text">
      <style:text-properties fo:color="#000000" fo:font-size="10pt" style:letter-kerning="true" style:font-name-asian="標楷體" style:font-size-asian="10pt" style:font-weight-complex="bold"/>
    </style:style>
    <style:style style:name="T30" style:family="text">
      <style:text-properties fo:color="#000000" fo:font-size="10pt" style:letter-kerning="true" style:font-name-asian="標楷體" style:font-size-asian="10pt" style:font-weight-complex="bold"/>
    </style:style>
    <style:style style:name="T31" style:family="text">
      <style:text-properties fo:color="#000000" fo:font-size="10pt" fo:font-weight="bold" style:letter-kerning="true" style:font-name-asian="標楷體" style:font-size-asian="10pt" style:font-weight-asian="bold" style:font-size-complex="15.5pt" style:font-weight-complex="bold"/>
    </style:style>
    <style:style style:name="T32" style:family="text">
      <style:text-properties fo:color="#333333" fo:font-size="14pt" style:letter-kerning="true" style:font-name-asian="標楷體" style:font-size-asian="14pt" style:font-size-complex="14pt" style:font-weight-complex="bold"/>
    </style:style>
    <style:style style:name="T33" style:family="text">
      <style:text-properties fo:color="#333333" fo:font-size="10pt" fo:background-color="#ffffff" loext:char-shading-value="0" style:font-name-asian="標楷體" style:font-size-asian="10pt" style:font-name-complex="Arial" style:font-size-complex="10pt"/>
    </style:style>
    <style:style style:name="T34" style:family="text">
      <style:text-properties fo:color="#333333" fo:font-size="10pt" fo:background-color="#ffffff" loext:char-shading-value="0" style:font-name-asian="標楷體" style:font-size-asian="10pt" style:font-name-complex="Arial" style:font-size-complex="1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小型豬人工授精技術建立及仔豬離乳週數之探討</text:p>
      <text:p text:style-name="P3"/>
      <text:p text:style-name="P7"><text:span text:style-name="T12">洪俊偉</text:span><text:span text:style-name="T17">(</text:span><text:span text:style-name="T18">1)</text:span><text:span text:style-name="T12">、彭仁君</text:span><text:span text:style-name="T17">(</text:span><text:span text:style-name="T18">2)</text:span><text:span text:style-name="T12">、朱賢斌</text:span><text:span text:style-name="T17">(</text:span><text:span text:style-name="T18">1)</text:span><text:span text:style-name="T12">、張之維</text:span><text:span text:style-name="T17">(</text:span><text:span text:style-name="T18">1)</text:span><text:span text:style-name="T12">、</text:span><text:span text:style-name="T14">張俊達</text:span><text:span text:style-name="T17">(</text:span><text:span text:style-name="T18">1)</text:span></text:p>
      <text:p text:style-name="P7"><text:span text:style-name="T19">（1）</text:span><text:span text:style-name="T15">行政院農業委員會畜產試驗所台東種畜繁殖場</text:span></text:p>
      <text:p text:style-name="P7"><text:span text:style-name="T19">（2）</text:span><text:span text:style-name="T15">國立台東大學生命科學系</text:span></text:p>
      <text:p text:style-name="P6"/>
      <text:p text:style-name="P8"><text:span text:style-name="T12">本試驗選用蘭嶼豬及花斑豬兩品種，利用人工授精技術及仔豬離乳週數來探討對母豬繁殖效率之影響，進而改善小型豬整體之繁殖性能。結果顯示，蘭嶼豬以人工授精方式之產仔頭數顯著高於以自然配種方式（P&lt;0.05），但是花斑豬則無差異。蘭嶼豬與花斑豬之離乳體重與增重隨著離乳週數增加而提高，但平均日增重無顯著差異（P&gt;0.05）。蘭嶼豬於四週離乳時，其離乳體重、哺乳增重及平均日增重有較花斑豬高之趨勢（P=0.08）。而兩個品種在六週與八週離乳時之離乳體重、哺乳增重及平均日增重則無顯著差異。綜合以上結果，本試驗利用人工授精技術可提高小型豬的產仔頭數。另一方面，蘭嶼豬及花斑豬皆能夠提早至第四週齡完成離乳，而不影響其生長發育。</text:span></text:p>
      <text:p text:style-name="P6"/>
      <text:p text:style-name="P8"><text:span text:style-name="T12">關鍵字：小型豬、人工授精、早期離乳</text:span></text:p>
      <text:p text:style-name="P4"/>
      <text:p text:style-name="P4"/>
      <text:p text:style-name="P1"><text:span text:style-name="T24">THE ESTABLISHMENT OF TECHNOLOGY OF ARTIFICIAL INSEMINATION AND </text:span><text:span text:style-name="T32">EXPLORATION ON DIFFERENT WEANING </text:span><text:span text:style-name="T24">WEEKS OF PIGLETS</text:span></text:p>
      <text:p text:style-name="P9"/>
      <text:p text:style-name="P1"><text:span text:style-name="T2">C</text:span><text:span text:style-name="T2">.</text:span><text:span text:style-name="T2"> W</text:span><text:span text:style-name="T2">.</text:span><text:span text:style-name="T2"> Hung</text:span><text:span text:style-name="T20">(1)</text:span><text:span text:style-name="T2">, J. J. Perng</text:span><text:span text:style-name="T20">(2)</text:span><text:span text:style-name="T2">, H. P. Chu</text:span><text:span text:style-name="T20">(1)</text:span><text:span text:style-name="T2">, C. W. Chang</text:span><text:span text:style-name="T20">(1)</text:span><text:span text:style-name="T2">, and C. T. Chang</text:span><text:span text:style-name="T20">(1)</text:span></text:p>
      <text:p text:style-name="P1"><text:span text:style-name="T21">(</text:span><text:span text:style-name="T22">1</text:span><text:span text:style-name="T22">)</text:span><text:span text:style-name="T11">Taitung Animal Propagation Station, Livestock Research Institute, Council of Agriculture, Executive Yuan</text:span></text:p>
      <text:p text:style-name="P1"><text:span text:style-name="T26">(</text:span><text:span text:style-name="T27">2</text:span><text:span text:style-name="T27">)</text:span><text:span text:style-name="T29">Department of life science, National Taitung University</text:span></text:p>
      <text:p text:style-name="P10"/>
      <text:p text:style-name="P2"><text:span text:style-name="apple-style-span"><text:span text:style-name="T33">The </text:span></text:span><text:span text:style-name="apple-style-span"><text:span text:style-name="T33">Lanyu pig and </text:span></text:span><text:span text:style-name="T7">Lanyu 100</text:span><text:span text:style-name="T7"> were used </text:span><text:span text:style-name="apple-style-span"><text:span text:style-name="T33">to </text:span></text:span><text:span text:style-name="apple-style-span"><text:span text:style-name="T33">investigate the effect of</text:span></text:span><text:span text:style-name="apple-style-span"><text:span text:style-name="T33"> </text:span></text:span><text:span text:style-name="apple-style-span"><text:span text:style-name="T33">using </text:span></text:span><text:span text:style-name="apple-style-span"><text:span text:style-name="T33">artificial insemination techniques and the number of weeks to weanling piglets on </text:span></text:span><text:span text:style-name="apple-style-span"><text:span text:style-name="T33">the effect of </text:span></text:span><text:span text:style-name="apple-style-span"><text:span text:style-name="T33">sow reproductive efficiency, thereby improving the overall reproductive performance of </text:span></text:span><text:span text:style-name="apple-style-span"><text:span text:style-name="T33">mini</text:span></text:span><text:span text:style-name="apple-style-span"><text:span text:style-name="T33">pigs.</text:span></text:span><text:span text:style-name="apple-converted-space"><text:span text:style-name="T33"> </text:span></text:span><text:span text:style-name="apple-style-span"><text:span text:style-name="T33">The results show</text:span></text:span><text:span text:style-name="apple-style-span"><text:span text:style-name="T33">ed</text:span></text:span><text:span text:style-name="apple-style-span"><text:span text:style-name="T33"> that Lanyu pig litter size </text:span></text:span><text:span text:style-name="apple-style-span"><text:span text:style-name="T33">using </text:span></text:span><text:span text:style-name="apple-style-span"><text:span text:style-name="T33">the artificial insemination was significantly higher than natural breeding (P &lt;0.05), but </text:span></text:span><text:span text:style-name="T7">Lanyu 100</text:span><text:span text:style-name="apple-style-span"><text:span text:style-name="T33"> </text:span></text:span><text:span text:style-name="apple-style-span"><text:span text:style-name="T33">was</text:span></text:span><text:span text:style-name="apple-style-span"><text:span text:style-name="T33"> no difference.</text:span></text:span><text:span text:style-name="apple-converted-space"><text:span text:style-name="T33"> T</text:span></text:span><text:span text:style-name="apple-converted-space"><text:span text:style-name="T33">he weaning weight and gain of </text:span></text:span><text:span text:style-name="apple-style-span"><text:span text:style-name="T33">Lanyu pigs and </text:span></text:span><text:span text:style-name="T7">Lanyu 100</text:span><text:span text:style-name="T7"> were increasing with </text:span><text:span text:style-name="apple-style-span"><text:span text:style-name="T33">of the number of weeks, but no</text:span></text:span><text:span text:style-name="apple-style-span"><text:span text:style-name="T33">t</text:span></text:span><text:span text:style-name="apple-style-span"><text:span text:style-name="T33"> significant difference in average daily gain (P&gt; 0.05).</text:span></text:span><text:span text:style-name="apple-converted-space"><text:span text:style-name="T33"> </text:span></text:span><text:span text:style-name="apple-style-span"><text:span text:style-name="T33">Lanyu pig at four weeks </text:span></text:span><text:span text:style-name="apple-style-span"><text:span text:style-name="T33">to </text:span></text:span><text:span text:style-name="apple-style-span"><text:span text:style-name="T33">wean, </text:span></text:span><text:span text:style-name="apple-style-span"><text:span text:style-name="T33">the</text:span></text:span><text:span text:style-name="apple-style-span"><text:span text:style-name="T33"> weaning weight, </text:span></text:span><text:span text:style-name="apple-style-span"><text:span text:style-name="T33">gain in breastfeeding, and </text:span></text:span><text:span text:style-name="apple-style-span"><text:span text:style-name="T33">average daily gain</text:span></text:span><text:span text:style-name="apple-style-span"><text:span text:style-name="T33"> were </text:span></text:span><text:span text:style-name="apple-style-span"><text:span text:style-name="T33">trend </text:span></text:span><text:span text:style-name="apple-style-span"><text:span text:style-name="T33">higher than </text:span></text:span><text:span text:style-name="T7">Lanyu 100</text:span><text:span text:style-name="T7"> </text:span><text:span text:style-name="apple-style-span"><text:span text:style-name="T33">(P = 0.08).</text:span></text:span><text:span text:style-name="apple-converted-space"><text:span text:style-name="T33"> </text:span></text:span><text:span text:style-name="apple-style-span"><text:span text:style-name="T33">The Lanyu pig and </text:span></text:span><text:span text:style-name="T7">Lanyu 100</text:span><text:span text:style-name="T7"> </text:span><text:span text:style-name="apple-style-span"><text:span text:style-name="T33">in six weeks and eight weeks </text:span></text:span><text:span text:style-name="apple-style-span"><text:span text:style-name="T33">to wean, there were no </text:span></text:span><text:span text:style-name="apple-style-span"><text:span text:style-name="T33">significant difference </text:span></text:span><text:span text:style-name="apple-style-span"><text:span text:style-name="T33">in</text:span></text:span><text:span text:style-name="apple-style-span"><text:span text:style-name="T33"> weaning weight, </text:span></text:span><text:span text:style-name="apple-style-span"><text:span text:style-name="T33">gain in breastfeeding, and </text:span></text:span><text:span text:style-name="apple-style-span"><text:span text:style-name="T33">average daily gain.</text:span></text:span><text:span text:style-name="apple-style-span"><text:span text:style-name="T33"> </text:span></text:span><text:span text:style-name="T7">Above all, results this essay using</text:span><text:span text:style-name="T7"> </text:span><text:span text:style-name="T7">artificial insemination can be rise the multiply rate and preserve the population. The other side</text:span><text:span text:style-name="T7"> </text:span><text:span text:style-name="T7">both Lanyu pig and Lanyu 100 can earily weaning at 4 weeks that doesn’t affect the growth</text:span><text:span text:style-name="T7"> </text:span><text:span text:style-name="T7">development.</text:span></text:p>
      <text:p text:style-name="P5"/>
      <text:p text:style-name="P11"><text:span text:style-name="T9">Key words</text:span><text:span text:style-name="T9">: </text:span><text:span text:style-name="T9">Miniature pigs, </text:span><text:span text:style-name="T9">A</text:span><text:span text:style-name="T9">rtificial insemination, </text:span><text:span text:style-name="T9">E</text:span><text:span text:style-name="T9">arly weaning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fo:color="#99cc00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apple-style-span" style:family="text" style:parent-style-name="預設段落字型"/>
    <style:style style:name="apple-converted-space" style:family="text" style:parent-style-name="預設段落字型"/>
    <style:style style:name="頁首_20_字元" style:display-name="頁首 字元" style:family="text" style:parent-style-name="預設段落字型">
      <style:text-properties fo:color="#99cc00" style:letter-kerning="true"/>
    </style:style>
    <style:style style:name="頁尾_20_字元" style:display-name="頁尾 字元" style:family="text" style:parent-style-name="預設段落字型">
      <style:text-properties fo:color="#99cc00"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（" style:num-suffix="）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4.3cm" fo:margin-bottom="4.3cm" fo:margin-left="3cm" fo:margin-right="3cm" style:writing-mode="lr-tb" style:layout-grid-color="#c0c0c0" style:layout-grid-lines="3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小型豬人工授精技術建立及仔豬離乳週數之探討</dc:title>
    <meta:initial-creator>TIGER-XP</meta:initial-creator>
    <meta:creation-date>2011-10-06T16:31:00</meta:creation-date>
    <dc:creator>Valued Acer Customer</dc:creator>
    <dc:date>2011-10-06T16:31:00</dc:date>
    <meta:editing-cycles>2</meta:editing-cycles>
    <meta:editing-duration>PT1M</meta:editing-duration>
    <meta:document-statistic meta:table-count="0" meta:image-count="0" meta:object-count="0" meta:page-count="1" meta:paragraph-count="12" meta:word-count="636" meta:character-count="1986" meta:non-whitespace-character-count="1745"/>
    <meta:generator>NDC_ODF_Application_Tools/1.0.3$Windows_X86_64 LibreOffice_project/8ad3e16aadc5e73175a2d44b1abec8638aa18880</meta:generator>
  </office:meta>
</office:document-meta>
</file>