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500000003C0651417F342A80E8D.jpg" manifest:media-type="image/jpeg"/>
  <manifest:file-entry manifest:full-path="Pictures/1000000000000500000003C0ED7F3EB5D8BFC046.jpg" manifest:media-type="image/jpeg"/>
  <manifest:file-entry manifest:full-path="Pictures/1000000000000500000003C003388CB36A19B83F.jpg" manifest:media-type="image/jpeg"/>
  <manifest:file-entry manifest:full-path="Pictures/1000000000000500000003C06BEEE0BEA7B1A7A0.jpg" manifest:media-type="image/jpeg"/>
  <manifest:file-entry manifest:full-path="Pictures/1000000000000500000003C04B258E60C089897D.jpg" manifest:media-type="image/jpeg"/>
  <manifest:file-entry manifest:full-path="Pictures/1000000000000500000003C088F756F2B322247B.jpg" manifest:media-type="image/jpeg"/>
  <manifest:file-entry manifest:full-path="Pictures/1000000000000500000003C0FB3D8256970E8AD1.jpg" manifest:media-type="image/jpeg"/>
  <manifest:file-entry manifest:full-path="Pictures/1000000000000500000003C076EFCA2A9165FFAE.jpg" manifest:media-type="image/jpeg"/>
  <manifest:file-entry manifest:full-path="Pictures/1000000000000500000003C090F544EDE255CBDD.jpg" manifest:media-type="image/jpeg"/>
  <manifest:file-entry manifest:full-path="Pictures/1000000000000500000003C000B4973EACF7DD63.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5.448cm" fo:margin-left="-0.199cm" table:align="left" style:writing-mode="lr-tb"/>
    </style:style>
    <style:style style:name="表格1.A" style:family="table-column">
      <style:table-column-properties style:column-width="7.715cm"/>
    </style:style>
    <style:style style:name="表格1.B" style:family="table-column">
      <style:table-column-properties style:column-width="7.733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B1" style:family="table-cell">
      <style:table-cell-properties style:vertical-align="top" fo:padding-left="0.191cm" fo:padding-right="0.191cm" fo:padding-top="0cm" fo:padding-bottom="0cm" fo:border="0.5pt solid #000000" style:writing-mode="lr-tb"/>
    </style:style>
    <style:style style:name="P1" style:family="paragraph" style:parent-style-name="Footnote">
      <style:paragraph-properties fo:text-align="center" style:justify-single-word="false" style:snap-to-layout-grid="true"/>
      <style:text-properties fo:color="#000000" fo:font-size="12pt" style:font-name-asian="標楷體" style:font-size-asian="12pt"/>
    </style:style>
    <style:style style:name="P2" style:family="paragraph" style:parent-style-name="Standard">
      <style:paragraph-properties fo:text-align="center" style:justify-single-word="false"/>
      <style:text-properties fo:color="#000000" fo:font-size="16pt" style:font-name-asian="標楷體" style:font-size-asian="16pt" style:font-size-complex="16pt"/>
    </style:style>
    <style:style style:name="P3" style:family="paragraph" style:parent-style-name="Standard">
      <style:paragraph-properties fo:text-align="center" style:justify-single-word="false"/>
      <style:text-properties fo:color="#000000" fo:font-size="12pt" style:font-name-asian="標楷體" style:font-size-asian="12pt"/>
    </style:style>
    <style:style style:name="P4" style:family="paragraph" style:parent-style-name="Standard">
      <style:paragraph-properties fo:margin-top="0.212cm" fo:margin-bottom="0cm" loext:contextual-spacing="false" fo:text-align="justify" style:justify-single-word="false"/>
      <style:text-properties fo:font-size="14pt" style:font-name-asian="標楷體" style:font-size-asian="14pt"/>
    </style:style>
    <style:style style:name="P5" style:family="paragraph" style:parent-style-name="Standard">
      <style:paragraph-properties fo:margin-left="0cm" fo:margin-right="0cm" fo:margin-top="0.212cm" fo:margin-bottom="0cm" loext:contextual-spacing="false" fo:text-align="justify" style:justify-single-word="false" fo:text-indent="0.998cm" style:auto-text-indent="false"/>
    </style:style>
    <style:style style:name="P6" style:family="paragraph" style:parent-style-name="Standard">
      <style:paragraph-properties fo:margin-left="0cm" fo:margin-right="0cm" fo:margin-top="0.212cm" fo:margin-bottom="0cm" loext:contextual-spacing="false" fo:text-align="justify" style:justify-single-word="false" fo:text-indent="0.998cm" style:auto-text-indent="false"/>
      <style:text-properties fo:font-size="14pt" style:font-name-asian="標楷體" style:font-size-asian="14pt"/>
    </style:style>
    <style:style style:name="P7" style:family="paragraph" style:parent-style-name="Standard" style:master-page-name="Standard">
      <style:paragraph-properties fo:text-align="center" style:justify-single-word="false" style:page-number="auto"/>
      <style:text-properties fo:color="#000000" fo:font-size="16pt" style:font-name-asian="標楷體" style:font-size-asian="16pt" style:font-size-complex="16pt"/>
    </style:style>
    <style:style style:name="T1" style:family="text">
      <style:text-properties style:font-size-complex="16pt"/>
    </style:style>
    <style:style style:name="T2" style:family="text">
      <style:text-properties fo:color="#000000" style:font-name-asian="標楷體"/>
    </style:style>
    <style:style style:name="T3" style:family="text">
      <style:text-properties fo:color="#000000" fo:font-size="14pt" style:font-name-asian="標楷體" style:font-size-asian="14pt" style:font-size-complex="14pt"/>
    </style:style>
    <style:style style:name="T4" style:family="text">
      <style:text-properties fo:color="#000000" fo:font-size="14pt" style:font-name-asian="標楷體" style:font-size-asian="14pt"/>
    </style:style>
    <style:style style:name="T5" style:family="text">
      <style:text-properties fo:color="#000000" fo:font-size="14pt" style:font-name-asian="Times New Roman" style:font-size-asian="14pt" style:font-size-complex="14pt"/>
    </style:style>
    <style:style style:name="T6" style:family="text">
      <style:text-properties fo:color="#000000" fo:font-size="14pt" style:font-name-asian="Times New Roman" style:font-size-asian="14pt"/>
    </style:style>
    <style:style style:name="T7" style:family="text">
      <style:text-properties fo:font-size="14pt" style:font-name-asian="標楷體" style:font-size-asian="14pt"/>
    </style:style>
    <style:style style:name="T8" style:family="text">
      <style:text-properties fo:font-size="14pt" style:font-name-asian="標楷體" style:font-size-asian="14pt"/>
    </style:style>
    <style:style style:name="T9" style:family="text">
      <style:text-properties fo:font-size="14pt" style:font-name-asian="Times New Roman" style:font-size-asian="14pt"/>
    </style:style>
    <style:style style:name="T10" style:family="text">
      <style:text-properties style:font-name="標楷體" fo:font-size="14pt" style:font-name-asian="標楷體" style:font-size-asian="14pt" style:font-name-complex="標楷體"/>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0.002cm" fo:border="none" style:mirror="none" fo:clip="rect(0cm, 0cm, 1.796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top" style:vertical-rel="baseline" fo:padding="0.002cm" fo:border="none" style:mirror="vertical" fo:clip="rect(0cm, 1.501cm, 4.438cm, 2.208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肉雞墊料替代物</text:p>
      <text:p text:style-name="P2"/>
      <text:p text:style-name="P1">劉曉龍、林義福</text:p>
      <text:p text:style-name="P3"/>
      <text:p text:style-name="P5"><text:span text:style-name="T3">民國95年我國肉雞產值為新台幣300億元，其中白肉雞116億元，有色肉雞則為184億元。肉雞通常以平面舍飼，每隻雞每天排糞量0.14 kg，粗糠為稻穀碾米過程所產生之副產品，目前我國雞農大多使用粗糠作為墊料，粗糠具有保暖、吸取糞便中水份，保持乾燥維持羽毛美觀等功用。粗糠為稻穀碾米過程所產生之副產品，我國加入WTO後，稻米因產銷調節與配合休耕措施，致產量銳減、間接導致飼養肉雞所使用之墊料粗糠供應有不足之虞，</text:span><text:span text:style-name="T7">加上近年來油價持續高漲，供應燃料能量來源不足，部分煉鋼廠及使用燃料之工業，轉用粗糠當替代能源，危及雞農傳統使用粗糠當墊料的供應，宜有其他替代性墊料可供短缺時的選擇</text:span><text:span text:style-name="T3">，以滿足養雞業之需。稻稈具有吸水、保暖之功能，早期稻米收割後稻稈尚可外銷日本，供作床墊</text:span><text:span text:style-name="T5"> (</text:span><text:span text:style-name="T3">榻榻米</text:span><text:span text:style-name="T5">)</text:span><text:span text:style-name="T3">，目前則大多棄置於農田、集中焚燒，衍生空氣污染問題。本所試驗將利用曬乾、切短後之稻稈替代粗糠，另測試以椰子殼分碎機分碎後之纖維介質，當肉雞粗糠墊料另一項替代品，以取代粗糠墊料使用不足之問題。試驗結果顯示</text:span><text:span text:style-name="T7">稻稈及椰殼纖維替代粗糠使用墊料其白肉雞與土雞生長體重、飼料效率、檢測墊料硫化氫氣體濃度、飲水量及堆肥成分，各組間無顯著性差異。在土雞試驗結束將墊料堆肥後二個月，苜蓿發芽率，粗糠組為32.7%，顯著低於椰殼組77.1%及稻稈組91.9%。可以看稻稈組有較好的的發芽率，但白肉雞試驗結束將墊料堆肥後二個月經堆肥發酵測試苜蓿發芽率稻稈組僅達50.0%。主要差異在於白肉雞試驗時稻稈未能完全</text:span><text:span text:style-name="T3">切短，導致堆肥在調整水份時，較長的稻稈與雞糞結合加上鏟裝車的翻動，使稻稈墊料結合成堅固的球型狀。此球狀堆肥即使添加水份只能使表面潮溼，而乾硬的球型核心則無法維持正常堆肥醱酵所需的含水率，導致堆肥醱酵不均勻，影響</text:span><text:span text:style-name="T7">苜蓿發芽率。建議使用稻稈當墊料時宜切短約2公分左右較適宜當墊料及後續堆肥醱酵使用。</text:span></text:p>
      <text:p text:style-name="P5"><text:span text:style-name="T7">在成本的分析中以成本角度去看，粗糠為市售價格一包12公斤賣50元，平均每公斤4.2元，若散裝一次大量訂購未包裝之粗糠價格可降低至每公斤2元。椰殼纖維目前所詢問出之價格，95年以每包12公斤售價100元，平均公斤8元零賣，今年因物價普遍上漲，以今年實際售價每包15公斤售150元，平均每公斤10元。椰殼纖維大部分以農作物或栽培花卉業者使用較多，因未達大量生產之需要，致使成本尚維持較粗糠高。未來若需求量增大，可大量專業生產，應有更多的降價空間。從環保角度去看，每年大約要製造3 </text:span><text:span text:style-name="T4">萬噸</text:span><text:span text:style-name="T7">椰殼。若全部由垃圾掩埋場處理，將加速縮短垃圾掩埋場的壽命。尤其當前越來越不容易取得土地新闢垃圾掩埋場，如何落實垃圾減</text:span><text:soft-page-break/><text:span text:style-name="T7">量與增加廢棄物資源再利用是相當重要的課題。如果要將椰殼纖維利用當養雞的墊料，宜充分乾燥後再使用。稻草估計目前產地一般價格1.6 </text:span><text:span text:style-name="T4">元</text:span><text:span text:style-name="T6"> / </text:span><text:span text:style-name="T4">kg</text:span><text:span text:style-name="T7"> <text:s/>(一斤1元</text:span><text:span text:style-name="T9">)</text:span><text:span text:style-name="T7">。稻米產業是台灣重要的產業，根據95年農業年報台灣一年栽培面積達26.3</text:span><text:span text:style-name="T4"> 萬公頃</text:span><text:span text:style-name="T7">，稻米產量</text:span><text:span text:style-name="T4">135萬噸</text:span><text:span text:style-name="T7">。若以每公頃稻草產量達6</text:span><text:span text:style-name="T4">噸</text:span><text:span text:style-name="T7">，也就是說台灣目前每年有</text:span><text:span text:style-name="T4">156萬噸</text:span><text:span text:style-name="T7">稻草產量，若以每公斤1.6 </text:span><text:span text:style-name="T4">元</text:span><text:span text:style-name="T7">價格出售，預估台灣每年稻草可增加24.9億的產值。經詢問目前若要保留稻草，每分地以300元為公定價格，但需要先預約，稻農收割完稻穀後，需自行將稻草曬乾與裝運，應可成為新興事業來經營，另一方面亦可應用在生質能源等多功能之用途。根據87年台灣農業年報資料統計，全國稻殼</text:span><text:span text:style-name="T9"> (</text:span><text:span text:style-name="T7">粗糠</text:span><text:span text:style-name="T9">) </text:span><text:span text:style-name="T7">產量達37</text:span><text:span text:style-name="T4"> 萬噸</text:span><text:span text:style-name="T7">，</text:span><text:span text:style-name="T7">到95年稻殼僅剩29</text:span><text:span text:style-name="T4"> 萬噸</text:span><text:span text:style-name="T7">，其產量尚在遞減中，而稻草</text:span><text:span text:style-name="T9"> (</text:span><text:span text:style-name="T7">94年</text:span><text:span text:style-name="T9">)</text:span><text:span text:style-name="T7">目前產量可達156</text:span><text:span text:style-name="T4">萬噸</text:span><text:span text:style-name="T7">，可有效解決粗糠產量不足的燃眉之急。從環保的角度去看，各地方環保單位常接到檢舉，電話投訴有部分農民因收割後之稻草不知如何處理，就以露天焚燒方式處理</text:span><text:span text:style-name="T7">，</text:span><text:span text:style-name="T7">焚燒後濃煙瀰漫，易造成空氣污染與交通事故。若將稻草用來替代粗糠之使用，將有助於農民解決相關焚燒稻草環保問題。</text:span></text:p>
      <text:p text:style-name="P5"><text:bookmark-start text:name="OLE_LINK1"/><text:span text:style-name="T7">以稻稈或椰殼纖維充當粗糠做替代墊料使</text:span><text:span text:style-name="T10">用，</text:span><text:span text:style-name="T7">經測試白肉雞出生至6週齡出售及土雞8~18週為止在生長性</text:span><text:span text:style-name="T10">狀、</text:span><text:span text:style-name="T7">墊料氣體檢</text:span><text:span text:style-name="T10">測、</text:span><text:span text:style-name="T7">堆肥成份分析及堆肥後苜蓿發芽率等大致與粗糠對照組均無顯著性差</text:span><text:span text:style-name="T10">異。</text:span><text:span text:style-name="T7">顯示肉雞可完全適應稻稈與椰殼纖維替代粗糠當墊料使用。由成本考量以稻稈為優先考量，並建議需將稻稈切短曬乾約2 cm長</text:span><text:span text:style-name="T10">度，</text:span><text:span text:style-name="T7">以利堆肥階段腐熟作用。並注意稻稈保存上需維持乾燥，不要發霉，以利肉雞墊料之使用。若能讓廢棄之稻稈善加利用，轉變成粗糠之替代墊料，每年有可能為台灣農業創造24億的產值，同時間解決雞農粗糠墊料不足、田間焚燒稻草空污問題及減輕垃圾掩埋場處理椰殼之負擔。</text:span><text:bookmark-end text:name="OLE_LINK1"/></text:p>
      <text:p text:style-name="P6"/>
      <table:table table:name="表格1" table:style-name="表格1">
        <table:table-column table:style-name="表格1.A"/>
        <table:table-column table:style-name="表格1.B"/>
        <table:table-row table:style-name="表格1.1">
          <table:table-cell table:style-name="表格1.A1" office:value-type="string">
            <text:p text:style-name="P4"><draw:frame draw:style-name="fr1" draw:name="影像1" text:anchor-type="as-char" svg:width="7.315cm" svg:height="5.452cm" draw:z-index="0"><draw:image xlink:href="Pictures/1000000000000500000003C0651417F342A80E8D.jpg" xlink:type="simple" xlink:show="embed" xlink:actuate="onLoad"/></draw:frame></text:p>
          </table:table-cell>
          <table:table-cell table:style-name="表格1.B1" office:value-type="string">
            <text:p text:style-name="P4"><draw:frame draw:style-name="fr1" draw:name="影像2" text:anchor-type="as-char" svg:width="7.315cm" svg:height="5.452cm" draw:z-index="1"><draw:image xlink:href="Pictures/1000000000000500000003C06BEEE0BEA7B1A7A0.jpg" xlink:type="simple" xlink:show="embed" xlink:actuate="onLoad"/></draw:frame></text:p>
          </table:table-cell>
        </table:table-row>
        <table:table-row table:style-name="表格1.1">
          <table:table-cell table:style-name="表格1.A1" office:value-type="string">
            <text:p text:style-name="P4">粗糠墊料</text:p>
          </table:table-cell>
          <table:table-cell table:style-name="表格1.B1" office:value-type="string">
            <text:p text:style-name="P4">稻稈替代墊料</text:p>
          </table:table-cell>
        </table:table-row>
        <text:soft-page-break/>
        <table:table-row table:style-name="表格1.1">
          <table:table-cell table:style-name="表格1.A1" office:value-type="string">
            <text:p text:style-name="P4"><draw:frame draw:style-name="fr1" draw:name="影像3" text:anchor-type="as-char" svg:width="7.315cm" svg:height="5.452cm" draw:z-index="2"><draw:image xlink:href="Pictures/1000000000000500000003C088F756F2B322247B.jpg" xlink:type="simple" xlink:show="embed" xlink:actuate="onLoad"/></draw:frame></text:p>
          </table:table-cell>
          <table:table-cell table:style-name="表格1.B1" office:value-type="string">
            <text:p text:style-name="P4"><draw:frame draw:style-name="fr1" draw:name="影像4" text:anchor-type="as-char" svg:width="7.225cm" svg:height="5.419cm" draw:z-index="3"><draw:image xlink:href="Pictures/1000000000000500000003C0FB3D8256970E8AD1.jpg" xlink:type="simple" xlink:show="embed" xlink:actuate="onLoad"/></draw:frame></text:p>
          </table:table-cell>
        </table:table-row>
        <table:table-row table:style-name="表格1.1">
          <table:table-cell table:style-name="表格1.A1" office:value-type="string">
            <text:p text:style-name="P4">椰殼纖維替代墊料</text:p>
          </table:table-cell>
          <table:table-cell table:style-name="表格1.B1" office:value-type="string">
            <text:p text:style-name="P4">1日齡白肉雞粗糠墊料飼養情形</text:p>
          </table:table-cell>
        </table:table-row>
        <table:table-row table:style-name="表格1.1">
          <table:table-cell table:style-name="表格1.A1" office:value-type="string">
            <text:p text:style-name="P4"><draw:frame draw:style-name="fr1" draw:name="影像5" text:anchor-type="as-char" svg:width="7.315cm" svg:height="5.383cm" draw:z-index="4"><draw:image xlink:href="Pictures/1000000000000500000003C003388CB36A19B83F.jpg" xlink:type="simple" xlink:show="embed" xlink:actuate="onLoad"/></draw:frame></text:p>
          </table:table-cell>
          <table:table-cell table:style-name="表格1.B1" office:value-type="string">
            <text:p text:style-name="P4"><draw:frame draw:style-name="fr1" draw:name="影像6" text:anchor-type="as-char" svg:width="7.179cm" svg:height="5.452cm" draw:z-index="5"><draw:image xlink:href="Pictures/1000000000000500000003C076EFCA2A9165FFAE.jpg" xlink:type="simple" xlink:show="embed" xlink:actuate="onLoad"/></draw:frame></text:p>
          </table:table-cell>
        </table:table-row>
        <table:table-row table:style-name="表格1.1">
          <table:table-cell table:style-name="表格1.A1" office:value-type="string">
            <text:p text:style-name="P4">1 日齡白肉雞椰殼纖維替代墊料飼養情形</text:p>
          </table:table-cell>
          <table:table-cell table:style-name="表格1.B1" office:value-type="string">
            <text:p text:style-name="P4">1 日齡白肉雞稻稈替代墊料飼養情形</text:p>
          </table:table-cell>
        </table:table-row>
        <table:table-row table:style-name="表格1.1">
          <table:table-cell table:style-name="表格1.A1" office:value-type="string">
            <text:p text:style-name="P4"><draw:frame draw:style-name="fr2" draw:name="影像7" text:anchor-type="as-char" svg:width="6.999cm" svg:height="4.875cm" draw:z-index="6"><draw:image xlink:href="Pictures/1000000000000500000003C090F544EDE255CBDD.jpg" xlink:type="simple" xlink:show="embed" xlink:actuate="onLoad"/></draw:frame></text:p>
          </table:table-cell>
          <table:table-cell table:style-name="表格1.B1" office:value-type="string">
            <text:p text:style-name="P4"><draw:frame draw:style-name="fr3" draw:name="影像8" text:anchor-type="as-char" svg:width="7.179cm" svg:height="4.978cm" draw:z-index="7"><draw:image xlink:href="Pictures/1000000000000500000003C0ED7F3EB5D8BFC046.jpg" xlink:type="simple" xlink:show="embed" xlink:actuate="onLoad"/></draw:frame></text:p>
          </table:table-cell>
        </table:table-row>
        <table:table-row table:style-name="表格1.1">
          <table:table-cell table:style-name="表格1.A1" office:value-type="string">
            <text:p text:style-name="P4">6週齡白肉雞稻稈替代墊料飼養情形</text:p>
          </table:table-cell>
          <table:table-cell table:style-name="表格1.B1" office:value-type="string">
            <text:p text:style-name="P4">20週齡土雞椰殼纖維替代墊料飼養情形</text:p>
          </table:table-cell>
        </table:table-row>
        <text:soft-page-break/>
        <table:table-row table:style-name="表格1.1">
          <table:table-cell table:style-name="表格1.A1" office:value-type="string">
            <text:p text:style-name="P4"><draw:frame draw:style-name="fr1" draw:name="影像9" text:anchor-type="as-char" svg:width="8.262cm" svg:height="6.197cm" draw:z-index="8"><draw:image xlink:href="Pictures/1000000000000500000003C04B258E60C089897D.jpg" xlink:type="simple" xlink:show="embed" xlink:actuate="onLoad"/></draw:frame></text:p>
          </table:table-cell>
          <table:table-cell table:style-name="表格1.B1" office:value-type="string">
            <text:p text:style-name="P4"><draw:frame draw:style-name="fr1" draw:name="影像10" text:anchor-type="as-char" svg:width="8.262cm" svg:height="6.197cm" draw:z-index="9"><draw:image xlink:href="Pictures/1000000000000500000003C000B4973EACF7DD63.jpg" xlink:type="simple" xlink:show="embed" xlink:actuate="onLoad"/></draw:frame></text:p>
          </table:table-cell>
        </table:table-row>
        <table:table-row table:style-name="表格1.1">
          <table:table-cell table:style-name="表格1.A1" office:value-type="string">
            <text:p text:style-name="P4">20週齡土雞稻稈替代墊料飼養情形</text:p>
          </table:table-cell>
          <table:table-cell table:style-name="表格1.B1" office:value-type="string">
            <text:p text:style-name="P4">墊料堆肥醱酵</text:p>
          </table:table-cell>
        </table:table-row>
      </table:table>
      <text:p text:style-name="P6"/>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en" fo:country="US"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Footnote" style:family="paragraph" style:parent-style-name="Standard" style:class="extra">
      <style:paragraph-properties fo:orphans="0" fo:widows="0" style:snap-to-layout-grid="false"/>
      <style:text-properties fo:font-size="10pt" style:letter-kerning="true"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Footnote_20_Symbol" style:display-name="Footnote Symbol" style:family="text" style:parent-style-name="預設段落字型">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肉雞墊料替代物</dc:title>
    <meta:initial-creator>slong</meta:initial-creator>
    <meta:creation-date>2008-08-28T13:31:00</meta:creation-date>
    <dc:creator>slong</dc:creator>
    <dc:date>2008-08-28T13:31:00</dc:date>
    <meta:print-date>2008-08-13T13:26:00</meta:print-date>
    <meta:editing-cycles>2</meta:editing-cycles>
    <meta:document-statistic meta:table-count="1" meta:image-count="10" meta:object-count="0" meta:page-count="4" meta:paragraph-count="25" meta:word-count="1878" meta:character-count="1970" meta:non-whitespace-character-count="1952"/>
    <meta:generator>NDC_ODF_Application_Tools/1.0.3$Windows_X86_64 LibreOffice_project/8ad3e16aadc5e73175a2d44b1abec8638aa18880</meta:generator>
  </office:meta>
</office:document-meta>
</file>