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00000001000000010B958FB79A1E118FA.png" manifest:media-type="image/png"/>
  <manifest:file-entry manifest:full-path="Pictures/100002000000001000000010BB002A8DB91BEEFD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New Gulim" svg:font-family="'New Gulim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orphans="2" fo:widows="2"/>
      <style:text-properties style:font-name="新細明體" style:letter-kerning="true" style:font-name-complex="新細明體"/>
    </style:style>
    <style:style style:name="P2" style:family="paragraph" style:parent-style-name="Standard">
      <style:text-properties fo:color="#000000" style:font-name="Verdana" fo:letter-spacing="0.035cm" style:letter-kerning="true" style:font-name-complex="新細明體"/>
    </style:style>
    <style:style style:name="P3" style:family="paragraph" style:parent-style-name="Standard">
      <style:paragraph-properties fo:line-height="150%" fo:text-align="end" style:justify-single-word="false" fo:orphans="2" fo:widows="2"/>
      <style:text-properties fo:color="#000000" style:font-name="Verdana" fo:letter-spacing="0.035cm" style:letter-kerning="true" style:font-name-complex="新細明體"/>
    </style:style>
    <style:style style:name="P4" style:family="paragraph" style:parent-style-name="Standard">
      <style:paragraph-properties fo:margin-top="0.494cm" fo:margin-bottom="0.494cm" loext:contextual-spacing="false" fo:line-height="150%" fo:orphans="2" fo:widows="2"/>
    </style:style>
    <style:style style:name="P5" style:family="paragraph" style:parent-style-name="Standard">
      <style:paragraph-properties fo:margin-top="0.494cm" fo:margin-bottom="0.494cm" loext:contextual-spacing="false" fo:line-height="150%" fo:orphans="2" fo:widows="2"/>
      <style:text-properties fo:color="#000000" style:font-name="Verdana" fo:letter-spacing="0.035cm" fo:font-weight="bold" style:letter-kerning="true" style:font-weight-asian="bold" style:font-weight-complex="bold"/>
    </style:style>
    <style:style style:name="P6" style:family="paragraph" style:parent-style-name="Standard">
      <style:paragraph-properties fo:margin-top="0.494cm" fo:margin-bottom="0.494cm" loext:contextual-spacing="false" fo:line-height="150%" fo:orphans="2" fo:widows="2"/>
      <style:text-properties fo:color="#000000" style:font-name="Verdana" fo:letter-spacing="0.035cm" style:letter-kerning="true"/>
    </style:style>
    <style:style style:name="P7" style:family="paragraph" style:parent-style-name="Standard" style:master-page-name="Standard">
      <style:paragraph-properties fo:text-align="center" style:justify-single-word="false" fo:orphans="2" fo:widows="2" style:page-number="auto"/>
      <style:text-properties fo:color="#006600" style:font-name="Verdana" fo:font-weight="bold" style:letter-kerning="true" style:font-weight-asian="bold" style:font-weight-complex="bold"/>
    </style:style>
    <style:style style:name="P8" style:family="paragraph">
      <loext:graphic-properties draw:fill="solid" draw:fill-color="#3366cc"/>
      <style:paragraph-properties style:writing-mode="lr-tb"/>
    </style:style>
    <style:style style:name="T1" style:family="text">
      <style:text-properties style:font-name-complex="新細明體"/>
    </style:style>
    <style:style style:name="T2" style:family="text">
      <style:text-properties style:font-name-asian="Verdana" style:font-name-complex="Verdana"/>
    </style:style>
    <style:style style:name="T3" style:family="text">
      <style:text-properties fo:color="#006600" fo:font-weight="bold" style:font-weight-asian="bold" style:font-weight-complex="bold"/>
    </style:style>
    <style:style style:name="T4" style:family="text">
      <style:text-properties style:font-name="新細明體" style:letter-kerning="true" style:font-name-complex="新細明體"/>
    </style:style>
    <style:style style:name="T5" style:family="text">
      <style:text-properties fo:color="#000000" style:font-name="Verdana" fo:letter-spacing="0.035cm" style:letter-kerning="true" style:font-name-complex="新細明體"/>
    </style:style>
    <style:style style:name="T6" style:family="text">
      <style:text-properties fo:color="#000000" style:font-name="Verdana" fo:letter-spacing="0.035cm" style:letter-kerning="true" style:font-name-asian="Verdana" style:font-name-complex="Verdana"/>
    </style:style>
    <style:style style:name="T7" style:family="text">
      <style:text-properties fo:color="#000000" style:font-name="Verdana" fo:letter-spacing="0.035cm" fo:font-weight="bold" style:letter-kerning="true" style:font-weight-asian="bold" style:font-name-complex="新細明體" style:font-weight-complex="bold"/>
    </style:style>
    <style:style style:name="T8" style:family="text">
      <style:text-properties fo:color="#000000" style:font-name="Verdana" fo:letter-spacing="0.035cm" fo:font-weight="bold" style:letter-kerning="true" style:font-name-asian="Verdana" style:font-weight-asian="bold" style:font-name-complex="Verdana" style:font-weight-complex="bold"/>
    </style:style>
    <style:style style:name="T9" style:family="text">
      <style:text-properties fo:color="#000000" style:font-name="New Gulim" fo:letter-spacing="0.035cm" style:letter-kerning="true" style:font-name-asian="New Gulim" style:font-name-complex="New Gulim"/>
    </style:style>
    <style:style style:name="T10" style:family="text">
      <style:text-properties fo:color="#000000" style:font-name="New Gulim" fo:letter-spacing="0.035cm" style:letter-kerning="true" style:font-name-asian="New Gulim" style:font-name-complex="New Gulim"/>
    </style:style>
    <style:style style:name="T11" style:family="text">
      <style:text-properties fo:color="#0000ff" style:font-name="Verdana" fo:letter-spacing="0.035cm" style:letter-kerning="true" style:font-name-complex="新細明體"/>
    </style:style>
    <style:style style:name="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draw:fill="solid" draw:fill-color="#3366cc" draw:textarea-horizontal-align="left" draw:textarea-vertical-align="top" draw:auto-grow-height="false" fo:min-height="0cm" fo:min-width="13.035cm" fo:padding-top="0.229cm" fo:padding-bottom="0.229cm" fo:padding-left="0.441cm" fo:padding-right="0.441cm" fo:wrap-option="wrap" draw:shadow-color="#808080" fo:margin-left="0cm" fo:margin-right="0cm" style:run-through="foreground" style:vertical-pos="top" style:vertical-rel="baseli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94年度農產品關稅配額制度與進口概況</text:span><text:span text:style-name="T2"> </text:span></text:p>
      <text:p text:style-name="P1"><draw:custom-shape text:anchor-type="as-char" draw:z-index="0" draw:style-name="gr1" draw:text-style-name="P8" svg:width="13.918cm" svg:height="0.054cm"><text:p/><draw:enhanced-geometry svg:viewBox="0 0 21600 21600" draw:type="rectangle" draw:enhanced-path="M 0 0 L 21600 0 21600 21600 0 21600 0 0 Z N"/></draw:custom-shape></text:p>
      <text:p text:style-name="P3">國際處　唐淑華</text:p>
      <text:p text:style-name="P5"><text:span text:style-name="T1">壹、前言</text:span><text:span text:style-name="T2"> </text:span></text:p>
      <text:p text:style-name="P6"><text:span text:style-name="T1">　　自民國70年代末開始，為符合國際社會要求，我國逐步開放市場、降低關稅，許多農產品也陸續開放進口，農產貿易逆差遂逐年增加，農業發展面臨全球化嚴峻挑戰。貿易自由化及國際化為大趨勢，我國農業屬小農經營，生產成本相對偏高，政府除大力推動產業結構調整計畫，提升國際競爭力外，對國內重要且敏感的農產品，仍採取適度保護措施，俾維持農業永續經營及發展。</text:span><text:span text:style-name="T2"> </text:span></text:p>
      <text:p text:style-name="P6"><text:span text:style-name="T1">　　加入ＷＴＯ之後，為符合ＷＴＯ規範，我國承諾取消農產品非關稅貿易障礙，國內部分重要性農產品改採「關稅配額」措施。入會以來，配額管理、分配及使用情形，為ＷＴＯ各會員國檢視我國履行ＷＴＯ入會承諾的重要指標之一，亦為各界關注的焦點。此外，WTO新回合談判正進行中，市場開放關稅配額為重要議題之一，本文謹研析94年國內關稅配額制度及貿易概況，供各界對關稅配額貿易管理實務有更進一步之了解。</text:span><text:span text:style-name="T2"> </text:span></text:p>
      <text:p text:style-name="P5"><text:span text:style-name="T1">貳、農產品關稅配額制度沿革</text:span><text:span text:style-name="T2"> </text:span></text:p>
      <text:p text:style-name="P6"><text:span text:style-name="T1">　　我國農業屬小農經營模式，生產成本相對偏高，為維護農業經營及發展，在加入WTO前，對於國內沒有生產或是國內需進口之農產品，採取自由開放之貿易政策，但針對國內農民生產重要農產品，則採取保護措施，其中對稻米、大蒜、椰子等41項農產品</text:span><text:span text:style-name="T2"> </text:span><text:span text:style-name="T1">採取「管制進口」或「地區性限制」</text:span><text:span text:style-name="T2"> </text:span><text:span text:style-name="T1">之非關稅措施。在我入會過程中，該等進口限制因違反WTO公平及自由貿易精神，引起相關會員體關切，要求我國依據WTO農業協定規範取消非關稅措施。</text:span><text:span text:style-name="T2"> </text:span></text:p>
      <text:p text:style-name="P4"><text:span text:style-name="T5">　　91年我國加入WTO後，為履行入會承諾，農產品貿易體制大幅變化，「管制進口」或「地區性限制」之非關稅措施均加修正，依WTO農業協定特別處理條款，稻米由「管制進口」改採「限量進口」方式；豬腹脅肉、</text:span><text:soft-page-break/><text:span text:style-name="T5">雞肉、動物雜碎、香蕉、東方梨、紅豆、液態乳、花生、大蒜、乾香菇、乾金針、檳榔、柚子、龍眼乾、椰子、鳳梨、芒果、柿子、砂糖、鯖魚、</text:span><text:span text:style-name="T6"></text:span><text:span text:style-name="T5">魚及</text:span><text:span text:style-name="T6"></text:span><text:span text:style-name="T5">魚等22項農產品，由「管制或限制地區進口」改採「關稅配額」措施開放市場；其他如龍眼、荔枝、橙類、檸檬、葡萄柚、葡萄、桃子、李子、蘋果、其他中國柑、馬鈴薯、木瓜、其他柑桔類果實、番石榴、全鴨、火雞肉塊、鴨肉塊、魷魚等18種產品，則由「管制進口或限制地區進口」改為課徵關稅（稅率介於20％至40％）開放自由進口。</text:span><text:span text:style-name="T6"> </text:span></text:p>
      <text:p text:style-name="P6"><text:span text:style-name="T1">　　92年1月我國稻米進口由原依ＷＴＯ農業協定採特別處理條款之「限量進口」改為「關稅配額」制度，關稅配額數量為144,720公噸，其中65％之配額，由政府進口，另35％之配額，由民間進口糧商申請核配。</text:span><text:span text:style-name="T2"> </text:span></text:p>
      <text:p text:style-name="P4"><text:span text:style-name="T5">　　另基於邦誼及配合外交政策，台巴（巴拿馬）自由貿易協定於93年1月1日生效，我國同意提供巴拿馬10種關稅配額農產品專屬免稅配額，產品包括：鯖魚377公噸、</text:span><text:span text:style-name="T6"></text:span><text:span text:style-name="T5">魚164公噸、</text:span><text:span text:style-name="T6"></text:span><text:span text:style-name="T5">魚191公噸、豬腹脅肉1,000公噸、調製雞肉800公噸、調製雞雜碎500公噸、液態乳1,065公噸、香蕉1,000公噸、鳳梨1,200公噸及精糖5,000公噸。該免稅配額數量約為我國全球關稅配額數量之2％至14％。惟台巴兩國的距離較遠、運輸時程較長、運輸費用較高，巴國農漁產品在亞洲市場之出口競爭力相對不足，我國雖提供巴國免稅配額，惟未有進口實績。</text:span><text:span text:style-name="T6"> </text:span></text:p>
      <text:p text:style-name="P5"><text:span text:style-name="T1">參、94年農產品關稅配額制度概述</text:span><text:span text:style-name="T2"> </text:span></text:p>
      <text:p text:style-name="P4"><text:span text:style-name="T5">　　依據我入會承諾，自94年1月1日起豬腹脅肉、雞肉、豬雜及禽雜等產品取消關稅配額；另考量國內糖業市場供需，於94年2月7日取消糖之關稅配額管理，94年適用關稅配額制度之產品共計20項，包括：稻米、鹿茸、香蕉、東方梨、紅豆、液態乳、花生、大蒜、乾香菇、乾金針、檳榔、柚子、龍眼乾、椰子、鳳梨、芒果、柿子、鯖魚、</text:span><text:span text:style-name="T9"></text:span><text:span text:style-name="T5">魚、</text:span><text:span text:style-name="T9"></text:span><text:span text:style-name="T5">魚等產品。關稅配額農產品之配額內數量，約佔入會基期年（79年至81年）國內消費量之4％至20％不等，配額內適用低稅率，約介於12.5％至25％之間，配額外則</text:span><text:soft-page-break/><text:span text:style-name="T5">課徵足以反映國內外差價之高稅率，除檳榔因關稅化稅率較高外，其餘產品配額外稅率多介於100％至700％之間。</text:span><text:span text:style-name="T6"> </text:span></text:p>
      <text:p text:style-name="P4"><text:span text:style-name="T5">　　關稅配額之核配則由財政部依「關稅配額實施辦法」委託中央信託局分次辦理，稻米分3期標售，乾香菇、乾金針、椰子、鳳梨、芒果則分2次標售，其餘產品均為一年分配一次，年度未使用之配額則於9月底以前辦理重分配作業。94年關稅配額農產品之配額數量、稅率及期間，詳如表1</text:span><text:span text:style-name="T11"><draw:a xlink:type="simple" xlink:href="http://www.coa.gov.tw/htmlarea_file/web_articles/7080/43-a.doc" office:target-frame-name="_blank" xlink:show="new"><draw:frame draw:style-name="fr1" draw:name="影像1" text:anchor-type="as-char" svg:width="0.423cm" svg:height="0.423cm" draw:z-index="1"><draw:image xlink:href="Pictures/100002000000001000000010B958FB79A1E118FA.png" xlink:type="simple" xlink:show="embed" xlink:actuate="onLoad"/></draw:frame></draw:a></text:span><text:span text:style-name="T5">/</text:span><text:span text:style-name="T11"><draw:a xlink:type="simple" xlink:href="http://www.coa.gov.tw/htmlarea_file/web_articles/7080/43-a.pdf" office:target-frame-name="_blank" xlink:show="new"><draw:frame draw:style-name="fr1" draw:name="影像2" text:anchor-type="as-char" svg:width="0.423cm" svg:height="0.423cm" draw:z-index="2"><draw:image xlink:href="Pictures/100002000000001000000010BB002A8DB91BEEFD.png" xlink:type="simple" xlink:show="embed" xlink:actuate="onLoad"/></draw:frame></draw:a></text:span><text:span text:style-name="T5">。</text:span><text:span text:style-name="T6"> </text:span></text:p>
      <text:p text:style-name="P4"><text:span text:style-name="T5">　　關稅配額核配方式有二種，一為先申請先分配，申請者依過去二年之進口實績及申請先後順序分配，適用產品包括鹿茸、香蕉及東方梨等3項產品；另一種為標售關稅配額進口權利，依競爭者投標金額之高低排列得標順序，配額標售之權利金將納入農產品受進口損害救助基金統籌運用，適用產品包括稻米、紅豆、液態乳、花生、大蒜、乾香菇、乾金針、椰子、檳榔、鳳梨、芒果、柚子、柿子、龍眼乾、鯖魚、</text:span><text:span text:style-name="T6"></text:span><text:span text:style-name="T5">魚及</text:span><text:span text:style-name="T6"></text:span><text:span text:style-name="T5">魚等17項產品。</text:span><text:span text:style-name="T6"> </text:span></text:p>
      <text:p text:style-name="P6"><text:span text:style-name="T1">　　廠商取得關稅配額證明書後，自行洽覓貨源，於進口規定期限內直接自WTO會員國進口。</text:span><text:span text:style-name="T2"> </text:span></text:p>
      <text:p text:style-name="P4"><text:span text:style-name="T5"> </text:span><text:span text:style-name="T6"> </text:span><text:span text:style-name="T7">肆、94年關稅配額農產品進口情形</text:span><text:span text:style-name="T8"> </text:span></text:p>
      <text:p text:style-name="P4"><text:span text:style-name="T5">　　廠商獲得農產品關稅配額證明書後，得以低關稅稅率繳交進口關稅，惟因故未於期限內使用，則配額證明書即失效，自配額使用率可看出進口產品競爭力，依據中央信託局統計稻米、鹿茸、東方梨、紅豆、花生及椰子等6項產品，其配額使用率高達99%以上，因進口產品價格優勢，廠商進口意願極高，配額幾乎全數用磬；蒜頭則因近2年國產蒜頭產量過剩，國內價格低迷，故無進口商搶進之情況，惟年底國產蒜頭供應青黃不接時，則需進口蒜頭補充市場所需，配額使用率亦達七成以上；液態乳、柿子、龍眼乾及鯖魚等，配額使用率維持在二成左右，分析其原因為：液態乳因國內鮮乳價格低迷，國產鮮乳市場佔有率固定，國外鮮乳進口成本較高替代有限，故進口液態乳多係保久乳或優酪乳，其進口需求有限；國產柿子近年改進品種及品質，產量有增加趨勢，另進口水果種類繁多，消費者可</text:span><text:soft-page-break/><text:span text:style-name="T5">選擇之水果眾多，高價鮮柿子進口需求不高；龍眼乾則因國人不喜好進口龍眼乾之風味，故進口數量不多；鯖魚因國內捕獲量充足，故進口產品僅補充國產淡季青黃不接之需；另</text:span><text:span text:style-name="T9"></text:span><text:span text:style-name="T5">魚及</text:span><text:span text:style-name="T9"></text:span><text:span text:style-name="T5">魚，因國內</text:span><text:span text:style-name="T9"></text:span><text:span text:style-name="T5">類魚獲量充足，進口</text:span><text:span text:style-name="T9"></text:span><text:span text:style-name="T5">類及</text:span><text:span text:style-name="T9"></text:span><text:span text:style-name="T5">類以國內不生產之高價特殊魚種為主，採量少價高之市場策略，供應國內高價市場及頂極餐廳所需，故配額使用率不及1%;另香蕉、檳榔、鳳梨、芒果、柚子等因檢疫條件限制，乾金針則因限制大陸地區不得進口，致使配額執行率均為0；另乾香菇及部分鯖魚進口案件，海關尚未查核結案，進口數量未定，94年關稅配額農產品實際進口數量及配額執行率，詳如表2</text:span><text:span text:style-name="T11"><draw:a xlink:type="simple" xlink:href="http://www.coa.gov.tw/htmlarea_file/web_articles/7080/46-a.doc" office:target-frame-name="_blank" xlink:show="new"><draw:frame draw:style-name="fr1" draw:name="影像3" text:anchor-type="as-char" svg:width="0.423cm" svg:height="0.423cm" draw:z-index="3"><draw:image xlink:href="Pictures/100002000000001000000010B958FB79A1E118FA.png" xlink:type="simple" xlink:show="embed" xlink:actuate="onLoad"/></draw:frame></draw:a></text:span><text:span text:style-name="T5">/</text:span><text:span text:style-name="T11"><draw:a xlink:type="simple" xlink:href="http://www.coa.gov.tw/htmlarea_file/web_articles/7080/46-a.pdf" office:target-frame-name="_blank" xlink:show="new"><draw:frame draw:style-name="fr1" draw:name="影像4" text:anchor-type="as-char" svg:width="0.423cm" svg:height="0.423cm" draw:z-index="4"><draw:image xlink:href="Pictures/100002000000001000000010BB002A8DB91BEEFD.png" xlink:type="simple" xlink:show="embed" xlink:actuate="onLoad"/></draw:frame></draw:a></text:span><text:span text:style-name="T5">。</text:span><text:span text:style-name="T6"> </text:span></text:p>
      <text:p text:style-name="P6"><text:span text:style-name="T1">　　依據海關進口統計，就關稅配額農產品進口平均價格及主要進口國家來看，稻米及其製品方面，民間進口糙米平均價格為每公斤11元，稻米及其製品供應國依序為泰國、美國、日本、埃及、澳大利亞、印度、菲律賓及義大利；澳大利亞因乾旱影響，導致進口量減少，泰國及美國則以價格優勢，成為主要進口國，二國進口合計佔我國進口米超過98%，此外，日本進口糙米則以高價策略進軍台灣市場，平均進口價格每公斤高達135元。</text:span><text:span text:style-name="T2"> </text:span></text:p>
      <text:p text:style-name="P6"><text:span text:style-name="T1">　　畜產品方面，鹿茸主要進口國為紐西蘭及美國，紐西蘭市佔率達八成，平均進口單價每公斤422元，美國平均進口單價為每公斤191元。液態乳平均進口價格為每公斤21.6元，進口國為澳大利亞、紐西蘭、阿根廷及烏拉圭。</text:span><text:span text:style-name="T2"> </text:span></text:p>
      <text:p text:style-name="P6"><text:span text:style-name="T1">　　農產品方面，花生平均進口價格為每公斤18元，供應國依序為菲律賓、印度、泰國及高棉。紅豆平均進口價格為每公斤19元，供應國為澳大利亞、加拿大、美國、菲律賓、阿根廷、智利及巴西，由於國產紅豆國內需求量大、價格較高，且我國禁止紅豆由大陸進口，廠商尋求紅豆貨源遠赴澳洲、美國及中南美洲等地，以供應國內所需。大蒜平均進口價格為每公斤28元，進口供應國為阿根廷、韓國、泰國、馬來西亞及印度。乾香菇平均進口價格為每公斤290元，進口國為韓國及美國。椰子主要產地為東南亞國家，因菲律賓為疫區禁止進口，故僅自泰國進口，平均進口價格為每公斤</text:span><text:soft-page-break/><text:span text:style-name="T1">8.59元。東方梨平均進口價格為每公斤41元，進口國為韓國、日本、智利、澳大利亞及美國，日本及美國進口價格明顯較高。鮮柿子配額使用率不高，平均進口價格為每公斤40元，進口國為韓國、日本、紐西蘭。龍眼乾部分，平均進口價格為每公斤27元，雖較國產龍眼乾價格便宜，惟國產龍眼乾口感極佳，進口龍眼乾較不受市場歡迎，故僅由泰國少量進口。</text:span><text:span text:style-name="T2"> </text:span></text:p>
      <text:p text:style-name="P4"><text:span text:style-name="T5">　　漁產品方面，鯖魚平均進口價格為每公斤32元，主要進口國為加拿大、美國、挪威、英國、韓國及丹麥。</text:span><text:span text:style-name="T9"></text:span><text:span text:style-name="T5">魚僅自日本少量進口，每公斤價格高達231元。</text:span><text:span text:style-name="T9"></text:span><text:span text:style-name="T5">魚亦由日本及摩洛哥少量進口，平均進口價格為每公斤171元。</text:span><text:span text:style-name="T6"> </text:span></text:p>
      <text:p text:style-name="P5"><text:span text:style-name="T1">伍、結語</text:span><text:span text:style-name="T2"> </text:span></text:p>
      <text:p text:style-name="P4"><text:span text:style-name="T5">　　貿易自由化為全球趨勢，撤除農業貿易保護為不可逆之方向，在追求公平貿易及透明化原則下，世界貿易組織扮演重要推動角色，我國在入會後相關關稅配額制度法規及執行面均已順利推動，3年來亦朝公平、透明化、便捷化之方向努力，此外政府部門應訂定推動產業結構調整相關配套措施，提升產業競爭力，將農產品市場開放的衝</text:span><text:span text:style-name="T9"></text:span><text:span text:style-name="T5">降至最低。未來關稅及相關貿易保護措施將逐漸減少，農業將面對更嚴峻挑戰，在貿易制度方面，政府應創造一個公平合理之環境，市場機制充分發揮，產業在競爭中將更趨穩定，進口業者、農民及消費者共享自由化全球化之利益。</text:span><text:span text:style-name="T6"> </text:span>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New Gulim" svg:font-family="'New Gulim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2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內文_20__28_Web_29_" style:display-name="內文 (Web)" style:family="paragraph" style:parent-style-name="Standard">
      <style:paragraph-properties fo:margin-top="0.494cm" fo:margin-bottom="0.494cm" loext:contextual-spacing="false" fo:orphans="2" fo:widows="2"/>
      <style:text-properties style:font-name="新細明體" fo:font-family="新細明體, PMingLiU" style:font-family-generic="roman" style:font-pitch="variable" style:letter-kerning="true" style:font-name-complex="新細明體" style:font-family-complex="新細明體, PMingLiU" style:font-family-generic-complex="roman" style:font-pitch-complex="variable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94年度農產品關稅配額制度與進口概況 </dc:title>
    <meta:initial-creator>tfb</meta:initial-creator>
    <meta:creation-date>2006-07-25T17:52:00</meta:creation-date>
    <dc:creator>tfb</dc:creator>
    <dc:date>2006-07-25T17:53:00</dc:date>
    <meta:editing-cycles>1</meta:editing-cycles>
    <meta:editing-duration>PT1M</meta:editing-duration>
    <meta:document-statistic meta:table-count="0" meta:image-count="4" meta:object-count="0" meta:page-count="5" meta:paragraph-count="24" meta:word-count="3530" meta:character-count="3708" meta:non-whitespace-character-count="3649"/>
    <meta:generator>NDC_ODF_Application_Tools/1.0.3$Windows_X86_64 LibreOffice_project/8ad3e16aadc5e73175a2d44b1abec8638aa18880</meta:generator>
  </office:meta>
</office:document-meta>
</file>