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sө" svg:font-family="sө, 'Times New Roman'" style:font-family-generic="roma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Text_20_body">
      <style:paragraph-properties fo:margin-left="1.381cm" fo:margin-right="0cm" fo:text-indent="-0.39cm" style:auto-text-indent="false"/>
    </style:style>
    <style:style style:name="P2" style:family="paragraph" style:parent-style-name="Standard">
      <style:paragraph-properties fo:line-height="0.882cm" fo:text-align="center" style:justify-single-word="false"/>
    </style:style>
    <style:style style:name="P3" style:family="paragraph" style:parent-style-name="Standard">
      <style:paragraph-properties fo:line-height="0.811cm" fo:text-align="center" style:justify-single-word="false"/>
      <style:text-properties style:font-name="新細明體" fo:font-size="14pt" style:font-size-asian="14pt" style:font-size-complex="14pt"/>
    </style:style>
    <style:style style:name="P4" style:family="paragraph" style:parent-style-name="Standard">
      <style:paragraph-properties fo:margin-left="0cm" fo:margin-right="0cm" fo:line-height="0.882cm" fo:text-indent="0.949cm" style:auto-text-indent="false"/>
    </style:style>
    <style:style style:name="P5" style:family="paragraph" style:parent-style-name="Standard">
      <style:paragraph-properties fo:margin-left="1.432cm" fo:margin-right="0cm" fo:line-height="0.882cm" fo:text-indent="-0.395cm" style:auto-text-indent="false"/>
      <style:text-properties fo:font-size="14pt" style:font-size-asian="14pt"/>
    </style:style>
    <style:style style:name="P6" style:family="paragraph" style:parent-style-name="Standard">
      <style:paragraph-properties fo:margin-left="0cm" fo:margin-right="0cm" fo:line-height="0.882cm" fo:text-indent="1.037cm" style:auto-text-indent="false"/>
      <style:text-properties fo:font-size="14pt" style:font-size-asian="14pt"/>
    </style:style>
    <style:style style:name="P7" style:family="paragraph" style:parent-style-name="Standard">
      <style:paragraph-properties fo:margin-left="1.482cm" fo:margin-right="0cm" fo:line-height="0.882cm" fo:text-indent="-0.445cm" style:auto-text-indent="false"/>
      <style:text-properties fo:font-size="14pt" style:font-size-asian="14pt"/>
    </style:style>
    <style:style style:name="P8" style:family="paragraph" style:parent-style-name="Standard">
      <style:paragraph-properties fo:margin-left="1.383cm" fo:margin-right="0cm" fo:line-height="0.882cm" fo:text-indent="-0.43cm" style:auto-text-indent="false"/>
      <style:text-properties fo:font-size="14pt" style:font-size-asian="14pt"/>
    </style:style>
    <style:style style:name="P9" style:family="paragraph" style:parent-style-name="Standard">
      <style:paragraph-properties fo:margin-left="1.404cm" fo:margin-right="0cm" fo:line-height="0.882cm" fo:text-indent="-0.455cm" style:auto-text-indent="false"/>
      <style:text-properties fo:font-size="14pt" style:font-size-asian="14pt"/>
    </style:style>
    <style:style style:name="P10" style:family="paragraph" style:parent-style-name="Standard">
      <style:paragraph-properties fo:margin-left="1.274cm" fo:margin-right="0cm" fo:line-height="0.882cm" fo:text-indent="-0.321cm" style:auto-text-indent="false"/>
      <style:text-properties fo:font-size="14pt" style:font-size-asian="14pt"/>
    </style:style>
    <style:style style:name="P11" style:family="paragraph" style:parent-style-name="Standard" style:list-style-name="WW8Num2">
      <style:paragraph-properties fo:margin-left="3.605cm" fo:margin-right="0cm" fo:line-height="0.882cm" fo:text-indent="-3.605cm" style:auto-text-indent="false"/>
      <style:text-properties fo:font-size="14pt" style:font-size-asian="14pt"/>
    </style:style>
    <style:style style:name="P12" style:family="paragraph" style:parent-style-name="Standard">
      <style:paragraph-properties fo:margin-left="3.627cm" fo:margin-right="0cm" fo:line-height="0.882cm" fo:text-indent="-0.4cm" style:auto-text-indent="false"/>
      <style:text-properties fo:font-size="14pt" style:font-size-asian="14pt"/>
    </style:style>
    <style:style style:name="P13" style:family="paragraph" style:parent-style-name="Standard">
      <style:paragraph-properties fo:margin-left="3.678cm" fo:margin-right="0cm" fo:line-height="0.882cm" fo:text-indent="-0.439cm" style:auto-text-indent="false"/>
      <style:text-properties fo:font-size="14pt" style:font-size-asian="14pt"/>
    </style:style>
    <style:style style:name="P14" style:family="paragraph" style:parent-style-name="Standard">
      <style:paragraph-properties fo:margin-left="3.493cm" fo:margin-right="0cm" fo:line-height="0.882cm" fo:text-indent="-0.258cm" style:auto-text-indent="false"/>
      <style:text-properties fo:font-size="14pt" style:font-size-asian="14pt"/>
    </style:style>
    <style:style style:name="P15" style:family="paragraph" style:parent-style-name="Standard" style:list-style-name="WW8Num2">
      <style:paragraph-properties fo:margin-left="3.175cm" fo:margin-right="0cm" fo:line-height="0.882cm" fo:text-indent="-3.175cm" style:auto-text-indent="false"/>
      <style:text-properties fo:font-size="14pt" style:font-size-asian="14pt"/>
    </style:style>
    <style:style style:name="P16" style:family="paragraph" style:parent-style-name="Standard" style:master-page-name="Standard">
      <style:paragraph-properties fo:line-height="0.882cm" fo:text-align="center" style:justify-single-word="false" style:page-number="auto"/>
      <style:text-properties style:font-name="新細明體" fo:font-size="20pt" style:font-size-asian="20pt" style:font-size-complex="14pt"/>
    </style:style>
    <style:style style:name="P17" style:family="paragraph" style:parent-style-name="Text_20_body_20_indent">
      <style:paragraph-properties fo:line-height="0.811cm" fo:text-align="center" style:justify-single-word="false"/>
      <style:text-properties style:font-name="新細明體" style:font-name-asian="新細明體"/>
    </style:style>
    <style:style style:name="P18" style:family="paragraph" style:parent-style-name="Text_20_body_20_indent">
      <style:paragraph-properties fo:margin-left="0cm" fo:margin-right="0cm" fo:line-height="0.811cm" fo:text-align="justify" style:justify-single-word="false" fo:text-indent="0cm" style:auto-text-indent="false"/>
      <style:text-properties style:font-name="新細明體" style:font-name-asian="新細明體"/>
    </style:style>
    <style:style style:name="P19" style:family="paragraph" style:parent-style-name="Text_20_body_20_indent">
      <style:paragraph-properties fo:margin-left="0cm" fo:margin-right="0cm" fo:line-height="0.811cm" fo:text-align="justify" style:justify-single-word="false" fo:text-indent="0cm" style:auto-text-indent="false"/>
    </style:style>
    <style:style style:name="P20" style:family="paragraph" style:parent-style-name="Text_20_body_20_indent">
      <style:paragraph-properties fo:margin-left="0.314cm" fo:margin-right="0cm" fo:line-height="0.882cm" fo:text-indent="1.042cm" style:auto-text-indent="false"/>
      <style:text-properties style:font-name="新細明體" style:font-name-asian="新細明體" style:font-name-complex="sө" style:font-size-complex="11.5pt"/>
    </style:style>
    <style:style style:name="P21" style:family="paragraph" style:parent-style-name="Text_20_body_20_indent">
      <style:paragraph-properties fo:margin-left="0cm" fo:margin-right="0cm" fo:line-height="0.811cm" fo:text-indent="1.27cm" style:auto-text-indent="false"/>
      <style:text-properties style:font-name="新細明體" style:font-name-asian="新細明體" style:font-name-complex="sө" style:font-size-complex="11.5pt"/>
    </style:style>
    <style:style style:name="P22" style:family="paragraph" style:parent-style-name="Text_20_body_20_indent">
      <style:paragraph-properties fo:margin-left="0cm" fo:margin-right="0cm" fo:line-height="0.811cm" fo:text-align="justify" style:justify-single-word="false" fo:text-indent="1.27cm" style:auto-text-indent="false"/>
      <style:text-properties style:font-name="新細明體" style:font-name-asian="新細明體" style:font-name-complex="sө" style:font-size-complex="11.5pt"/>
    </style:style>
    <style:style style:name="P23" style:family="paragraph" style:parent-style-name="Text_20_body_20_indent">
      <style:paragraph-properties fo:margin-left="0cm" fo:margin-right="0cm" fo:line-height="0.811cm" fo:text-align="center" style:justify-single-word="false" fo:text-indent="1.27cm" style:auto-text-indent="false"/>
      <style:text-properties style:font-name="新細明體" style:font-name-asian="新細明體" style:font-name-complex="sө" style:font-size-complex="11.5pt"/>
    </style:style>
    <style:style style:name="P24" style:family="paragraph" style:parent-style-name="Text_20_body_20_indent">
      <style:paragraph-properties fo:margin-left="1.311cm" fo:margin-right="0cm" fo:line-height="0.811cm" fo:text-align="justify" style:justify-single-word="false" fo:text-indent="-0.993cm" style:auto-text-indent="false"/>
      <style:text-properties style:font-name="新細明體" style:font-name-asian="新細明體" style:font-name-complex="sө" style:font-size-complex="11.5pt"/>
    </style:style>
    <style:style style:name="P25" style:family="paragraph" style:parent-style-name="Text_20_body_20_indent">
      <style:paragraph-properties fo:margin-left="1.274cm" fo:margin-right="0cm" fo:line-height="0.811cm" fo:text-align="justify" style:justify-single-word="false" fo:text-indent="-1.023cm" style:auto-text-indent="false"/>
    </style:style>
    <style:style style:name="P26" style:family="paragraph" style:parent-style-name="Text_20_body_20_indent">
      <style:paragraph-properties fo:margin-left="1.274cm" fo:margin-right="0cm" fo:line-height="0.811cm" fo:text-align="justify" style:justify-single-word="false" fo:text-indent="-1.023cm" style:auto-text-indent="false"/>
      <style:text-properties style:font-name="新細明體" style:font-name-asian="新細明體" style:font-name-complex="sө" style:font-size-complex="11.5pt"/>
    </style:style>
    <style:style style:name="P27" style:family="paragraph" style:parent-style-name="本文縮排_20_2">
      <style:paragraph-properties fo:margin-left="0cm" fo:margin-right="0cm" fo:text-indent="1.155cm" style:auto-text-indent="false"/>
    </style:style>
    <style:style style:name="T1" style:family="text">
      <style:text-properties style:font-name="新細明體" fo:font-size="20pt" style:font-size-asian="20pt" style:font-size-complex="14pt"/>
    </style:style>
    <style:style style:name="T2" style:family="text">
      <style:text-properties style:font-name="新細明體" fo:font-size="14pt" style:font-size-asian="14pt"/>
    </style:style>
    <style:style style:name="T3" style:family="text">
      <style:text-properties style:font-name="新細明體" fo:font-size="14pt" style:font-size-asian="14pt" style:font-size-complex="14pt"/>
    </style:style>
    <style:style style:name="T4" style:family="text">
      <style:text-properties style:font-name="新細明體" fo:font-size="14pt" style:font-size-asian="14pt"/>
    </style:style>
    <style:style style:name="T5" style:family="text">
      <style:text-properties style:font-name="新細明體" fo:font-size="14pt" style:font-size-asian="14pt" style:font-name-complex="sө" style:font-size-complex="11.5pt"/>
    </style:style>
    <style:style style:name="T6" style:family="text">
      <style:text-properties style:font-name="新細明體" style:font-name-asian="新細明體"/>
    </style:style>
    <style:style style:name="T7" style:family="text">
      <style:text-properties style:font-name="新細明體" style:font-name-asian="新細明體"/>
    </style:style>
    <style:style style:name="T8" style:family="text">
      <style:text-properties style:font-name="新細明體" style:font-name-asian="新細明體" style:font-name-complex="sө" style:font-size-complex="11.5pt"/>
    </style:style>
    <style:style style:name="T9" style:family="text">
      <style:text-properties style:font-name="新細明體" style:font-name-asian="新細明體" style:font-name-complex="sө" style:font-size-complex="11.5pt"/>
    </style:style>
    <style:style style:name="T10" style:family="text">
      <style:text-properties fo:font-size="14pt" style:font-size-asian="14pt"/>
    </style:style>
    <style:style style:name="T11" style:family="text">
      <style:text-properties fo:font-size="14pt" style:font-size-asian="14pt"/>
    </style:style>
    <style:style style:name="T12" style:family="text">
      <style:text-properties style:text-position="super 58%" style:font-name="新細明體" fo:font-size="14pt" style:font-size-asian="14pt" style:font-size-complex="14pt"/>
    </style:style>
    <style:style style:name="T13" style:family="text">
      <style:text-properties fo:color="#000000" style:font-name="新細明體" fo:font-size="14pt" style:font-size-asian="14pt"/>
    </style:style>
    <style:style style:name="T14" style:family="text">
      <style:text-properties fo:color="#000000" style:font-name="新細明體" fo:font-size="14pt" style:font-size-asian="14pt" style:font-name-complex="Times New Roman" style:font-size-complex="14pt"/>
    </style:style>
    <style:style style:name="T15" style:family="text">
      <style:text-properties fo:color="#000000" fo:font-size="14pt" style:font-size-asian="14pt"/>
    </style:style>
    <style:style style:name="T16" style:family="text">
      <style:text-properties style:font-name-asian="新細明體" style:font-size-complex="12pt"/>
    </style:style>
    <style:style style:name="T17" style:family="text">
      <style:text-properties style:font-name-asian="新細明體" style:font-size-complex="12pt"/>
    </style:style>
    <style:style style:name="T18" style:family="text">
      <style:text-properties style:font-name-asian="Times New Roman"/>
    </style:style>
    <style:style style:name="T19"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臺東區在地老人才藝資源運用之研究</text:p>
      <text:p text:style-name="P2"><text:span text:style-name="T3">臺東區農業改良場 <text:s text:c="3"/>吳菁菁、林國榮　</text:span><text:span text:style-name="T12">　</text:span></text:p>
      <text:p text:style-name="P3">前言</text:p>
      <text:p text:style-name="P27"><text:span text:style-name="T13">壽命的延長造成人口老化的現象，是已開發國家或開發中國家人口結構的特質。日本至二００一年六十五歲以上的人口所佔的比率達百分之十八，美國則佔百分之十二‧四。以臺灣而言，截至二００三年六十五歲以上的人口所佔的比率達百分之九‧五，此外，根據行政院經濟建設委員會「世界人口估計要覽表」統計資料顯示出，國人的平均壽命76.3歲（男73.4歲，女79.1歲），日本81.5歲，美國77歲；人口結構高齡化不單是歐、美、日等已發展國家的現象，我國、香港地區與新加坡都將自2020年成為老化型之高齡化社會並持續快速發展（陳惠姿，2002），老年乃是中年的延伸，只要有意願與能力，老年仍可繼續扮演社會角色並維繫其與社會關係網絡的互動，如此能較有效的適應老年生活。農委會為積極預防高齡化所衍生社會問題，八十年度起以終身學習理念將高齡者組織成自主性之互助組織，提供營養保健、休閒育樂、生活調適與才藝傳承等服務，各鄉鎮農會亦視經營管理、文化與技藝之人才之遴選、培育與運用為執行重點工作。根據前人研究結果顯示，漁村地區的養殖業者有明顯的代間傳承現象，具能力的老人家願意將過去豐富的經驗技藝傳承給他人，若健康狀況允許，讓老人家有更多參與家庭、社區活動的機會，社區參與程度愈高，其生活適應愈好，而老人出席參與社區活動愈多，其生活適應亦愈佳。從人力資源角度來看，激勵高齡者參與社會服務，讓老年人擔任志工，由被重視的感覺中填補其失去的社會角色，以現階段社會環境將民間的力量導入組織內參與公共事務之方式來推動，應屬可行途徑且更易於達到「健康老化」之目標。為因應轉型社會中農村高齡化時代來臨，透過農會成立「自助、互助、助人、他助」之銀髮族組織，將本縣老人人力資源依技藝傳承、領導力傳承、文化傳承、經</text:span><text:span text:style-name="T14">營傳承等項目作一分類，落實農村「人力銀行」構想，期以實現農村老人享有「在地老化」之優質生活。</text:span></text:p>
      <text:p text:style-name="P27"><text:span text:style-name="T14">而本研究旨在挖掘農村高齡者之經驗與才藝，鼓勵傳承其生活</text:span><text:soft-page-break/><text:span text:style-name="T14">經驗與技能，重視老人正面的與建設性的角色，肯定高齡者的貢獻與價值，將蒐集的資料分門別類，建立臺東縣縱谷區農村文化、傳統技藝傳承及服務志工之人才資源庫，未來更期望老人人力資源能夠實際運用於協助配合產業文化活動或發展休閒農業上，並成為最佳</text:span><text:span text:style-name="T13">之解說志工。</text:span></text:p>
      <text:p text:style-name="P17">材料與方法</text:p>
      <text:p text:style-name="P4"><text:span text:style-name="T5">本研究訪問對象以各鄉鎮農會依需求所開設之高齡者生活改善班（參加對象年紀需滿五十五歲以上）為主，並針對技藝類、領導力、文化類及經營類等大項作分類。問卷內容有「受訪者基本資料」、「本身具備專長、興趣、期望」（如附件一），本研究取樣對象以縱谷區的鄉鎮為主，包含有卑南鄉17人、鹿野鄉81人、關山鎮50人及池上鄉45人，總計有</text:span><text:span text:style-name="T2">效問卷193份，資料經歸納整理建檔後，再以</text:span><text:span text:style-name="T2">SPSS</text:span><text:span text:style-name="T2">軟體進行描述性統計分析。</text:span></text:p>
      <text:p text:style-name="P17">結果與討論</text:p>
      <text:p text:style-name="P18">一、基本資料分析：</text:p>
      <text:p text:style-name="P5">1.籍貫：以「客家人」最多92人佔48﹪，其次依序「閩南人」84人佔44﹪、「原住民」14人佔7﹪、「外省人」3人佔1﹪。</text:p>
      <text:p text:style-name="P6">2.性別：「男性」56人佔29﹪、「女性」137人佔71﹪。</text:p>
      <text:p text:style-name="P7">3.年齡：「55-59歲」16人佔8﹪，「60-69歲」83人佔43﹪，「70-79歲」81人佔42﹪，「80歲以上」13人佔7﹪。</text:p>
      <text:p text:style-name="P1">4.教育程度：以「國小」最多82人佔42﹪，其次依序「不識字」65人佔34﹪、「初中」29人佔15﹪、「大專以上」9人佔5﹪、「高中」8人佔4﹪。</text:p>
      <text:p text:style-name="P8">5.宗教信仰：以「道教」最多101人佔52﹪，其次依序「佛教」75人佔39﹪、「基督教」8人佔4﹪、「天主教」5人佔5﹪、「其他宗教信仰」則無人填答。</text:p>
      <text:p text:style-name="P9">6.已退休者，退休前的職業：以「自營農（林漁牧）有關工作」最多100人佔60﹪，其次依序「自營工商服務業」40人佔<text:soft-page-break/>21﹪、「軍公教」15人佔8﹪、「受僱農（林漁牧）有關工作」12人佔6﹪、「從未就業」11人佔5﹪、「受僱工商服務業」及「其他」選項則無人填答。</text:p>
      <text:p text:style-name="P10">7.您目前健康狀況方面：以「普通」居多118人佔61﹪，其次依序「良好」72人佔37﹪、「不佳」者3人佔2﹪。</text:p>
      <text:p text:style-name="P19"><text:span text:style-name="T6">二、</text:span><text:span text:style-name="T16">本身具備專長、興趣、期望（複選題）：</text:span></text:p>
      <text:list xml:id="list4698107730092182716" text:style-name="WW8Num2">
        <text:list-item>
          <text:p text:style-name="P11">技藝類：1.手工藝：以「編織」（竹編為主）最多28人佔15﹪，其次依序「拼布」24人佔12﹪、「花藝設計」（插花為主）21人佔11﹪、「植物染」5人佔3﹪、「捏陶」4人佔2﹪、「雕刻」則無人圈選。</text:p>
        </text:list-item>
      </text:list>
      <text:p text:style-name="P12">2.烹藝：以「傳統米食製作」最多121人佔63﹪，其次依序「地方特色料理」22人佔11﹪、「點心烘焙」20人佔10﹪。</text:p>
      <text:p text:style-name="P13">3.運動：以「氣功」最多143人佔74﹪，其次依序「舞蹈」61人佔32﹪、「健行」53人佔27﹪。其他則有6人佔3﹪填答分別是「游泳」及「槌球」各3人。另外在舞蹈部份以「鐸鼓陣」人數最多30人佔49﹪，其次依序「民俗舞蹈」12人佔20﹪，「土風舞」10人佔16﹪，「交際舞」5人佔8﹪，「原住民舞蹈」4人佔7﹪。</text:p>
      <text:p text:style-name="P14">4.其他：有4人填答「服裝設計」佔2﹪，而「居家照顧」及「居服員」各3人各佔1.5﹪，「病患服務」1人佔0.5﹪。</text:p>
      <text:list xml:id="list121749594391416" text:continue-numbering="true" text:style-name="WW8Num2">
        <text:list-item>
          <text:p text:style-name="P15">領導力：曾擔任過之職務以「家政班或產銷班幹部」最多42人佔22﹪，其次依序「學會或社區幹部」19人佔10﹪、「文書」7人佔4﹪、「村里長」5人佔3﹪，其他則有5人填答分別是「理事長」及「代表」佔3﹪。</text:p>
        </text:list-item>
        <text:list-item>
          <text:p text:style-name="P15"><text:soft-page-break/>文化類：以「音樂」選項中的「歌唱」最多95人佔49﹪，其中又以唱「客家山歌」佔最多60人佔63﹪，其次依序「講古解說」18人佔9﹪、「音樂」選項中的「國樂」11人佔6﹪、「字畫」4人佔2﹪，其他則有2人填答分別是「鋼琴」及「手語」佔1﹪。<text:span text:style-name="T18"> </text:span>本次取樣對象在「語言」部分以「台語」佔多數161人佔83﹪，其次依序「客語」126人佔65﹪、「國語」121人佔63﹪、「日文」66人佔34﹪、「原住民母語」25人佔13﹪。</text:p>
        </text:list-item>
        <text:list-item>
          <text:p text:style-name="P15">經營類：以「農園（菜園或花園）」最多130人佔67﹪，其次依序「綠化美化」21人佔11﹪、「社區環境保護」13人佔7﹪、「食品加工」10人佔5﹪，其他則有2人填答「自營店舖」佔1﹪。</text:p>
        </text:list-item>
      </text:list>
      <text:p text:style-name="P20">本次研究對象參加高齡者生活改善班以女性71﹪，客家人48﹪及閩南人44﹪佔多數。在「技藝類」部分其中「手工藝」選項以「編織」15﹪、「拼布」12﹪及「花藝設計」11﹪佔多數。而縱谷區一向以米鄉自居所以「烹藝」選項以「傳統米食製作」63﹪居多一點也不為過。「運動」選項部分，老人家平日以「氣功」當成其興趣者佔74﹪，另外「舞蹈」則佔32﹪，研究中發現49﹪的老人家擅長具文化內涵的鑼鼓陣。「領導力」部分有22﹪曾任「家政班或產銷班幹部」，是否透露出鄉鎮農會與地方人士互動的頻繁值得進一步探討。「文化類」部分有多數的銀髮族喜好「音樂」選項中「唱歌」佔49﹪，其中又以「客家山歌」為主佔63﹪，這與取樣的對象應有相當程度的關聯性。「經營類」部分有多數的銀髮族對「農園（菜園或花園）」選項具備專長且有興趣佔67﹪，推其原因應是縱谷區仍然以務農為主業所造成之結果。未來將培訓協助配合農會舉辦活動時作當地解說志工為主要目的，並且期望朝向成立銀髮族人才資料庫。基此，設計問項內容為「若成立銀髮族人力銀行志工團隊，您想參加<text:soft-page-break/>嗎？」有145人表示「願意」佔75﹪並佔多數。另一問項內容是「志工團隊中您願意擔任職務或角色」，結果顯示.「表演者」最多81人佔42﹪，其次依序「幹部」37人佔19﹪、「解說員」21人佔11﹪、「講師」6人佔3﹪。由於82﹪銀髮族表示不曾參加過解說或相關的工作，雖如此，未來一旦成立銀髮族「人力銀行」志工團隊時，應宜規劃相關解說課程以增進其智能。 </text:p>
      <text:p text:style-name="P22"/>
      <text:p text:style-name="P23">結論與建議</text:p>
      <text:p text:style-name="P24">一、未來一旦成立銀髮族「人力銀行」志工團隊時，宜規劃相關解說課程以增進其智能。</text:p>
      <text:p text:style-name="P26">二、本研究顯示有六成以上在地老人對於「傳統米食製作」有專長，而具濃厚客家文化色彩之「客家山歌」有興趣者也有六十人之多，未來地方鄉鎮辦理休閒農業或產業文化活動時，應結合當地產業及文化特色，邀請地方烹藝佳及熱愛客家歌謠的銀髮族朋友配合活動，除可展現才藝外，同時也讓參觀的人實地體會農村生活。</text:p>
      <text:p text:style-name="P25"><text:span text:style-name="T8">三、老人為社會資本（</text:span><text:span text:style-name="T8">social capital</text:span><text:span text:style-name="T8">），肯定高齡者的貢獻與價值，是國家社會永續經濟發展的重要資源，激勵高齡者參與社會服務，讓老年人擔任志工，由被重視的感覺中填補其失去的社會角色，應更能提昇其生活品質。建立資料庫除可提供完整之志工檔案外，日後甚或可作為轉介、輔導就業之參考依據。</text:span></text:p>
      <text:p text:style-name="P2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sө" svg:font-family="sө, 'Times New Roman'" style:font-family-generic="roma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882cm"/>
      <style:text-properties fo:font-size="14pt" style:font-size-asian="14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_20_body_20_indent" style:display-name="Text body indent" style:family="paragraph" style:parent-style-name="Standard" style:class="text">
      <style:paragraph-properties fo:margin-left="0cm" fo:margin-right="0cm" fo:text-indent="0.949cm" style:auto-text-indent="false"/>
      <style:text-properties fo:font-size="14pt" style:font-name-asian="標楷體" style:font-family-asian="標楷體" style:font-family-generic-asian="script" style:font-size-asian="14pt" style:font-size-complex="14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1" style:family="paragraph" style:parent-style-name="Standard">
      <style:paragraph-properties style:line-height-at-least="0.635cm" style:vertical-align="baseline"/>
      <style:text-properties style:font-name="標楷體" fo:font-family="標楷體" style:font-family-generic="script" fo:font-size="14pt" style:letter-kerning="true" style:font-name-asian="標楷體" style:font-family-asian="標楷體" style:font-family-generic-asian="script" style:font-size-asian="14pt" style:font-size-complex="10pt"/>
    </style:style>
    <style:style style:name="本文縮排_20_2" style:display-name="本文縮排 2" style:family="paragraph" style:parent-style-name="Standard">
      <style:paragraph-properties fo:margin-left="0cm" fo:margin-right="0cm" fo:line-height="0.811cm" fo:text-align="justify" style:justify-single-word="false" fo:text-indent="0.949cm" style:auto-text-indent="false"/>
      <style:text-properties fo:color="#333333" style:font-name="sө" fo:font-family="sө, 'Times New Roman'" style:font-family-generic="roman" fo:font-size="11.5pt" style:font-size-asian="11.5pt" style:font-name-complex="sө" style:font-family-complex="sө, 'Times New Roman'" style:font-family-generic-complex="roman" style:font-size-complex="11.5pt"/>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font-size="14pt" style:font-size-asian="14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1z0"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預設段落字型" style:family="text"/>
    <style:style style:name="Page_20_Number" style:display-name="Page Number" style:family="text" style:parent-style-name="預設段落字型"/>
    <style:style style:name="註解參照" style:family="text" style:parent-style-name="預設段落字型">
      <style:text-properties fo:font-size="9pt" style:font-size-asian="9pt" style:font-size-complex="9pt"/>
    </style:style>
    <style:style style:name="Internet_20_link" style:display-name="Internet link" style:family="text" style:parent-style-name="預設段落字型">
      <style:text-properties fo:color="#0000ff" style:text-line-through-style="none" style:text-line-through-type="none" fo:font-style="normal" style:text-underline-style="none" style:font-style-asian="normal" style:font-style-complex="normal"/>
    </style:style>
    <style:style style:name="Visited_20_Internet_20_Link" style:display-name="Visited Internet Link" style:family="text" style:parent-style-name="預設段落字型">
      <style:text-properties fo:color="#80008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1.605cm" fo:text-indent="-0.635cm" fo:margin-left="1.605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663cm" fo:text-indent="-0.847cm" fo:margin-left="2.66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51cm" fo:text-indent="-0.847cm" fo:margin-left="3.51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357cm" fo:text-indent="-0.847cm" fo:margin-left="4.35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203cm" fo:text-indent="-0.847cm" fo:margin-left="5.20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05cm" fo:text-indent="-0.847cm" fo:margin-left="6.05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897cm" fo:text-indent="-0.847cm" fo:margin-left="6.89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743cm" fo:text-indent="-0.847cm" fo:margin-left="7.74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59cm" fo:text-indent="-0.847cm" fo:margin-left="8.5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bullet text:level="2" text:style-name="WW8Num2z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新細明體"/>
      </text:list-level-style-bullet>
      <text:list-level-style-number text:level="3" text:style-name="WW8Num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z0" style:num-suffix="." style:num-format="1">
        <style:list-level-properties text:list-level-position-and-space-mode="label-alignment">
          <style:list-level-label-alignment text:label-followed-by="listtab" text:list-tab-stop-position="2.17cm" fo:text-indent="-1.323cm" fo:margin-left="2.17cm"/>
        </style:list-level-properties>
      </text:list-level-style-number>
      <text:list-level-style-number text:level="3" text:style-name="WW8Num3z0" style:num-prefix="（" style:num-suffix="）" style:num-format="一, 二, 三, ...">
        <style:list-level-properties text:list-level-position-and-space-mode="label-alignment">
          <style:list-level-label-alignment text:label-followed-by="listtab" text:list-tab-stop-position="3.201cm" fo:text-indent="-1.508cm" fo:margin-left="3.20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5z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新細明體"/>
      </text:list-level-style-bullet>
      <text:list-level-style-number text:level="3" text:style-name="WW8Num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text:list-tab-stop-position="3.466cm" fo:text-indent="-2.196cm" fo:margin-left="3.466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2.963cm" fo:text-indent="-0.847cm" fo:margin-left="2.96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3.81cm" fo:text-indent="-0.847cm" fo:margin-left="3.81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5.503cm" fo:text-indent="-0.847cm" fo:margin-left="5.50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6.35cm" fo:text-indent="-0.847cm" fo:margin-left="6.35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8.043cm" fo:text-indent="-0.847cm" fo:margin-left="8.04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8.89cm"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text:list-tab-stop-position="2.348cm" fo:text-indent="-1.535cm" fo:margin-left="2.348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2.506cm" fo:text-indent="-0.847cm" fo:margin-left="2.506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3.353cm" fo:text-indent="-0.847cm" fo:margin-left="3.353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4.2cm" fo:text-indent="-0.847cm" fo:margin-left="4.2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text:list-tab-stop-position="5.046cm" fo:text-indent="-0.847cm" fo:margin-left="5.046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5.893cm" fo:text-indent="-0.847cm" fo:margin-left="5.893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6.74cm" fo:text-indent="-0.847cm" fo:margin-left="6.74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text:list-tab-stop-position="7.586cm" fo:text-indent="-0.847cm" fo:margin-left="7.586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8.433cm" fo:text-indent="-0.847cm" fo:margin-left="8.43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588cm" fo:text-indent="-0.635cm" fo:margin-left="1.588cm"/>
        </style:list-level-properties>
      </text:list-level-style-number>
      <text:list-level-style-number text:level="2" text:style-name="WW8Num9z0" style:num-suffix="." style:num-format="1">
        <style:list-level-properties text:list-level-position-and-space-mode="label-alignment">
          <style:list-level-label-alignment text:label-followed-by="listtab" text:list-tab-stop-position="2.434cm" fo:text-indent="-0.635cm" fo:margin-left="2.43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493cm" fo:text-indent="-0.847cm" fo:margin-left="3.493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4.339cm" fo:text-indent="-0.847cm" fo:margin-left="4.339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text:list-tab-stop-position="5.186cm" fo:text-indent="-0.847cm" fo:margin-left="5.186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6.033cm" fo:text-indent="-0.847cm" fo:margin-left="6.033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6.879cm" fo:text-indent="-0.847cm" fo:margin-left="6.879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text:list-tab-stop-position="7.726cm" fo:text-indent="-0.847cm" fo:margin-left="7.72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8.573cm"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format="1" text:start-value="2">
        <style:list-level-properties text:list-level-position-and-space-mode="label-alignment">
          <style:list-level-label-alignment text:label-followed-by="listtab" text:list-tab-stop-position="1.005cm" fo:text-indent="-1.005cm" fo:margin-left="1.005cm"/>
        </style:list-level-properties>
      </text:list-level-style-number>
      <text:list-level-style-number text:level="2" text:style-name="WW8Num10z0" style:num-format="1" text:start-value="2" text:display-levels="2">
        <style:list-level-properties text:list-level-position-and-space-mode="label-alignment">
          <style:list-level-label-alignment text:label-followed-by="listtab" text:list-tab-stop-position="1.005cm" fo:text-indent="-1.005cm" fo:margin-left="1.005cm"/>
        </style:list-level-properties>
      </text:list-level-style-number>
      <text:list-level-style-number text:level="3" text:style-name="WW8Num10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0z0"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WW8Num10z0"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0z0"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WW8Num10z0"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0z0"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10z0"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text:list-tab-stop-position="1.588cm" fo:text-indent="-0.635cm" fo:margin-left="1.588cm"/>
        </style:list-level-properties>
      </text:list-level-style-number>
      <text:list-level-style-number text:level="2" text:style-name="WW8Num11z0" style:num-prefix="（" style:num-suffix="）" style:num-format="1">
        <style:list-level-properties text:list-level-position-and-space-mode="label-alignment">
          <style:list-level-label-alignment text:label-followed-by="listtab" text:list-tab-stop-position="3.069cm" fo:text-indent="-1.27cm" fo:margin-left="3.069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3.493cm" fo:text-indent="-0.847cm" fo:margin-left="3.493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4.339cm" fo:text-indent="-0.847cm" fo:margin-left="4.339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5.186cm" fo:text-indent="-0.847cm" fo:margin-left="5.186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6.033cm" fo:text-indent="-0.847cm" fo:margin-left="6.033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6.879cm" fo:text-indent="-0.847cm" fo:margin-left="6.879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7.726cm" fo:text-indent="-0.847cm" fo:margin-left="7.726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8.573cm"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54cm" fo:margin-bottom="1.75cm" fo:margin-left="3.175cm" fo:margin-right="3.175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Footer"><draw:frame draw:style-name="Mfr1" draw:name="框架1" text:anchor-type="paragraph" svg:y="0.002cm" draw:z-index="4"><draw:text-box fo:min-height="0.058cm" fo:min-width="0cm"><text:p text:style-name="Footer"><text:span text:style-name="Page_20_Number"><text:page-number text:select-page="current">5</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台東縣縱谷區休閒資源經營管理及賣點整合之研究</dc:title>
    <meta:initial-creator>農推股</meta:initial-creator>
    <meta:creation-date>2005-02-24T16:36:00</meta:creation-date>
    <dc:creator>820</dc:creator>
    <dc:date>2005-05-11T14:53:00</dc:date>
    <meta:print-date>2004-12-14T16:07:00</meta:print-date>
    <meta:editing-cycles>3</meta:editing-cycles>
    <meta:editing-duration>PT6M</meta:editing-duration>
    <meta:document-statistic meta:table-count="0" meta:image-count="0" meta:object-count="0" meta:page-count="5" meta:paragraph-count="30" meta:word-count="3142" meta:character-count="3426" meta:non-whitespace-character-count="3417"/>
    <meta:generator>NDC_ODF_Application_Tools/1.0.3$Windows_X86_64 LibreOffice_project/8ad3e16aadc5e73175a2d44b1abec8638aa18880</meta:generator>
  </office:meta>
</office:document-meta>
</file>