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paragraph-properties fo:line-height="0.706cm"/>
    </style:style>
    <style:style style:name="P2" style:family="paragraph" style:parent-style-name="Standard">
      <style:paragraph-properties fo:line-height="0.882cm" fo:text-align="end" style:justify-single-word="false"/>
      <style:text-properties style:font-name="標楷體" fo:font-size="14pt" style:font-name-asian="標楷體" style:font-size-asian="14pt"/>
    </style:style>
    <style:style style:name="P3" style:family="paragraph" style:parent-style-name="Standard">
      <style:paragraph-properties fo:line-height="0.706cm"/>
      <style:text-properties style:font-name="標楷體" fo:font-size="14pt" style:font-name-asian="標楷體" style:font-size-asian="14pt"/>
    </style:style>
    <style:style style:name="P4" style:family="paragraph" style:parent-style-name="Standard">
      <style:paragraph-properties fo:line-height="0.882cm"/>
      <style:text-properties style:font-name="標楷體" fo:font-size="16pt" fo:font-weight="bold" style:font-name-asian="標楷體" style:font-size-asian="16pt" style:font-weight-asian="bold" style:font-weight-complex="bold"/>
    </style:style>
    <style:style style:name="P5" style:family="paragraph" style:parent-style-name="Standard">
      <style:paragraph-properties fo:line-height="0.706cm"/>
      <style:text-properties style:font-name="標楷體" fo:font-size="16pt" fo:font-weight="bold" style:font-name-asian="標楷體" style:font-size-asian="16pt" style:font-weight-asian="bold" style:font-weight-complex="bold"/>
    </style:style>
    <style:style style:name="P6" style:family="paragraph" style:parent-style-name="Standard">
      <style:paragraph-properties fo:line-height="0.706cm"/>
      <style:text-properties fo:font-size="14pt" style:font-name-asian="標楷體" style:font-size-asian="14pt"/>
    </style:style>
    <style:style style:name="P7" style:family="paragraph" style:parent-style-name="Standard">
      <style:paragraph-properties fo:margin-left="1.408cm" fo:margin-right="0cm" fo:line-height="0.706cm" fo:text-indent="-1.408cm" style:auto-text-indent="false"/>
    </style:style>
    <style:style style:name="P8" style:family="paragraph" style:parent-style-name="Standard">
      <style:paragraph-properties fo:margin-left="1.408cm" fo:margin-right="0cm" fo:line-height="0.706cm" fo:text-indent="-1.408cm" style:auto-text-indent="false"/>
      <style:text-properties style:font-name="標楷體" fo:font-size="14pt" style:font-name-asian="標楷體" style:font-size-asian="14pt"/>
    </style:style>
    <style:style style:name="P9" style:family="paragraph" style:parent-style-name="Standard">
      <style:paragraph-properties fo:margin-left="0cm" fo:margin-right="0cm" fo:line-height="0.706cm" fo:text-indent="0.494cm" style:auto-text-indent="false"/>
    </style:style>
    <style:style style:name="P10" style:family="paragraph" style:parent-style-name="Standard">
      <style:paragraph-properties fo:margin-left="0cm" fo:margin-right="0cm" fo:line-height="0.706cm" fo:text-indent="0.494cm" style:auto-text-indent="false"/>
      <style:text-properties style:font-name="標楷體" fo:font-size="14pt" style:font-name-asian="標楷體" style:font-size-asian="14pt"/>
    </style:style>
    <style:style style:name="P11" style:family="paragraph" style:parent-style-name="Standard">
      <style:paragraph-properties fo:margin-left="1.058cm" fo:margin-right="0cm" fo:line-height="0.706cm" fo:text-indent="0cm" style:auto-text-indent="false"/>
    </style:style>
    <style:style style:name="P12" style:family="paragraph" style:parent-style-name="Standard">
      <style:paragraph-properties fo:margin-left="1.012cm" fo:margin-right="0cm" fo:line-height="0.706cm" fo:text-indent="1.012cm" style:auto-text-indent="false"/>
    </style:style>
    <style:style style:name="P13" style:family="paragraph" style:parent-style-name="Standard">
      <style:paragraph-properties fo:margin-left="1.037cm" fo:margin-right="0cm" fo:line-height="0.706cm" fo:text-indent="0cm" style:auto-text-indent="false"/>
      <style:text-properties style:font-name="標楷體" fo:font-size="14pt" style:font-name-asian="標楷體" style:font-size-asian="14pt"/>
    </style:style>
    <style:style style:name="P14" style:family="paragraph" style:parent-style-name="Standard">
      <style:paragraph-properties fo:margin-left="1.087cm" fo:margin-right="0cm" fo:line-height="0.706cm" fo:text-indent="-1.087cm" style:auto-text-indent="false"/>
      <style:text-properties style:font-name="標楷體" fo:font-size="14pt" style:font-name-asian="標楷體" style:font-size-asian="14pt"/>
    </style:style>
    <style:style style:name="P15" style:family="paragraph" style:parent-style-name="Standard">
      <style:paragraph-properties fo:margin-left="1.083cm" fo:margin-right="0cm" fo:line-height="0.706cm" fo:text-indent="0cm" style:auto-text-indent="false"/>
    </style:style>
    <style:style style:name="P16" style:family="paragraph" style:parent-style-name="Standard">
      <style:paragraph-properties fo:margin-left="1.083cm" fo:margin-right="0cm" fo:line-height="0.706cm" fo:text-indent="0cm" style:auto-text-indent="false"/>
      <style:text-properties style:font-name="標楷體" fo:font-size="14pt" style:font-name-asian="標楷體" style:font-size-asian="14pt"/>
    </style:style>
    <style:style style:name="P17" style:family="paragraph" style:parent-style-name="Standard">
      <style:paragraph-properties fo:margin-left="1.012cm" fo:margin-right="0cm" fo:line-height="0.706cm" fo:text-indent="0.025cm" style:auto-text-indent="false"/>
    </style:style>
    <style:style style:name="P18" style:family="paragraph" style:parent-style-name="Standard">
      <style:paragraph-properties fo:margin-left="0.986cm" fo:margin-right="0cm" fo:line-height="0.706cm" fo:text-indent="0.025cm" style:auto-text-indent="false"/>
    </style:style>
    <style:style style:name="P19" style:family="paragraph" style:parent-style-name="Standard">
      <style:paragraph-properties fo:margin-left="0.986cm" fo:margin-right="0cm" fo:line-height="0.706cm" fo:text-indent="0.025cm" style:auto-text-indent="false"/>
      <style:text-properties style:font-name="標楷體" fo:font-size="14pt" style:font-name-asian="標楷體" style:font-size-asian="14pt"/>
    </style:style>
    <style:style style:name="P20" style:family="paragraph" style:parent-style-name="Standard">
      <style:paragraph-properties fo:margin-left="0.889cm" fo:margin-right="0cm" fo:line-height="0.706cm" fo:text-indent="0cm" style:auto-text-indent="false"/>
    </style:style>
    <style:style style:name="P21" style:family="paragraph" style:parent-style-name="Standard">
      <style:paragraph-properties fo:margin-left="0.99cm" fo:margin-right="0cm" fo:line-height="0.706cm" fo:text-indent="-0.025cm" style:auto-text-indent="false"/>
      <style:text-properties style:font-name="標楷體" fo:font-size="14pt" style:font-name-asian="標楷體" style:font-size-asian="14pt"/>
    </style:style>
    <style:style style:name="P22" style:family="paragraph" style:parent-style-name="Standard">
      <style:paragraph-properties fo:margin-left="1.799cm" fo:margin-right="0cm" fo:line-height="0.706cm" fo:text-indent="-1.309cm" style:auto-text-indent="false"/>
      <style:text-properties style:font-name="標楷體" fo:font-size="14pt" style:font-name-asian="標楷體" style:font-size-asian="14pt"/>
    </style:style>
    <style:style style:name="P23" style:family="paragraph" style:parent-style-name="Standard">
      <style:paragraph-properties fo:margin-left="1.041cm" fo:margin-right="0cm" fo:line-height="0.706cm" fo:text-indent="-0.025cm" style:auto-text-indent="false"/>
      <style:text-properties style:font-name="標楷體" fo:font-size="14pt" style:font-name-asian="標楷體" style:font-size-asian="14pt"/>
    </style:style>
    <style:style style:name="P24" style:family="paragraph" style:parent-style-name="Standard">
      <style:paragraph-properties fo:margin-left="1.012cm" fo:margin-right="0cm" fo:line-height="0.706cm" fo:text-indent="0cm" style:auto-text-indent="false"/>
      <style:text-properties style:font-name="標楷體" fo:font-size="14pt" style:font-name-asian="標楷體" style:font-size-asian="14pt"/>
    </style:style>
    <style:style style:name="P25" style:family="paragraph" style:parent-style-name="Standard">
      <style:paragraph-properties fo:margin-left="0.935cm" fo:margin-right="0cm" fo:line-height="0.706cm" fo:text-indent="0.049cm" style:auto-text-indent="false"/>
    </style:style>
    <style:style style:name="P26" style:family="paragraph" style:parent-style-name="Standard">
      <style:paragraph-properties fo:margin-left="0.935cm" fo:margin-right="0cm" fo:line-height="0.706cm" fo:text-indent="0.049cm" style:auto-text-indent="false"/>
      <style:text-properties fo:font-size="14pt" style:font-name-asian="標楷體" style:font-size-asian="14pt"/>
    </style:style>
    <style:style style:name="P27" style:family="paragraph" style:parent-style-name="Standard" style:master-page-name="Standard">
      <style:paragraph-properties fo:line-height="0.706cm" fo:text-align="center" style:justify-single-word="false" style:page-number="auto"/>
      <style:text-properties style:font-name="標楷體" fo:font-size="18pt" fo:font-weight="bold" style:font-name-asian="標楷體" style:font-size-asian="18pt" style:font-weight-asian="bold" style:font-weight-complex="bold"/>
    </style:style>
    <style:style style:name="T1" style:family="text">
      <style:text-properties fo:font-weight="bold" style:font-weight-asian="bold" style:font-weight-complex="bold"/>
    </style:style>
    <style:style style:name="T2" style:family="text">
      <style:text-properties style:font-name="標楷體" fo:font-size="14pt" style:font-name-asian="標楷體" style:font-size-asian="14pt"/>
    </style:style>
    <style:style style:name="T3" style:family="text">
      <style:text-properties style:font-name="標楷體" fo:font-size="14pt" style:font-name-asian="標楷體" style:font-size-asian="14pt"/>
    </style:style>
    <style:style style:name="T4" style:family="text">
      <style:text-properties style:font-name="標楷體" fo:font-size="14pt" style:font-name-asian="標楷體" style:font-size-asian="14pt" style:font-name-complex="標楷體"/>
    </style:style>
    <style:style style:name="T5" style:family="text">
      <style:text-properties style:font-name="標楷體" fo:font-size="16pt" fo:font-weight="bold" style:font-name-asian="標楷體" style:font-size-asian="16pt" style:font-weight-asian="bold" style:font-weight-complex="bold"/>
    </style:style>
    <style:style style:name="T6" style:family="text">
      <style:text-properties fo:font-size="14pt" style:font-name-asian="標楷體" style:font-size-asian="14pt"/>
    </style:style>
    <style:style style:name="T7" style:family="text">
      <style:text-properties fo:font-size="14pt" style:font-name-asian="標楷體" style:font-size-asian="14pt"/>
    </style:style>
    <style:style style:name="T8"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7">改變觀念及作法提升臺灣稻米市場競爭力</text:p>
      <text:p text:style-name="P2">臺東區農業改良場　　江瑞拱</text:p>
      <text:p text:style-name="P4">一、前言</text:p>
      <text:p text:style-name="P1"><text:span text:style-name="T2">　　稻米為國人主食，數千年來一直是我中華民族之主要糧食，依據最近資料顯示，</text:span><text:span text:style-name="T2">2003</text:span><text:span text:style-name="T2">年全臺水稻栽植面積，一、二期作分別為161</text:span><text:span text:style-name="T2">,184</text:span><text:span text:style-name="T2">公頃及110</text:span><text:span text:style-name="T2">,</text:span><text:span text:style-name="T2">94</text:span><text:span text:style-name="T2">4</text:span><text:span text:style-name="T2">公頃，確是各種農作物中栽植面積最多的作物，當然可因之顯示其重要性。唯國人白米消費量日減，此等現象對於稻米產業而言並非良好現象。</text:span></text:p>
      <text:p text:style-name="P1"><text:span text:style-name="T2">　　加入</text:span><text:span text:style-name="T2">WTO</text:span><text:span text:style-name="T2">三年了，雖然似未明顯感受到進口米帶來直接的震撼，卻不宜因此而忽視，第一屆全國稻米品質競賽獲得總冠軍之白米曾有飆達每公斤</text:span><text:span text:style-name="T2">6,000</text:span><text:span text:style-name="T2">元之紀錄（雖僅100公斤），一時之間引起市場對該等競賽米趨之若鶩，此為吾人嘗鮮、好奇心之驅使使然，長遠觀之這種有如曇花一現的情形，距長遠與永續目標似有相悖。</text:span></text:p>
      <text:p text:style-name="P3">　　吾人既已知稻米產業在臺灣地區有其存在與發展的需要，加之亦需因應進口米的衝擊，如何確保及提升本產米之市場競爭力，似須在觀念及作法上有所改變。</text:p>
      <text:p text:style-name="P5">二、臺灣稻米競爭力現況</text:p>
      <text:p text:style-name="P1"><text:span text:style-name="T2">　　臺灣地區稻米產業之經營，歷經政府之輔導及農民之配合，可謂機械化最完整的作物，以稉稻為例，稻穀產量由1946年的每公頃平均產量2</text:span><text:span text:style-name="T6">,</text:span><text:span text:style-name="T2">070公斤提升至2003年的6</text:span><text:span text:style-name="T6">,</text:span><text:span text:style-name="T2">026公斤，增產幅度達291﹪之多，產量增加了，但是市場競爭力卻無法相對提升。加入</text:span><text:span text:style-name="T2">WTO</text:span><text:span text:style-name="T2">之後，若與進口自美國、泰國、澳大利亞、日本等國之稻米生產區比較，其競爭力更顯薄弱，約可歸納為下列幾項：</text:span></text:p>
      <text:p text:style-name="P8">（一）耕作面積狹小：平均每戶耕作面積僅1.22公頃，大型農機無法充分發揮一年兩作之實際效率，若有投資農機之農戶為求投資報酬不呈現負值，亦為償還貸款考量，均行代耕代營以賺取耕作外收入。</text:p>
      <text:p text:style-name="P7"><text:span text:style-name="T2">（二）生產成本高：農業勞動力老化，農業資材價昂一直是臺灣地區農業耕作上存在的問題；水稻耕作成本1959年間每公頃平均2</text:span><text:span text:style-name="T2">,</text:span><text:span text:style-name="T2">256元，1961年為5</text:span><text:span text:style-name="T2">,</text:span><text:span text:style-name="T2">164元，1971年為16</text:span><text:span text:style-name="T6">,</text:span><text:span text:style-name="T2">492元，1981年為68</text:span><text:span text:style-name="T2">,</text:span><text:span text:style-name="T2">584元，1991年為84</text:span><text:span text:style-name="T2">,</text:span><text:span text:style-name="T2">431元，2001年為99</text:span><text:span text:style-name="T2">,</text:span><text:span text:style-name="T2">731元，由每隔10年一次之統計比較，均呈現成長之趨勢，預料未來亦然。</text:span></text:p>
      <text:p text:style-name="P8">（三）稻田轉作與實際種稻間尚無法貼切配合：稻田轉作旨在減少<text:soft-page-break/>種稻面積，減輕生產過剩及倉容壓力。然而若能真正獲致良好土壤、地段之稻田繼續種稻，低產、生產力較差之稻田轉作或造林應較相宜，可是數十年來此等理想迄未獲農友接受，尤其若逢穀價稍昂轉作面積即減少之情形，每年實際種稻面積總比計畫面積要高出很多。</text:p>
      <text:p text:style-name="P8">（四）速食食品快速成長：速食食品店陸續在各地設置後，由於具有快速、攜帶方便等優勢，以稻米製成之食品品目極少，無法吸引龐大的年青消費群，光靠「吃飯的孩子不會變壞」這句話已無法完全掌握消費者心理。國人每人每日白米消費量於1993年為166公克，至2003年遞減為137公克，10年間減少達17.5﹪之多。</text:p>
      <text:p text:style-name="P7"><text:span text:style-name="T2">（五）多樣化品種之育成及栽植受限制：在90年代以前，為了以提升產量為目的，水稻品種的育成均以單位面積產量提升為惟一考量，除了少數加工用秈稻品種外，田</text:span><text:span text:style-name="T2">間</text:span><text:span text:style-name="T2">亦均以栽植同一品種為訴求，多樣化品種的育成均被否決，混合品種之栽種亦不被允許，從事有色米之育種僅能在檯面下進行，此等情勢亦為造成當今稻米競爭力較弱的一項主因。</text:span></text:p>
      <text:p text:style-name="P8">（六）米食加工研發尚待加強：秈米之加工種類較多，稉米加工成商品之品目，除米香、米漿、仙貝之外，似尚無其他種類行銷於市場。</text:p>
      <text:p text:style-name="P8">（七）生產與市場需求間之差距：近年來對於稻米生產所採取的策略，是品質→衛生→安全，歷經數年來之推動，品種選擇、栽培法改善及稻穀冷藏設備的應用，稻米品質已逐漸提升；從曬穀進而採行烘乾機乾燥，加工碾製包裝過程有色彩選別機與包裝機改進等措施，衛生條件已臻良好境界；雖然稻作病蟲害之防治有預測情報之發佈及疫情監測系統之運作，照理農藥之施用應該是在安全與經濟防治之要求下進行，絕大多數都是安全的稻米，然而以九十三年一期作抽檢的白米中卻仍有農藥殘留的案例，雖然只是幾千萬分之一，卻也顯示極少數稻農在稻米安全上有所疏忽，非但造成施藥成本的支出，勞力的付出，更影響消費者對本產食米的信賴。此外，若干重金屬污染地區實在應該放棄種稻，改為種植花卉等非食用之作物為宜。</text:p>
      <text:p text:style-name="P8">　　　　　為因應未來消費市場寧可以高價位的付出購買安全不致<text:soft-page-break/>危害人體健康的食米，且衛生及品質方面已達到良好水準，則未來生產與市場間對於稻米要求的標準應更變為安全→衛生→品質，這是生產者應具備的觀念與作法。</text:p>
      <text:p text:style-name="P7"><text:span text:style-name="T2">（八）行銷通路仍待暢旺：雖然，臺灣地區現有糧商家數截至2003年有7</text:span><text:span text:style-name="T6">,</text:span><text:span text:style-name="T2">311家，較之10年前減少8</text:span><text:span text:style-name="T6">,</text:span><text:span text:style-name="T2">203家，比20年前少14</text:span><text:span text:style-name="T2">,</text:span><text:span text:style-name="T2">038家，此種因經營方式隨時代改變，與因應稻作面積減少後改變經營型態或更新設備，仍在經營的糧商家數衡量原料來源與加工能力應已足夠；此外，從事小包裝白米米分級銷售經檢查合格之家數亦有324家之多。不論糧商或從事小包裝銷售的業者，均以各自銷售範圍管道進行銷售，較之其他貨品之行銷通路似尚不及，從事網路銷售、宅配、直銷（除銷日本外）等系統銷售食米之情形尚不多見。</text:span></text:p>
      <text:p text:style-name="P8">（九）民族習性使然：外國的月亮比較圓這句話，人人均可朗朗上口，但實際上也應驗在吾人對物品購買的行為之上，舶來品總會讓國人樂於購買，摒棄國產米新鮮無污染的特色，喜於購買進口米者有之，貪圖便宜喜於購買價廉食米者有之，新聞報導對岸農產品品質低劣，農藥殘留嚴重，但93年12月15日報載金門人有一半都購買大陸白米，消費者有選擇的自由，固然無法規範或約束，但是類似之心理與作為亦造成臺灣稻米市場競爭力之減損。</text:p>
      <text:p text:style-name="P8">（十）宣導不足亦為因素：古來即有「鋤禾日當午，汗滴禾下土，須知盤中飧，粒粒皆辛苦」之比喻，稻農是辛苦的；可是年輕的一代和幼童們，因教材的更變，前述喻語已鮮為人知，他們所喜好的速食與食米分屬兩個不同的來源，年青人與兒童們是廣大的食米消費群，但是其消費量卻不多，由於消費人口的減少自然形成稻米市場競爭力的低下。</text:p>
      <text:p text:style-name="P5">三、提升稻米市場競爭力可行之途</text:p>
      <text:p text:style-name="P1"><text:span text:style-name="T2">　　臺灣地區稻米市場由外觀觀之，予人活絡的感覺，但詳加深究卻又令人無比的辛酸，民生物品包括必需品之水電說漲就漲，堅韌的民族性只好忍耐因應；農業方面生產資材上漲、工資提升之後，農產品並無法以反映成本獲得較高的市價。以稻穀為例雖有保證收購價的支持，一般每逢收穫季節穀價並無法與生產階段變動與積累的成本，作為一般糧商收購價計算的基礎。與外國米產地價相比，本產稻米生產成本偏高確是事實，若以現行稻穀收購數量，以稉稻第一期</text:span><text:soft-page-break/><text:span text:style-name="T2">作為例，每公頃計畫收購1</text:span><text:span text:style-name="T6">,</text:span><text:span text:style-name="T2">920公斤每公斤21元、輔導收購1</text:span><text:span text:style-name="T2">,</text:span><text:span text:style-name="T2">200公斤每公斤18元及餘糧收購3</text:span><text:span text:style-name="T2">,</text:span><text:span text:style-name="T2">000公斤每公斤16.6元，每一公頃之收購量6</text:span><text:span text:style-name="T2">,</text:span><text:span text:style-name="T2">120公斤已達一期作正常之單位面積產量，其總價款可得111</text:span><text:span text:style-name="T2">,</text:span><text:span text:style-name="T2">720元，粗略觀之似乎不錯，惟若與2001年之每公頃平均生產成本為99</text:span><text:span text:style-name="T2">,</text:span><text:span text:style-name="T2">731元計算，每公頃之農家賺款僅11</text:span><text:span text:style-name="T2">,</text:span><text:span text:style-name="T2">989元，亦即每公頃農家之每月收入僅2</text:span><text:span text:style-name="T2">,</text:span><text:span text:style-name="T2">997.25元（一個期作以4個月計算），事實上若非耕作面積較大或兼營稻作外收入，稻農經濟確實不好，若逢天災之期作，則其收益更少。</text:span></text:p>
      <text:p text:style-name="P3">　　為提升市場競爭力，當然需要兼顧稻農之收益，因此應自生產、研發、行銷、政策等方向齊頭並進方可奏功，若然，定可奠定農友生產更良好之安全、衛生之優質良米。</text:p>
      <text:p text:style-name="P3">（一）生產面</text:p>
      <text:p text:style-name="P10">1.適地適作</text:p>
      <text:p text:style-name="P11"><text:span text:style-name="T2">　　雖然水稻栽培容易，似乎對生產地之土壤要求並不嚴苛，但若為較易缺水、</text:span><text:span text:style-name="T2">有</text:span><text:span text:style-name="T2">重金屬污染、低產等地段應避免種稻，以採取轉作措施較為相宜，不宜一味認為以非種稻不可之觀念，除了可減少種稻面積外，對</text:span><text:span text:style-name="T2">於</text:span><text:span text:style-name="T2">農業用水與民生用水的爭執、生產含重金屬稻米等情形可因而避免。</text:span></text:p>
      <text:p text:style-name="P10">2.品種選擇</text:p>
      <text:p text:style-name="P12"><text:span text:style-name="T2">固然稻農都以種稻植最好的品種為訴求，臺灣地區水稻品種也不少但</text:span><text:span text:style-name="T2">卻</text:span><text:span text:style-name="T2">尚無十全十美之品種，因此在品種選擇上應選取具抗病蟲或耐病蟲之品種，可確保產量品質並可減少成本之支出。</text:span></text:p>
      <text:p text:style-name="P10">3.設法降低生產成本</text:p>
      <text:p text:style-name="Text_20_body_20_indent">擴大經營規模之委託經營受限於心理負擔，多年來績效不彰，似可採行委託代耕等方式，並採用合理化施肥，經濟有效防治病蟲害，切莫漫無限制的施用農藥，尤其是偽劣農藥造成殘留損人不利己。</text:p>
      <text:p text:style-name="P10">4.稻米產銷專業區之推展</text:p>
      <text:p text:style-name="P13">　　為引導銷路好的稻米產區及有行銷能力之稻米產銷單位，擴大稻米產業經營規模，94年度起以六年為期程，輔導稻米產地鄉鎮規劃建置稻米產銷專業區之措施，涵蓋企劃、生產、品管、行銷等組織，及其運作之管考。其中又以建立生產履歷、統一採購、減藥施用、建立品牌形象最具特色，若能確實推動定可促使<text:soft-page-break/>臺灣稻米市場競爭力快速提升。</text:p>
      <text:p text:style-name="P3">（二）研發面</text:p>
      <text:p text:style-name="P10">1.不同用途品種之育成與推廣</text:p>
      <text:p text:style-name="P14">　　　　長久以來，由於良種繁殖制度的徹底執行，不同顏色、雜異品種、特殊型態表徵特性品種之育成一直被嚴拒，因此截至今日吾人所熟知之臺灣水稻品種之種類似僅限於白色米粒之稉稻、秈稻、稉糯、秈糯四型而已。因應市場需求的紅糯、黑糯等有色品種均係在不被允許的情況下引進或育成，直到近幾年才浮出檯面正式種植與銷售。</text:p>
      <text:p text:style-name="P15"><text:span text:style-name="T4"><text:s text:c="4"/></text:span><text:span text:style-name="T2">為了提升國產稻米之市場競爭力，依不同用途進行育種確有其必要，因應市場需求，分別以高品質、加工、糕餅、釀酒、觀賞等不同之用途進行品種之選育，以應市場所需；此等用途之稻米自非在進口之列，必可悉數採用本產稻米，果如此一般之白米總量壓力可減少，主</text:span><text:span text:style-name="T2">食</text:span><text:span text:style-name="T2">外市場所需原料均在現有耕作面積上生產，相對的主食用稻穀數量及價位低的情形可獲紓解，市場競爭力必可因而提升。</text:span></text:p>
      <text:p text:style-name="P10">2.不同稻米產品製作技術之研發</text:p>
      <text:p text:style-name="P17"><text:span text:style-name="T4"><text:s text:c="4"/></text:span><text:span text:style-name="T2">目前國內已有稻米加工成其他產品的技術，除前述之米香、米漿、米粉類、仙貝、米果之外，僅</text:span><text:span text:style-name="T2">以</text:span><text:span text:style-name="T2">釀酒為最大宗，雖然酒類法律修法之後，酒莊或自家釀酒之情形有如雨後春筍的設立。如何促成稻米加工品包</text:span><text:span text:style-name="T2">含</text:span><text:span text:style-name="T2">釀造酒類技術的研發，值得展開然後推廣應用。</text:span></text:p>
      <text:p text:style-name="P3">（三）儲存、碾製與行銷面</text:p>
      <text:p text:style-name="本文縮排_20_2">　　稻穀收穫乾燥後之儲放、碾製及行銷與稻米之市場競爭力頗有相關，生產階段已然能夠獲致最好的原料，其後之儲放、加工、碾製、行銷等方面均需重視。</text:p>
      <text:p text:style-name="P10">1.儘可能濕穀冷藏</text:p>
      <text:p text:style-name="P19">　　稻穀經乾燥至14﹪之水分含量，較13﹪之水分含量可有效降低碎粒率，提高整粒率，且米飯食味較佳，食味劣變速度較慢，但長期儲存時變色率之含有率會增加，此為一般室溫儲存的情形。若將稻穀乾燥後，儲存於冷藏設備之冷藏桶（庫），固定其溫度為16〜18℃，則其品質當可長保新鮮，對於品質的保存具有絕對的好處。</text:p>
      <text:p text:style-name="P10">2.加強設備的更新改良</text:p>
      <text:p text:style-name="P20"><text:soft-page-break/><text:span text:style-name="T2">　　近年來老式碾米設備，倘若缺少金屬分離機、未熟米雜質精選機、除石機、碎米分離機、色彩選別機、真空包裝機等設備，其加工成品競爭力即屬薄弱。因此老舊碾米廠，除了以自動化為走向以節省人工之外，更</text:span><text:span text:style-name="T2">應</text:span><text:span text:style-name="T2">作機械設備之改善方能趕上時代朝流。</text:span></text:p>
      <text:p text:style-name="P10">3.新穀、舊穀、進口米、本產米不宜混合碾製</text:p>
      <text:p text:style-name="本文縮排_20_3">　　為確保品質臻於一定水準，新米、舊米或進口米與國產米混合碾製包裝之作法確不可為，基此，雖在商言商，賣得出去就好，但是維持信譽確是最為重要的。</text:p>
      <text:p text:style-name="P10">4.加強行銷</text:p>
      <text:p text:style-name="P21">　　近20年來雖然稻米產銷單位在政府輔助下都有促銷的活動，但卻仍侷限於點的作為，尚無法擴及面的被所有消費大眾所熟稔，尚有不知在何處才能買到某種品牌白米的情事。加強產品網路化、銷售點普及化，在最多稻米消費的城鎮、社區建立銷售據點，有待商界人士費神。</text:p>
      <text:p text:style-name="P3">（四）政策面</text:p>
      <text:p text:style-name="P11"><text:span text:style-name="T2">　　政府對於稻米產業之輔導不遺餘力，產量已提升、品質亦大有進步，但市場競爭力仍待提升確也是事實。加入</text:span><text:span text:style-name="T2">WTO</text:span><text:span text:style-name="T2">稻米進口的談判固已盡力，唯此一關係國本之產業仍賴政府政策的支持。</text:span></text:p>
      <text:p text:style-name="P10">1.稻田轉作政策的檢討</text:p>
      <text:p text:style-name="P16">　　稻田轉作旨在減少種稻面積、紓解稻米產量過多的壓力，但實施以來尚未臻十全十美境界，當然政府投注之經費亦為數可觀，不論名之為稻田轉作或水旱田利用調整計畫之實施，今後似宜作如下之規範：</text:p>
      <text:p text:style-name="P10">（1）重金屬污染稻田鼓勵轉作非食用之作物，如花卉、造林等。</text:p>
      <text:p text:style-name="P22">（2）低稻米生產力稻田轉作無產銷失衡之作物，由各縣市農政主管機關訂定與執行。</text:p>
      <text:p text:style-name="P22">（3）高生產力稻田，鼓勵地力維持與改善繼續種稻，並給予適當的稻穀價位保障。</text:p>
      <text:p text:style-name="P10">2.由教育著手往下紮根</text:p>
      <text:p text:style-name="P23">　　兒童及年青一代對於稻米之認知已異常淡薄，將稻米文化置入教材，往下紮根，期能喚起體恤稻農苦辛，愛用國產稻米，發揮愛鄉愛國的情操。</text:p>
      <text:p text:style-name="P10">3.學童營養午餐大量應用稻米為主材</text:p>
      <text:p text:style-name="P24"><text:soft-page-break/>　　雖然食品多樣化為營養午餐之所要求，唯若能大量使用白米為食材，則一年間之全國消費量也頗可觀，以白米飯、炒飯等為主食，輔以魚、肉、蔬果作為學童之午餐，質量營養均必足夠，倘能透過機關間之協調應可達成。</text:p>
      <text:p text:style-name="P10">4.鼓勵外銷</text:p>
      <text:p text:style-name="P18"><text:span text:style-name="T2">　　固然，我國稻米生產成本高於若干進口國，但設若以高品質、無污染、附有履歷之產地米輸往國外，仍</text:span><text:span text:style-name="T2">具</text:span><text:span text:style-name="T2">可行，不為賺取外匯，單以臺灣地區良質米行銷國際，獲取國際商譽也值得。</text:span></text:p>
      <text:p text:style-name="P9"><text:span text:style-name="T2">5.</text:span><text:span text:style-name="T2">政策作為之銜接</text:span></text:p>
      <text:p text:style-name="P25"><text:span text:style-name="T2">　良質米產銷計畫推動近二十年來，迭</text:span><text:span text:style-name="T6">經</text:span><text:span text:style-name="T6">變動迄今幸尚被採用者有適栽區應用、推荐品種選擇、栽培管理諸作業之合理投施、適期收穫、合</text:span><text:span text:style-name="T6">理</text:span><text:span text:style-name="T6">乾燥、妥適貯存並有加工包裝改進及農藥殘留測定等措施，已然臻於理想境界，今後所需要的應該是持續的執行。</text:span></text:p>
      <text:p text:style-name="P26">　　唯因細究已往，主官上任總有新政策推動之舉，其所期者，係為突顯政績，農業偶亦有如此情形，所幸良質米之產銷屬於較為特殊的一項，基於去蕪存菁，留住好的注入更好的才是產業永續發展之最重要作法。就稻米產業而言，應不宜因主官異動而影響既定良好政策之中斷或偏廢。</text:p>
      <text:p text:style-name="P5">四、結語</text:p>
      <text:p text:style-name="P1"><text:span text:style-name="T2">　　自古以來，稻米一直是我國重要的農產品，時</text:span><text:span text:style-name="T6">至</text:span><text:span text:style-name="T6">今日，稻米仍是重要的產業，唯因主客觀環境之變化，建立產品形象及提昇市場競爭力已為當務之急，方得永續維持產業之發展。在已奠立的基礎加強並改進，同時藉由生產、研發、行銷、政策等多方面觀念及作法之改變齊頭並進，對於提昇國產稻米的市場競爭力，雖無法一蹴可幾，唯持之以恆，假以時日終必可達成。</text:span></text:p>
      <text:p text:style-name="P6"/>
      <text:p text:style-name="P6"/>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_20_indent" style:display-name="Text body indent" style:family="paragraph" style:parent-style-name="Standard" style:class="text">
      <style:paragraph-properties fo:margin-left="1.058cm" fo:margin-right="0cm" fo:line-height="0.706cm" fo:text-indent="1.012cm" style:auto-text-indent="false"/>
      <style:text-properties style:font-name="標楷體" fo:font-family="標楷體" style:font-family-generic="script" fo:font-size="14pt" style:font-name-asian="標楷體" style:font-family-asian="標楷體" style:font-family-generic-asian="script" style:font-size-asian="14pt"/>
    </style:style>
    <style:style style:name="本文縮排_20_2" style:display-name="本文縮排 2" style:family="paragraph" style:parent-style-name="Standard">
      <style:paragraph-properties fo:margin-left="1.058cm" fo:margin-right="0cm" fo:line-height="0.706cm" fo:text-indent="0cm" style:auto-text-indent="false"/>
      <style:text-properties style:font-name="標楷體" fo:font-family="標楷體" style:font-family-generic="script" fo:font-size="14pt" style:font-name-asian="標楷體" style:font-family-asian="標楷體" style:font-family-generic-asian="script" style:font-size-asian="14pt"/>
    </style:style>
    <style:style style:name="本文縮排_20_3" style:display-name="本文縮排 3" style:family="paragraph" style:parent-style-name="Standard">
      <style:paragraph-properties fo:margin-left="0.986cm" fo:margin-right="0cm" fo:line-height="0.706cm" fo:text-indent="0cm" style:auto-text-indent="false"/>
      <style:text-properties style:font-name="標楷體" fo:font-family="標楷體" style:font-family-generic="script" fo:font-size="14pt" style:font-name-asian="標楷體" style:font-family-asian="標楷體" style:font-family-generic-asian="script" style:font-size-asian="14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54cm" fo:margin-bottom="1.75cm" fo:margin-left="3.175cm" fo:margin-right="3.175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Footer"><draw:frame draw:style-name="Mfr1" draw:name="框架1" text:anchor-type="paragraph" svg:y="0.002cm" draw:z-index="6"><draw:text-box fo:min-height="0.058cm" fo:min-width="0cm"><text:p text:style-name="Footer"><text:span text:style-name="Page_20_Number"><text:page-number text:select-page="current">7</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改變觀念及作法提升臺灣稻米市場競爭力</dc:title>
    <meta:initial-creator>610</meta:initial-creator>
    <meta:creation-date>2006-02-21T09:36:00</meta:creation-date>
    <dc:creator>610</dc:creator>
    <dc:date>2006-02-21T09:36:00</dc:date>
    <meta:print-date>2004-12-30T14:45:00</meta:print-date>
    <meta:editing-cycles>2</meta:editing-cycles>
    <meta:editing-duration>PT1M</meta:editing-duration>
    <meta:document-statistic meta:table-count="0" meta:image-count="0" meta:object-count="0" meta:page-count="7" meta:paragraph-count="66" meta:word-count="5184" meta:character-count="5448" meta:non-whitespace-character-count="5388"/>
    <meta:generator>NDC_ODF_Application_Tools/1.0.3$Windows_X86_64 LibreOffice_project/8ad3e16aadc5e73175a2d44b1abec8638aa18880</meta:generator>
  </office:meta>
</office:document-meta>
</file>