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figurations2/" manifest:media-type="application/vnd.sun.xml.ui.configuration"/>
  <manifest:file-entry manifest:full-path="styles.xml" manifest:media-type="text/xml"/>
  <manifest:file-entry manifest:full-path="manifest.rdf" manifest:media-type="application/rdf+xml"/>
  <manifest:file-entry manifest:full-path="meta.xml" manifest:media-type="text/xml"/>
  <manifest:file-entry manifest:full-path="settings.xml" manifest:media-type="text/xml"/>
  <manifest:file-entry manifest:full-path="Thumbnails/thumbnail.png" manifest:media-type="image/png"/>
  <manifest:file-entry manifest:full-path="content.xml" manifest:media-type="text/xml"/>
  <manifest:file-entry manifest:full-path="layout-cache" manifest:media-type="application/binary"/>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Wingdings" svg:font-family="Wingdings" style:font-pitch="variable" style:font-charset="x-symbol"/>
    <style:font-face style:name="Mangal1" svg:font-family="Mangal"/>
    <style:font-face style:name="MS Gothic" svg:font-family="'MS Gothic', 'ＭＳ ゴシック'" style:font-family-generic="modern"/>
    <style:font-face style:name="華康行書體" svg:font-family="華康行書體, 'Arial Unicode MS'" style:font-family-generic="modern"/>
    <style:font-face style:name="標楷體" svg:font-family="標楷體" style:font-family-generic="script"/>
    <style:font-face style:name="Liberation Serif" svg:font-family="'Liberation Serif'" style:font-family-generic="roman" style:font-pitch="variable"/>
    <style:font-face style:name="Times New Roman" svg:font-family="'Times New Roman'" style:font-family-generic="roman" style:font-pitch="variable"/>
    <style:font-face style:name="新細明體" svg:font-family="新細明體, PMingLiU" style:font-family-generic="roman" style:font-pitch="variable"/>
    <style:font-face style:name="Liberation Sans" svg:font-family="'Liberation Sans'" style:font-family-generic="swiss" style:font-pitch="variable"/>
    <style:font-face style:name="Mangal" svg:font-family="Mangal" style:font-family-generic="system" style:font-pitch="variable"/>
    <style:font-face style:name="微軟正黑體" svg:font-family="微軟正黑體" style:font-family-generic="system" style:font-pitch="variable"/>
    <style:font-face style:name="新細明體1" svg:font-family="新細明體" style:font-family-generic="system" style:font-pitch="variable"/>
  </office:font-face-decls>
  <office:automatic-styles>
    <style:style style:name="表格1" style:family="table">
      <style:table-properties style:width="14.767cm" fo:margin-left="-0.058cm" table:align="left" style:writing-mode="lr-tb"/>
    </style:style>
    <style:style style:name="表格1.A" style:family="table-column">
      <style:table-column-properties style:column-width="3.542cm"/>
    </style:style>
    <style:style style:name="表格1.B" style:family="table-column">
      <style:table-column-properties style:column-width="11.225cm"/>
    </style:style>
    <style:style style:name="表格1.1" style:family="table-row">
      <style:table-row-properties fo:keep-together="auto"/>
    </style:style>
    <style:style style:name="表格1.A1" style:family="table-cell">
      <style:table-cell-properties style:vertical-align="top" fo:padding-left="0.049cm" fo:padding-right="0.049cm" fo:padding-top="0cm" fo:padding-bottom="0cm" fo:border-left="0.5pt solid #000000" fo:border-right="none" fo:border-top="0.5pt solid #000000" fo:border-bottom="0.5pt solid #000000" style:writing-mode="lr-tb"/>
    </style:style>
    <style:style style:name="表格1.B1" style:family="table-cell">
      <style:table-cell-properties style:vertical-align="top" fo:padding-left="0.049cm" fo:padding-right="0.049cm" fo:padding-top="0cm" fo:padding-bottom="0cm" fo:border="0.5pt solid #000000" style:writing-mode="lr-tb"/>
    </style:style>
    <style:style style:name="表格2" style:family="table">
      <style:table-properties style:width="14.767cm" fo:margin-left="-0.199cm" table:align="left" style:writing-mode="lr-tb"/>
    </style:style>
    <style:style style:name="表格2.A" style:family="table-column">
      <style:table-column-properties style:column-width="4.916cm"/>
    </style:style>
    <style:style style:name="表格2.C" style:family="table-column">
      <style:table-column-properties style:column-width="4.935cm"/>
    </style:style>
    <style:style style:name="表格2.1" style:family="table-row">
      <style:table-row-properties fo:keep-together="auto"/>
    </style:style>
    <style:style style:name="表格2.A1" style:family="table-cell">
      <style:table-cell-properties style:vertical-align="top" fo:padding-left="0.191cm" fo:padding-right="0.191cm" fo:padding-top="0cm" fo:padding-bottom="0cm" fo:border-left="0.5pt solid #000000" fo:border-right="none" fo:border-top="0.5pt solid #000000" fo:border-bottom="0.5pt solid #000000" style:writing-mode="lr-tb"/>
    </style:style>
    <style:style style:name="表格2.C1" style:family="table-cell">
      <style:table-cell-properties style:vertical-align="top" fo:padding-left="0.191cm" fo:padding-right="0.191cm" fo:padding-top="0cm" fo:padding-bottom="0cm" fo:border="0.5pt solid #000000" style:writing-mode="lr-tb"/>
    </style:style>
    <style:style style:name="表格2.2" style:family="table-row">
      <style:table-row-properties fo:keep-together="always"/>
    </style:style>
    <style:style style:name="表格3" style:family="table">
      <style:table-properties style:width="16.577cm" fo:margin-left="-0.058cm" table:align="left" style:writing-mode="lr-tb"/>
    </style:style>
    <style:style style:name="表格3.A" style:family="table-column">
      <style:table-column-properties style:column-width="2.907cm"/>
    </style:style>
    <style:style style:name="表格3.B" style:family="table-column">
      <style:table-column-properties style:column-width="13.67cm"/>
    </style:style>
    <style:style style:name="表格3.1" style:family="table-row">
      <style:table-row-properties fo:keep-together="auto"/>
    </style:style>
    <style:style style:name="表格3.A1" style:family="table-cell">
      <style:table-cell-properties style:vertical-align="top" fo:padding-left="0.049cm" fo:padding-right="0.049cm" fo:padding-top="0cm" fo:padding-bottom="0cm" fo:border-left="0.5pt solid #000000" fo:border-right="none" fo:border-top="0.5pt solid #000000" fo:border-bottom="0.5pt solid #000000" style:writing-mode="lr-tb"/>
    </style:style>
    <style:style style:name="表格3.B1" style:family="table-cell">
      <style:table-cell-properties style:vertical-align="top" fo:padding-left="0.049cm" fo:padding-right="0.049cm" fo:padding-top="0cm" fo:padding-bottom="0cm" fo:border="0.5pt solid #000000" style:writing-mode="lr-tb"/>
    </style:style>
    <style:style style:name="P1" style:family="paragraph" style:parent-style-name="本文縮排_20_3">
      <style:paragraph-properties fo:margin-left="0cm" fo:margin-right="0cm" fo:text-indent="0.953cm" style:auto-text-indent="false"/>
    </style:style>
    <style:style style:name="P2" style:family="paragraph" style:parent-style-name="Text_20_body_20_indent">
      <style:paragraph-properties fo:margin-left="1.27cm" fo:margin-right="0cm" fo:text-indent="-1.27cm" style:auto-text-indent="false"/>
    </style:style>
    <style:style style:name="P3" style:family="paragraph" style:parent-style-name="Text_20_body_20_indent">
      <style:paragraph-properties fo:margin-left="0.635cm" fo:margin-right="0cm" fo:text-indent="0cm" style:auto-text-indent="false"/>
    </style:style>
    <style:style style:name="P4" style:family="paragraph" style:parent-style-name="Text_20_body_20_indent">
      <style:paragraph-properties fo:margin-left="1.905cm" fo:margin-right="0cm" fo:text-indent="-1.27cm" style:auto-text-indent="false"/>
    </style:style>
    <style:style style:name="P5" style:family="paragraph" style:parent-style-name="Text_20_body_20_indent">
      <style:paragraph-properties fo:margin-left="1.905cm" fo:margin-right="0cm" fo:text-indent="-0.318cm" style:auto-text-indent="false"/>
    </style:style>
    <style:style style:name="P6" style:family="paragraph" style:parent-style-name="Text_20_body_20_indent">
      <style:paragraph-properties fo:margin-left="1.588cm" fo:margin-right="0cm" fo:text-indent="-0.953cm" style:auto-text-indent="false"/>
    </style:style>
    <style:style style:name="P7" style:family="paragraph" style:parent-style-name="Text_20_body_20_indent">
      <style:paragraph-properties fo:margin-left="0cm" fo:margin-right="0cm" fo:text-indent="0.635cm" style:auto-text-indent="false"/>
    </style:style>
    <style:style style:name="P8" style:family="paragraph" style:parent-style-name="Text_20_body_20_indent">
      <style:paragraph-properties fo:margin-left="0cm" fo:margin-right="0cm" fo:text-indent="0cm" style:auto-text-indent="false"/>
    </style:style>
    <style:style style:name="P9" style:family="paragraph" style:parent-style-name="Text_20_body_20_indent">
      <style:paragraph-properties fo:margin-left="0cm" fo:margin-right="0cm" fo:text-indent="0cm" style:auto-text-indent="false"/>
      <style:text-properties fo:font-weight="bold" style:font-name-asian="標楷體" style:font-weight-asian="bold" style:font-weight-complex="bold"/>
    </style:style>
    <style:style style:name="P10" style:family="paragraph" style:parent-style-name="Standard">
      <style:paragraph-properties fo:text-align="center" style:justify-single-word="false"/>
    </style:style>
    <style:style style:name="P11" style:family="paragraph" style:parent-style-name="Standard">
      <style:paragraph-properties fo:text-align="center" style:justify-single-word="false"/>
    </style:style>
    <style:style style:name="P12" style:family="paragraph" style:parent-style-name="Standard">
      <style:paragraph-properties fo:text-align="justify" style:justify-single-word="false"/>
    </style:style>
    <style:style style:name="P13" style:family="paragraph" style:parent-style-name="Standard">
      <style:paragraph-properties fo:text-align="center" style:justify-single-word="false"/>
      <style:text-properties style:font-name-asian="標楷體"/>
    </style:style>
    <style:style style:name="P14" style:family="paragraph" style:parent-style-name="Standard">
      <style:paragraph-properties fo:text-align="center" style:justify-single-word="false" style:snap-to-layout-grid="false"/>
      <style:text-properties style:font-name-asian="標楷體"/>
    </style:style>
    <style:style style:name="P15" style:family="paragraph" style:parent-style-name="Standard">
      <style:paragraph-properties fo:text-align="justify" style:justify-single-word="false"/>
      <style:text-properties style:font-name-asian="標楷體"/>
    </style:style>
    <style:style style:name="P16" style:family="paragraph" style:parent-style-name="Standard" style:list-style-name="WW8Num6">
      <style:paragraph-properties fo:text-align="justify" style:justify-single-word="false"/>
      <style:text-properties style:font-name-asian="標楷體"/>
    </style:style>
    <style:style style:name="P17" style:family="paragraph" style:parent-style-name="Standard" style:list-style-name="WW8Num5">
      <style:paragraph-properties fo:text-align="justify" style:justify-single-word="false"/>
      <style:text-properties style:font-name-asian="標楷體"/>
    </style:style>
    <style:style style:name="P18" style:family="paragraph" style:parent-style-name="Standard" style:list-style-name="WW8Num7">
      <style:paragraph-properties fo:text-align="justify" style:justify-single-word="false"/>
      <style:text-properties style:font-name-asian="標楷體"/>
    </style:style>
    <style:style style:name="P19" style:family="paragraph" style:parent-style-name="Standard" style:list-style-name="WW8Num11">
      <style:paragraph-properties fo:text-align="justify" style:justify-single-word="false"/>
      <style:text-properties style:font-name-asian="標楷體"/>
    </style:style>
    <style:style style:name="P20" style:family="paragraph" style:parent-style-name="Standard">
      <style:paragraph-properties fo:text-align="justify" style:justify-single-word="false"/>
      <style:text-properties fo:font-weight="bold" style:font-name-asian="標楷體" style:font-weight-asian="bold"/>
    </style:style>
    <style:style style:name="P21" style:family="paragraph" style:parent-style-name="Standard">
      <style:text-properties fo:font-weight="bold" style:font-name-asian="標楷體" style:font-weight-asian="bold" style:font-weight-complex="bold"/>
    </style:style>
    <style:style style:name="P22" style:family="paragraph" style:parent-style-name="Standard">
      <style:paragraph-properties fo:text-align="justify" style:justify-single-word="false"/>
      <style:text-properties fo:font-weight="bold" style:font-name-asian="標楷體" style:font-weight-asian="bold" style:font-weight-complex="bold"/>
    </style:style>
    <style:style style:name="P23" style:family="paragraph" style:parent-style-name="Standard" style:list-style-name="WW8Num3">
      <style:paragraph-properties fo:text-align="justify" style:justify-single-word="false"/>
      <style:text-properties fo:font-weight="bold" style:font-name-asian="標楷體" style:font-weight-asian="bold" style:font-weight-complex="bold"/>
    </style:style>
    <style:style style:name="P24" style:family="paragraph" style:parent-style-name="Standard">
      <style:paragraph-properties fo:text-align="justify" style:justify-single-word="false" style:snap-to-layout-grid="false"/>
      <style:text-properties fo:font-weight="bold" style:font-name-asian="標楷體" style:font-weight-asian="bold" style:font-weight-complex="bold"/>
    </style:style>
    <style:style style:name="P25" style:family="paragraph" style:parent-style-name="Standard">
      <style:paragraph-properties fo:text-align="center" style:justify-single-word="false"/>
      <style:text-properties fo:font-weight="bold" style:font-weight-asian="bold" style:font-weight-complex="bold"/>
    </style:style>
    <style:style style:name="P26" style:family="paragraph" style:parent-style-name="Standard">
      <style:paragraph-properties fo:text-align="justify" style:justify-single-word="false"/>
    </style:style>
    <style:style style:name="P27" style:family="paragraph" style:parent-style-name="Standard">
      <style:paragraph-properties fo:text-align="center" style:justify-single-word="false"/>
      <style:text-properties style:font-name="標楷體" style:font-name-asian="標楷體" style:font-name-complex="標楷體"/>
    </style:style>
    <style:style style:name="P28" style:family="paragraph" style:parent-style-name="Standard">
      <style:paragraph-properties fo:text-align="end" style:justify-single-word="false"/>
      <style:text-properties style:font-name="標楷體" style:font-name-asian="標楷體" style:font-name-complex="標楷體"/>
    </style:style>
    <style:style style:name="P29" style:family="paragraph" style:parent-style-name="Standard">
      <style:paragraph-properties fo:text-align="justify" style:justify-single-word="false" style:snap-to-layout-grid="false"/>
      <style:text-properties style:font-name="標楷體" style:font-name-asian="標楷體" style:font-name-complex="標楷體"/>
    </style:style>
    <style:style style:name="P30" style:family="paragraph" style:parent-style-name="Standard">
      <style:paragraph-properties fo:text-align="justify" style:justify-single-word="false"/>
      <style:text-properties style:font-name="標楷體" style:font-name-asian="標楷體"/>
    </style:style>
    <style:style style:name="P31" style:family="paragraph" style:parent-style-name="Standard">
      <style:paragraph-properties fo:text-align="justify" style:justify-single-word="false"/>
      <style:text-properties style:font-name="標楷體" fo:font-weight="bold" style:font-name-asian="標楷體" style:font-weight-asian="bold" style:font-weight-complex="bold"/>
    </style:style>
    <style:style style:name="P32" style:family="paragraph" style:parent-style-name="Standard" style:master-page-name="Standard">
      <style:paragraph-properties fo:margin-top="0.176cm" fo:margin-bottom="0.176cm" loext:contextual-spacing="false" fo:text-align="center" style:justify-single-word="false" style:page-number="auto"/>
      <style:text-properties fo:font-size="16pt" fo:font-weight="bold" style:font-name-asian="標楷體" style:font-size-asian="16pt" style:font-weight-asian="bold" style:font-weight-complex="bold"/>
    </style:style>
    <style:style style:name="P33" style:family="paragraph" style:parent-style-name="Standard">
      <style:paragraph-properties fo:margin-left="1.27cm" fo:margin-right="0cm" fo:text-align="justify" style:justify-single-word="false" fo:text-indent="-0.423cm" style:auto-text-indent="false"/>
      <style:text-properties style:font-name-asian="標楷體"/>
    </style:style>
    <style:style style:name="P34" style:family="paragraph" style:parent-style-name="Standard">
      <style:paragraph-properties fo:margin-left="0cm" fo:margin-right="0cm" fo:text-align="justify" style:justify-single-word="false" fo:text-indent="0.953cm" style:auto-text-indent="false"/>
    </style:style>
    <style:style style:name="P35" style:family="paragraph" style:parent-style-name="Standard">
      <style:paragraph-properties fo:margin-left="0cm" fo:margin-right="0cm" fo:text-align="justify" style:justify-single-word="false" fo:text-indent="0.953cm" style:auto-text-indent="false"/>
      <style:text-properties style:font-name-asian="標楷體"/>
    </style:style>
    <style:style style:name="P36" style:family="paragraph" style:parent-style-name="Standard">
      <style:paragraph-properties fo:margin-left="0cm" fo:margin-right="0cm" fo:text-align="justify" style:justify-single-word="false" fo:text-indent="0.953cm" style:auto-text-indent="false"/>
      <style:text-properties style:font-name-asian="標楷體"/>
    </style:style>
    <style:style style:name="P37" style:family="paragraph" style:parent-style-name="Standard">
      <style:paragraph-properties fo:margin-left="0cm" fo:margin-right="0cm" fo:text-align="justify" style:justify-single-word="false" fo:text-indent="0.953cm" style:auto-text-indent="false"/>
    </style:style>
    <style:style style:name="P38" style:family="paragraph" style:parent-style-name="Standard">
      <style:paragraph-properties fo:margin-left="0cm" fo:margin-right="0cm" fo:text-align="justify" style:justify-single-word="false" fo:text-indent="0.953cm" style:auto-text-indent="false"/>
      <style:text-properties style:font-name="標楷體" style:font-name-asian="標楷體"/>
    </style:style>
    <style:style style:name="P39" style:family="paragraph" style:parent-style-name="Standard">
      <style:paragraph-properties fo:margin-left="0cm" fo:margin-right="0cm" fo:text-align="justify" style:justify-single-word="false" fo:text-indent="0.953cm" style:auto-text-indent="false"/>
      <style:text-properties fo:color="#000000" style:font-name-asian="標楷體"/>
    </style:style>
    <style:style style:name="P40" style:family="paragraph" style:parent-style-name="Standard">
      <style:paragraph-properties fo:margin-left="0cm" fo:margin-right="0cm" fo:text-align="justify" style:justify-single-word="false" fo:text-indent="0.953cm" style:auto-text-indent="false"/>
      <style:text-properties fo:color="#ff0000" style:font-name-asian="標楷體"/>
    </style:style>
    <style:style style:name="P41" style:family="paragraph" style:parent-style-name="Standard">
      <style:paragraph-properties fo:margin-left="0cm" fo:margin-right="0cm" fo:text-align="justify" style:justify-single-word="false" fo:text-indent="0.318cm" style:auto-text-indent="false"/>
      <style:text-properties style:font-name-asian="標楷體"/>
    </style:style>
    <style:style style:name="P42" style:family="paragraph" style:parent-style-name="Standard">
      <style:paragraph-properties fo:margin-left="0cm" fo:margin-right="0cm" fo:text-align="justify" style:justify-single-word="false" fo:text-indent="0.318cm" style:auto-text-indent="false"/>
      <style:text-properties fo:font-weight="bold" style:font-name-asian="標楷體" style:font-weight-asian="bold"/>
    </style:style>
    <style:style style:name="P43" style:family="paragraph" style:parent-style-name="Standard">
      <style:paragraph-properties fo:margin-left="0cm" fo:margin-right="0cm" fo:text-align="justify" style:justify-single-word="false" fo:text-indent="0.318cm" style:auto-text-indent="false"/>
      <style:text-properties fo:font-weight="bold" style:font-name-asian="標楷體" style:font-weight-asian="bold" style:font-weight-complex="bold"/>
    </style:style>
    <style:style style:name="P44" style:family="paragraph" style:parent-style-name="Standard">
      <style:paragraph-properties fo:margin-left="0cm" fo:margin-right="0cm" fo:text-align="center" style:justify-single-word="false" fo:text-indent="0.318cm" style:auto-text-indent="false"/>
      <style:text-properties fo:font-weight="bold" style:font-name-asian="標楷體" style:font-weight-asian="bold" style:font-weight-complex="bold"/>
    </style:style>
    <style:style style:name="P45" style:family="paragraph" style:parent-style-name="Standard">
      <style:paragraph-properties fo:margin-left="0cm" fo:margin-right="0cm" fo:text-align="justify" style:justify-single-word="false" fo:text-indent="0.318cm" style:auto-text-indent="false"/>
      <style:text-properties fo:color="#000000" fo:font-weight="bold" style:font-name-asian="標楷體" style:font-weight-asian="bold" style:font-weight-complex="bold"/>
    </style:style>
    <style:style style:name="P46" style:family="paragraph" style:parent-style-name="Standard">
      <style:paragraph-properties fo:margin-top="0.318cm" fo:margin-bottom="0cm" loext:contextual-spacing="false" fo:text-align="center" style:justify-single-word="false"/>
      <style:text-properties style:font-name="標楷體" style:font-name-asian="標楷體" style:font-name-complex="標楷體"/>
    </style:style>
    <style:style style:name="P47" style:family="paragraph" style:parent-style-name="Standard">
      <style:paragraph-properties fo:margin-left="0.953cm" fo:margin-right="0cm" fo:text-align="justify" style:justify-single-word="false" fo:text-indent="-0.953cm" style:auto-text-indent="false"/>
    </style:style>
    <style:style style:name="P48" style:family="paragraph" style:parent-style-name="Standard">
      <style:paragraph-properties fo:margin-left="1.076cm" fo:margin-right="0cm" fo:text-align="justify" style:justify-single-word="false" fo:text-indent="-1.076cm" style:auto-text-indent="false"/>
      <style:text-properties style:font-name-asian="標楷體"/>
    </style:style>
    <style:style style:name="P49" style:family="paragraph" style:parent-style-name="Standard">
      <style:paragraph-properties fo:margin-left="0.423cm" fo:margin-right="0cm" fo:text-align="justify" style:justify-single-word="false" fo:text-indent="1.111cm" style:auto-text-indent="false"/>
      <style:text-properties style:font-name-asian="標楷體"/>
    </style:style>
    <style:style style:name="P50" style:family="paragraph" style:parent-style-name="Standard">
      <style:paragraph-properties fo:margin-left="1.588cm" fo:margin-right="0cm" fo:text-align="justify" style:justify-single-word="false" fo:text-indent="-1.157cm" style:auto-text-indent="false"/>
    </style:style>
    <style:style style:name="P51" style:family="paragraph" style:parent-style-name="Standard">
      <style:paragraph-properties fo:margin-left="1.588cm" fo:margin-right="0cm" fo:text-align="justify" style:justify-single-word="false" fo:text-indent="-1.157cm" style:auto-text-indent="false"/>
      <style:text-properties style:font-name-asian="標楷體"/>
    </style:style>
    <style:style style:name="P52" style:family="paragraph" style:parent-style-name="Standard">
      <style:paragraph-properties fo:margin-left="1.588cm" fo:margin-right="0cm" fo:text-align="justify" style:justify-single-word="false" fo:text-indent="-0.953cm" style:auto-text-indent="false"/>
      <style:text-properties style:font-name-asian="標楷體"/>
    </style:style>
    <style:style style:name="P53" style:family="paragraph" style:parent-style-name="Standard">
      <style:paragraph-properties fo:margin-left="0cm" fo:margin-right="0cm" fo:text-align="justify" style:justify-single-word="false" fo:text-indent="0.635cm" style:auto-text-indent="false"/>
      <style:text-properties fo:font-weight="bold" style:font-name-asian="標楷體" style:font-weight-asian="bold" style:font-weight-complex="bold"/>
    </style:style>
    <style:style style:name="P54" style:family="paragraph" style:parent-style-name="Standard">
      <style:paragraph-properties fo:margin-left="0.584cm" fo:margin-right="0cm" fo:text-align="justify" style:justify-single-word="false" fo:text-indent="-0.584cm" style:auto-text-indent="false"/>
    </style:style>
    <style:style style:name="P55" style:family="paragraph" style:parent-style-name="Standard">
      <style:paragraph-properties fo:margin-left="0.266cm" fo:margin-right="0cm" fo:text-align="justify" style:justify-single-word="false" fo:text-indent="-0.266cm" style:auto-text-indent="false"/>
      <style:text-properties style:font-name="標楷體" style:font-name-asian="標楷體"/>
    </style:style>
    <style:style style:name="P56" style:family="paragraph" style:parent-style-name="Standard">
      <style:paragraph-properties fo:margin-left="0cm" fo:margin-right="0cm" fo:text-align="justify" style:justify-single-word="false" fo:text-indent="1.111cm" style:auto-text-indent="false"/>
    </style:style>
    <style:style style:name="P57" style:family="paragraph" style:parent-style-name="Standard">
      <style:paragraph-properties fo:margin-left="1.588cm" fo:margin-right="0cm" fo:text-align="justify" style:justify-single-word="false" fo:text-indent="-1.588cm" style:auto-text-indent="false"/>
    </style:style>
    <style:style style:name="P58" style:family="paragraph" style:parent-style-name="Standard">
      <style:paragraph-properties fo:margin-left="0.318cm" fo:margin-right="0cm" fo:text-align="justify" style:justify-single-word="false" fo:text-indent="-0.318cm" style:auto-text-indent="false"/>
    </style:style>
    <style:style style:name="P59" style:family="paragraph" style:parent-style-name="Standard">
      <style:paragraph-properties fo:margin-left="0.318cm" fo:margin-right="0cm" fo:text-align="justify" style:justify-single-word="false" fo:text-indent="-0.318cm" style:auto-text-indent="false"/>
      <style:text-properties style:font-name="標楷體" style:font-name-asian="標楷體"/>
    </style:style>
    <style:style style:name="P60" style:family="paragraph" style:parent-style-name="Standard">
      <style:paragraph-properties fo:margin-left="0.318cm" fo:margin-right="0cm" fo:text-align="justify" style:justify-single-word="false" fo:text-indent="-0.318cm" style:auto-text-indent="false"/>
      <style:text-properties style:font-name-asian="標楷體" style:language-asian="ja" style:country-asian="JP"/>
    </style:style>
    <style:style style:name="P61" style:family="paragraph" style:parent-style-name="Standard">
      <style:paragraph-properties fo:margin-left="0.318cm" fo:margin-right="0cm" fo:text-align="justify" style:justify-single-word="false" fo:text-indent="-0.318cm" style:auto-text-indent="false"/>
      <style:text-properties style:font-name-asian="MS Gothic" style:language-asian="ja" style:country-asian="JP"/>
    </style:style>
    <style:style style:name="T1" style:family="text">
      <style:text-properties fo:font-size="16pt" style:font-name-asian="標楷體" style:font-size-asian="16pt"/>
    </style:style>
    <style:style style:name="T2" style:family="text">
      <style:text-properties fo:font-size="16pt" style:font-name-asian="標楷體" style:font-size-asian="16pt"/>
    </style:style>
    <style:style style:name="T3" style:family="text">
      <style:text-properties style:font-name-asian="標楷體"/>
    </style:style>
    <style:style style:name="T4" style:family="text">
      <style:text-properties style:font-name-asian="標楷體"/>
    </style:style>
    <style:style style:name="T5" style:family="text">
      <style:text-properties style:font-name-asian="標楷體" style:font-weight-complex="bold"/>
    </style:style>
    <style:style style:name="T6" style:family="text">
      <style:text-properties style:font-name-asian="標楷體" style:language-asian="ja" style:country-asian="JP"/>
    </style:style>
    <style:style style:name="T7" style:family="text">
      <style:text-properties style:font-name-asian="Times New Roman"/>
    </style:style>
    <style:style style:name="T8" style:family="text">
      <style:text-properties style:font-name-asian="Times New Roman"/>
    </style:style>
    <style:style style:name="T9" style:family="text">
      <style:text-properties fo:font-weight="bold" style:font-weight-asian="bold"/>
    </style:style>
    <style:style style:name="T10" style:family="text">
      <style:text-properties fo:font-weight="bold" style:font-weight-asian="bold" style:font-weight-complex="bold"/>
    </style:style>
    <style:style style:name="T11" style:family="text">
      <style:text-properties fo:font-weight="bold" style:font-weight-asian="bold" style:font-weight-complex="bold"/>
    </style:style>
    <style:style style:name="T12" style:family="text">
      <style:text-properties fo:font-weight="bold" style:font-weight-asian="bold"/>
    </style:style>
    <style:style style:name="T13" style:family="text">
      <style:text-properties fo:font-weight="bold" style:font-name-asian="標楷體" style:font-weight-asian="bold"/>
    </style:style>
    <style:style style:name="T14" style:family="text">
      <style:text-properties fo:font-weight="bold" style:font-name-asian="標楷體" style:font-weight-asian="bold" style:font-weight-complex="bold"/>
    </style:style>
    <style:style style:name="T15" style:family="text">
      <style:text-properties fo:font-weight="bold" style:font-name-asian="標楷體" style:font-weight-asian="bold" style:font-weight-complex="bold"/>
    </style:style>
    <style:style style:name="T16" style:family="text">
      <style:text-properties fo:font-weight="bold" style:font-name-asian="標楷體" style:font-weight-asian="bold"/>
    </style:style>
    <style:style style:name="T17" style:family="text">
      <style:text-properties style:font-weight-complex="bold"/>
    </style:style>
    <style:style style:name="T18" style:family="text">
      <style:text-properties style:font-name="標楷體"/>
    </style:style>
    <style:style style:name="T19" style:family="text">
      <style:text-properties style:font-name="標楷體"/>
    </style:style>
    <style:style style:name="T20" style:family="text">
      <style:text-properties style:font-name="標楷體" fo:font-weight="bold" style:font-weight-asian="bold" style:font-weight-complex="bold"/>
    </style:style>
    <style:style style:name="T21" style:family="text">
      <style:text-properties style:font-name="標楷體" style:font-name-asian="標楷體"/>
    </style:style>
    <style:style style:name="T22" style:family="text">
      <style:text-properties style:font-name="標楷體" style:font-name-asian="標楷體" style:font-name-complex="標楷體"/>
    </style:style>
    <style:style style:name="T23" style:family="text">
      <style:text-properties style:font-name="標楷體" style:font-name-asian="標楷體" style:font-name-complex="標楷體"/>
    </style:style>
    <style:style style:name="T24" style:family="text">
      <style:text-properties style:font-name-asian="MS Gothic"/>
    </style:style>
    <style:style style:name="T25" style:family="text">
      <style:text-properties style:font-name-asian="MS Gothic"/>
    </style:style>
    <style:style style:name="T26" style:family="text">
      <style:text-properties style:font-name-asian="MS Gothic" style:language-asian="ja" style:country-asian="JP"/>
    </style:style>
    <style:style style:name="T27" style:family="text">
      <style:text-properties style:font-name-complex="標楷體"/>
    </style:style>
    <style:style style:name="T28" style:family="text">
      <style:text-properties style:font-name="新細明體" style:font-name-complex="新細明體"/>
    </style:style>
    <style:style style:name="T29" style:family="text">
      <style:text-properties fo:font-size="14pt" fo:font-weight="bold" style:font-name-asian="標楷體" style:font-size-asian="14pt" style:font-weight-asian="bold"/>
    </style:style>
    <style:style style:name="T30" style:family="text">
      <style:text-properties fo:color="#000000" style:font-name-asian="標楷體"/>
    </style:style>
    <style:style style:name="T31" style:family="text">
      <style:text-properties fo:color="#000000" style:text-underline-style="none" style:font-name-asian="標楷體"/>
    </style:style>
    <style:style style:name="T32" style:family="text">
      <style:text-properties fo:color="#000000" style:text-underline-style="none" style:font-name-asian="華康行書體"/>
    </style:style>
    <style:style style:name="T33" style:family="text">
      <style:text-properties fo:color="#000000" style:font-name-asian="華康行書體"/>
    </style:style>
    <style:style style:name="T34" style:family="text">
      <style:text-properties fo:language="de" fo:country="DE" style:font-name-asian="標楷體"/>
    </style:style>
    <style:style style:name="T35" style:family="text">
      <style:text-properties style:language-asian="ja" style:country-asian="JP"/>
    </style:style>
    <style:style style:name="T36" style:family="text">
      <style:text-properties style:language-asian="ja" style:country-asian="JP"/>
    </style:style>
    <style:style style:name="T37" style:family="text">
      <style:text-properties fo:font-size="13pt" fo:font-weight="bold" style:font-size-asian="13pt" style:font-weight-asian="bold" style:font-size-complex="13pt" style:font-weight-complex="bold"/>
    </style:style>
    <style:style style:name="T38" style:family="text">
      <style:text-properties style:font-name="華康行書體" style:font-name-asian="華康行書體"/>
    </style:style>
    <style:style style:name="T39" style:family="text">
      <style:text-properties style:font-name-asian="華康行書體"/>
    </style:style>
    <style:style style:name="T40" style:family="text">
      <style:text-properties style:font-name="MS Gothic" style:font-name-asian="MS Gothic" style:language-asian="ja" style:country-asian="JP"/>
    </style:style>
    <style:style style:name="T41" style:family="text"/>
    <style:style style:name="fr1" style:family="graphic" style:parent-style-name="Frame">
      <style:graphic-properties style:wrap="dynamic" style:number-wrapped-paragraphs="1" style:vertical-pos="from-top" style:vertical-rel="paragraph" style:horizontal-pos="center" style:horizontal-rel="page-content" fo:background-color="#ffffff" style:background-transparency="100%" draw:fill="solid" draw:fill-color="#ffffff" draw:opacity="0%" style:writing-mode="lr-tb" draw:wrap-influence-on-position="once-successive"/>
    </styl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32">日本鄉村地區界定與鄉村政策</text:p>
      <text:p text:style-name="P10"><text:span text:style-name="T3">農委會企劃科</text:span><text:span text:style-name="T7"> </text:span><text:span text:style-name="T3">胡忠一</text:span></text:p>
      <text:p text:style-name="P21"/>
      <text:p text:style-name="P21">一、鄉村認定指標</text:p>
      <text:p text:style-name="Text_20_body_20_indent">日本對於都市地區之認定在<text:span text:style-name="T10">都市計劃法</text:span>（1968年6月15日法律第100號）第四、第五及第八條有詳盡規範，惟對於鄉村地區之界定卻散在<text:span text:style-name="T18">「</text:span><text:span text:style-name="T20">食料‧農業‧農村基本法</text:span><text:span text:style-name="T18">」</text:span>（<text:span text:style-name="T18">1999年7月16日法律第106號</text:span>）與「<text:span text:style-name="T10">水產基本法</text:span>」（<text:span text:style-name="T18">2001年6月29日法律第89號</text:span>）等兩項農漁業基本大法及其他隨著社會經濟發展階段需要而制定的相關法律當中，但目前並無單一法律明確規範鄉村地區之定義，致有關鄉村地區之界定迄今仍處於曖昧渾沌狀態。</text:p>
      <text:p text:style-name="Text_20_body_20_indent">日本通常將鄉村稱為「農村」，惟其所稱農村的實質內涵包括「農漁山村」。根據1971年6月21日法律第112號公佈之「<text:span text:style-name="T10">農村地區工業等導入促進法</text:span>」第二條第一項明定：「農村地區指以下市町村區域（行政命令規定之大都市及其週邊地區，人口在行政命令所定規模以上之市區域中，符合行政命令所定要件者除外）。」第二條第一項第一款：「依據<text:span text:style-name="T10">農業振興地區整備相關法</text:span>（1969年7月1日法律第58號）第六條第一項所定之農業振興地區，或同法第四條第一項農業振興地區整備基本方針所指定之農業振興地區之全部區域或一部份在區域內之市町村。」第二款：「前款所定市町村以外之市町村，依據<text:span text:style-name="T10">山村振興法</text:span>（1965年5月11日法律第64號）第七條第一項所定之振興山村區域之全部區域或一部份在區域內之市町村。」第三款：「前二款所定市町村以外之市町村，依據<text:span text:style-name="T10">促進過疏地區自立特別措施法</text:span>（2000年6月16日法律第15號）第二條第一項所定之過疏地區之區域。」</text:p>
      <text:p text:style-name="Text_20_body_20_indent">有關「農業振興地區之指定」，依據「農業振興地區整備法」第六條第一項：「都道府縣長得依農業振興地區整備基本方針指定一定範圍地區為農業振興地區。」第二項：「農業振興地區之指定，應為經整體考量地區的自然、經濟、社會等條件後，被認為能促進農業振興，並符合下列所有要件之區域。一、從該地區內的土地自然條件及利用動向觀之，被使用為農業用地等之土地應具有相當規模。二、參照該地區之農業就業人口、其他有關農業經營之基本條件現況及未來預測，該地區確有提升農業生產性及促進農業經營現代化之前景。三、在國土資源合理化利用的觀點，該地區內有促進土地作為農業高度使用之情形。」第三項：「農業振興地區之指定，在都市計劃法第七條第一項所定市街化區域之地區，不得依據第廿三條第一項規定之規定達成協議。」第四項：「都道府縣長指定農業振興地區時，必須與相關市町村協議。」第五項：「農業振興地區之指定，以農林水產省命令訂定時，必須公告。」</text:p>
      <text:p text:style-name="Text_20_body_20_indent">除<text:span text:style-name="T18">「食料</text:span><text:span text:style-name="T20">‧</text:span><text:span text:style-name="T18">農業</text:span><text:span text:style-name="T20">‧</text:span><text:span text:style-name="T18">農村基本法」、</text:span>「水產基本法」與「農業振興地區整備法」及上述「山村振興法」、「過疏地區自立促進特別措施法」之外，日本關於鄉村地區活性化、提升居民福祉及支助農漁山村經濟的多元化產業振興發展相關政策，尚分別規範於「<text:span text:style-name="T10">離島振興法</text:span>」（1953年7月22日法律第72號）、「<text:span text:style-name="T10">奄美群島振興開發特別措施法</text:span>」（1954年6月21日法律第189號）、「<text:span text:style-name="T10">小笠原諸島振興開發整備臨時措施法</text:span>」（1969年12月8日法律第79號）、「<text:span text:style-name="T9">沖繩振興特別措施等法</text:span>」（2002年3月31日法律第14號）、「<text:span text:style-name="T10">半島振興法</text:span>」（1985年6月14日法律第63號）、「<text:span text:style-name="T10">促進特定農山村地區農林業活性化基礎建設法</text:span>」（1993年6月16日法律第72號）等所謂「<text:span text:style-name="T9">地區振興八法</text:span>」，及「<text:span text:style-name="T10">內地等產業開發道路整備臨時措施法</text:span>」<text:soft-page-break/>（1964年6月24日法律第115號）等相關法律。</text:p>
      <text:p text:style-name="Text_20_body_20_indent">除上述有關「農業振興地區之指定」外，其他有關鄉村地區之法定區域範圍如下：</text:p>
      <text:p text:style-name="P2">（一）「山村」：係指林野面積所佔比率高，交通條件及經濟、文化諸條件均不佳，產業開發程度低，居民的生活文化水準欠佳，並符合政令所訂定之山間地區或其他地區要件者。</text:p>
      <text:p text:style-name="P2">（二）「過疏地區」：係指符合下列要件之市町村：</text:p>
      <text:p text:style-name="P3">1.下列（1）至（3）項需符合下列按各年度國勢調查結果所算出之條件者：</text:p>
      <text:p text:style-name="P3">（1995年市町村人口－1970年該市町村人口）<text:span text:style-name="T7">/</text:span>1970年該市町村人口＜0.1。</text:p>
      <text:p text:style-name="P4">（1）1960年之後，35年之間人口減少率達0.3﹪以上之市町村。</text:p>
      <text:p text:style-name="P5">（1960年市町村人口－1995年該市町村人口）<text:span text:style-name="T7">/</text:span>1960年市町村人口＞0.3</text:p>
      <text:p text:style-name="P6">（2）1960年之後，35年之間人口減少率達0.25﹪以上，且1995年之人口中65歲以上人口佔當年人口數0.24以上之市町村。</text:p>
      <text:p text:style-name="P6">（3）1960年之後，35年之間人口減少率達0.25﹪以上，且1995年之人口中15歲以上30歲以下之人口佔當年人口數0.15以下之市町村。</text:p>
      <text:p text:style-name="P7">2.根據各年度國勢調查結果，符合下述條件之地區：</text:p>
      <text:p text:style-name="P7">（1970年市町村人口－1995年該市町村人口）<text:span text:style-name="T7">/</text:span>1970年該市町村人口＞0.19。</text:p>
      <text:p text:style-name="P2">（三）「內地」：係指交通條件極度惡劣，產業開發相當遲緩，且符合政令指定之山間地區及內地等相關標準之偏僻地區。</text:p>
      <text:p text:style-name="P2">（四）「半島」：係指三面環海，平地少，水資源貧乏，國土資源利用受到限制，產業基礎建設及生活環境公共建設較其他地區差的半島地區（含以橋樑等與本土連結，以確保陸上交通之島嶼）。</text:p>
      <text:p text:style-name="P2">（五）「特定農山村地區」：係指地勢等地理條件惡劣，農業生產條件不利之地區，從土地利用狀況及農林業從業者人數來看，農林業均為該地區最重要產業，且符合政令規定要件之地區。</text:p>
      <text:p text:style-name="Text_20_body_20_indent"/>
      <text:p text:style-name="Text_20_body_20_indent">總之，日本在<text:span text:style-name="T18">「食料</text:span><text:span text:style-name="T20">‧</text:span><text:span text:style-name="T18">農業</text:span><text:span text:style-name="T20">‧</text:span><text:span text:style-name="T18">農村基本法」</text:span>與「水產基本法」及「<text:span text:style-name="T17">地區振興八法</text:span>」對於鄉村地區振興發展雖有詳細規範，但對於鄉村的認定，迄今仍無完整、具體且明確的定義與指標；但從其農林業普查及農林統計相關指標，仍可歸納出日本農業地區類型界定指標主要有四，包括：行政指標－行政區域或政令指定之區域，社會指標－人口數、人口密度、人口減少率，經濟指標－產業開發狀況、生活或交通等公共建設程度、耕地率與林野率，地理指標－區位、地勢。現行日本基層行政區域為「市町村」，原則上以行政區域或政令指定之區域為認定城鄉的基礎；在近代日本村落變遷過程中，1880年代末期，日本曾推動「明治合併村」計畫，將7萬多個村落合併為1萬5,000多個町村，1950年代中葉推動「昭和合併町村」計畫，再將町村合併為3,000多個「市町村」；其餘包括：人口密度、耕地與林野率、地勢等三個指標，因易於量化且易於操作，而被作為認定城鄉類型的標準指標。</text:p>
      <text:p text:style-name="Text_20_body_20_indent">日本對於農業地區類型的認定指標，主要是在地區農業結構的基礎條件等特質上，以舊市町村或現行市町村為單位，採下表所列標準區分之。</text:p>
      <table:table table:name="表格1" table:style-name="表格1">
        <table:table-column table:style-name="表格1.A"/>
        <table:table-column table:style-name="表格1.B"/>
        <table:table-row table:style-name="表格1.1">
          <table:table-cell table:style-name="表格1.A1" office:value-type="string">
            <text:p text:style-name="P13">農業地區類型</text:p>
          </table:table-cell>
          <table:table-cell table:style-name="表格1.B1" office:value-type="string">
            <text:p text:style-name="P10"><text:span text:style-name="T3">標</text:span><text:span text:style-name="T7"> <text:s text:c="2"/></text:span><text:span text:style-name="T3">準</text:span><text:span text:style-name="T7"> <text:s text:c="2"/></text:span><text:span text:style-name="T3">指</text:span><text:span text:style-name="T7"> <text:s text:c="2"/></text:span><text:span text:style-name="T3">標</text:span></text:p>
          </table:table-cell>
        </table:table-row>
        <table:table-row table:style-name="表格1.1">
          <table:table-cell table:style-name="表格1.A1" office:value-type="string">
            <text:p text:style-name="P14"/>
            <text:p text:style-name="P13"/>
            <text:p text:style-name="P13"><text:soft-page-break/>都市地區</text:p>
            <text:p text:style-name="P13">Urban area</text:p>
          </table:table-cell>
          <table:table-cell table:style-name="表格1.B1" office:value-type="string">
            <text:list xml:id="list4933984297624894469" text:style-name="WW8Num6">
              <text:list-item>
                <text:p text:style-name="P16">DID面積佔可住地達5﹪以上，且人口密度每平方公里達<text:soft-page-break/>500人以上，或DID人口達20,000人以上的舊市町村或現行市町村。</text:p>
              </text:list-item>
              <text:list-item>
                <text:p text:style-name="P16">住宅等建地率佔可住地比率達60﹪以上，且人口密度每平方公里達500人以上之舊市町村或現行市町村。但林野率達80﹪以上者除外。</text:p>
              </text:list-item>
            </text:list>
          </table:table-cell>
        </table:table-row>
        <table:table-row table:style-name="表格1.1">
          <table:table-cell table:style-name="表格1.A1" office:value-type="string">
            <text:p text:style-name="P14"/>
            <text:p text:style-name="P13"/>
            <text:p text:style-name="P13">平地農業區</text:p>
            <text:p text:style-name="P13">Flat farming area</text:p>
          </table:table-cell>
          <table:table-cell table:style-name="表格1.B1" office:value-type="string">
            <text:list xml:id="list970507176849429170" text:style-name="WW8Num5">
              <text:list-item>
                <text:p text:style-name="P17">耕地率達20﹪以上且林野率未滿50﹪的舊市町村或現行市町村。但傾斜20分之1以上之水田及傾斜8度以上之旱田之合計面積比率達90﹪以上者除外。</text:p>
              </text:list-item>
              <text:list-item>
                <text:p text:style-name="P17">耕地率達20﹪以上且林野率達50﹪以上，其傾斜20分之1以上之水田及傾斜8度以上之旱田之合計面積比率未滿10﹪的舊市町村或現行市町村。</text:p>
              </text:list-item>
            </text:list>
          </table:table-cell>
        </table:table-row>
        <table:table-row table:style-name="表格1.1">
          <table:table-cell table:style-name="表格1.A1" office:value-type="string">
            <text:p text:style-name="P14"/>
            <text:p text:style-name="P13">坡地農業區</text:p>
            <text:p text:style-name="P13">Hilly farming area</text:p>
          </table:table-cell>
          <table:table-cell table:style-name="表格1.B1" office:value-type="string">
            <text:list xml:id="list516974096393401099" text:style-name="WW8Num7">
              <text:list-item>
                <text:p text:style-name="P18">耕地率未滿20﹪，「都市地區」與「山地農業區」以外的舊市町村或現行市町村。</text:p>
              </text:list-item>
              <text:list-item>
                <text:p text:style-name="P18">耕地率達20﹪以上，「都市地區」與「平地農業區」以外的舊市町村或現行市町村。</text:p>
              </text:list-item>
            </text:list>
          </table:table-cell>
        </table:table-row>
        <table:table-row table:style-name="表格1.1">
          <table:table-cell table:style-name="表格1.A1" office:value-type="string">
            <text:p text:style-name="P13">山地農業區</text:p>
            <text:p text:style-name="P13">Mountainous farming area</text:p>
          </table:table-cell>
          <table:table-cell table:style-name="表格1.B1" office:value-type="string">
            <text:p text:style-name="P15">林野率達80﹪以上且耕地率未滿10﹪的舊市町村或現行市町村。</text:p>
          </table:table-cell>
        </table:table-row>
      </table:table>
      <text:p text:style-name="P12"><text:span text:style-name="T3">註：1.決定順序：都市地區</text:span><text:span text:style-name="T21">→</text:span><text:span text:style-name="T3">山地農業區</text:span><text:span text:style-name="T21">→平地農業區、</text:span><text:span text:style-name="T3">坡地農業區。</text:span></text:p>
      <text:p text:style-name="P33">2.DID（A Densely Inhabited Districts，人口集中地區）係指鄰接數個國勢調查地區人口密度達每平方公里4,000人以上，合計人口數達5,000人以上之地區。</text:p>
      <text:p text:style-name="P33">3.傾斜20分之1係指每20公尺上升1公尺，傾斜8度大約每7公尺上升1公尺；傾斜並非指個別坵塊之傾斜度，係區域內地形上之整體傾斜情形。</text:p>
      <text:p text:style-name="P15"/>
      <text:p text:style-name="P22">二、現存鄉村問題</text:p>
      <text:p text:style-name="P22">（一）日本經濟發展與城鄉關係之變化</text:p>
      <text:p text:style-name="P35">日本在高度經濟成長期（1960年至1970年代初期），企業、工廠等集中設立於都市周邊及太平洋沿岸地區，導致農村地區農家子女出外就業、戶長兼業或外出打零工等各種類型的勞動力外移現象。同時，以都市近郊及平地農業地區為主的農地轉為住宅或工廠用地的情形也隨之急速成長。此外，過去在坡地及山地農業區從事農業、木材或木炭生產及養蠶等得以確保所得之業者，由於受到石油等能源的取代及進口的便宜商品增加，而喪失經濟基礎，致使人口急速流出而衍生地區人口過疏化的情形。</text:p>
      <text:p text:style-name="P35">因此，二次大戰後的高度成長期，日本在農業就業人口往二級、三級產業移動及農地轉為非農業使用的基礎上，造就了舉世罕見的高度經濟成長，但同時也造成「鄉村過疏」與「都市過密」的人口分布嚴重不均的結果。</text:p>
      <text:p text:style-name="P35">後來，經過兩次石油危機，日本的經濟進入安定成長期，但在經濟自由化與國際化發展下，經濟與金融等功能集中於大都市，產業與人口也向都市集中，致使都市生活環境惡化等問題日益嚴重。另一方面，在鄉村地區，雖然日本政府不斷實施各種增加地區就業機會與生活基礎設施整建等相關措施，以防止人口過度外流，但鄉村地區人口減少與高齡化問題依然持續惡化，且許多地區普遍呈現難以維持村落基本功能的情形。為改善地區間差距及鄉村人口大量向東京等大都市集中的國土不均衡發展現象，日本政府曾為因應各時代變遷，推動多次<text:soft-page-break/>全國性綜合開發計畫，但似乎仍無法有效改善經濟與社會狀況。</text:p>
      <text:p text:style-name="P15"/>
      <text:p text:style-name="P22">（二）農村社會之變遷</text:p>
      <text:list xml:id="list2024009641600494500" text:style-name="WW8Num3">
        <text:list-item>
          <text:p text:style-name="P23">農村地區人口持續減少</text:p>
        </text:list-item>
      </text:list>
      <text:p text:style-name="P35">根據總務部（相當於「主計處」）2001年10月31日公布之「國勢調查」資料，日本總人口為1億2千692.5萬人，按照國立社會保障及人口問題研究所推估，今後日本人口仍會持續增加，預測在2006年達到高峰後，將轉趨減少。另根據總務部「居民基本人口要覽」資料，分析2000年由於人口移動進出的社會因素及出生、死亡的自然因素情形，可發現在三大都會圈（東京、大阪、名古屋），特別是，東京圈的人口因就業等移入的社會因素及自然因素的增加均持續成長，大阪及名古屋圈的人口亦呈現自然因素增加的傾向，但自1995年之後，社會因素呈現持續減少的情形。</text:p>
      <text:p text:style-name="P35">另一方面，在農村地區於泡沫經濟幻滅景氣低迷之後，曾出現人口回流的現象，但最近幾年又轉為移出超過回流之情形，超過自然增加的社會因素減少導致人口持續減少，特別是在北海道、東北等地區呈現嚴重的社會因素減少的情形。</text:p>
      <text:p text:style-name="P15">此外，在中間及山間地區，由於高齡化與出生數減少，導致人口自然減少及人口移出的社會因素減少同時並進，致使人口減少現象更形惡化，尤其在中間及山間地區比率較大的四國地區，由於人口過度移出的社會因素減少及自然減少同時進展，人口減少的現象更形惡化。</text:p>
      <text:p text:style-name="P43"/>
      <text:p text:style-name="P43">2.農村少子化與高齡化持續進展</text:p>
      <text:p text:style-name="P35">隨著出生率降低及平均壽命延長，日本少子化（少生育）與高齡化情形急速進展。總務部「國勢調查」資料顯示，2000年的高齡化比率（65歲以上人口佔全體國民之比率）為17.3﹪，較1990年成長5.3﹪，但較諸1975年至1985年之成長率2.4﹪，約成長2倍以上，顯示高齡化情形正加速進展。</text:p>
      <text:p text:style-name="P35">另一方面，根據農業普查資料顯示，同期間之農家人口高齡化比率在2000年達到28.6﹪，1990年至2000年之間上升8.6﹪，該成長比率約為1975年至1985年之間上升率的2.5倍，顯示農村高齡化現象凌駕全國平均之上。此外，從少子化情形觀之，農家14歲以下人口比率為12.8﹪，低於14歲以下人口佔全國總人口比率的14.6﹪。此乃全國性每一家庭人口數減少，且年輕人流向都市後，生產及撫育子女之夫妻減少所致。今後此一情形持續發展的話，農村地區少子化與高齡化加速進展的情形，將可想而知。</text:p>
      <text:p text:style-name="P43"/>
      <text:p text:style-name="P43">3.農業村落規模與結構發生重大變化</text:p>
      <text:p text:style-name="P35">在農村社會以農耕、農業用水共同利用為中心，發展出家庭與家庭之間相互結合的地緣與血緣關係，以及與周邊自然共存的農業村落單位。過去農業村落係以農家為主要成員，但高度經濟發展之後，都市週邊地區的混住化及以坡地及山地農業區為中心的人口過疏化等，導致農業村落性格急速變化。</text:p>
      <text:p text:style-name="P35">根據農業普查資料示，2000年的農業村落約13萬5,000個村落，1970年之後約減少7,500個。居住在農業村落之總戶數當中，農家戶數比率（農家率）之全國平均為10.7﹪，農家率80﹪以上之村落大幅減少，且農家率低之群組比率增加。</text:p>
      <text:p text:style-name="P35">此一現象從地區別分析，北海道、東北、北陸等地區農家率50﹪以上之農業村落迄今仍佔半數以上；反之，在三大都會圈含關東、東山、東海、近畿等地<text:soft-page-break/>區，農家率未達10﹪之村落比率增加。其次，再從農業村落總戶數規模比率變遷分析，全國的農業村落平均規模有擴大傾向，但10戶至49戶之小規模農業村落比率，自1970年之後的30年間，約減少4分之1。</text:p>
      <text:p text:style-name="P35">國土廳（現「國土交通省」）曾於1999年12月針對人口過疏地區1,230市町村的48,689村落進行「過疏地區村落再造之新方向調查」，結果顯示今後有可能被消滅的村落達到調查村落數的4﹪（2,109村落），而中國、四國、九州地區之村落約佔其中的6成（1,221村落）。在這些地區，為維持或振興村落的功能，必須確保移入村落的新定居者，但近年來以U、J、I等方式流入的新定居者動向已有停滯不前之兆候。為維持或振興村落的功能，跨越既有的村落範圍，因應居民意願，檢討推動跨村落活動，創造「村落功能再造」及推動便於居民移出入的「村落移轉」相關配套措施之地區日益增加。</text:p>
      <text:p text:style-name="P43"/>
      <text:p text:style-name="P43">4.農村部落功能降低</text:p>
      <text:p text:style-name="P35">在農村地區，居民透過共同活動維持管理農業生產與生活相關設施，居民以村落為單位進行生活上相互支援及地區文化傳承的情形相當普遍，使傳統農業村落功能得以傳承不墬。但上述村落在農家率全面降低的情況下，由於居民價值觀的多元化，傳承下來的儀式及共同活動逐漸式微的情形亦不少。從各農業地區類型的農業村落共同舉辦會議的情形來看，「農路、農業用水設施維持管理」的共同參與比率，在都市地區全體住戶共同參加的比率較低，可知隨著混住化的進展，都市地區的農路、農業用水設施維持管理已不易獲得全體居民的共識與共同參與，所以僅由農家進行維護管理工作的村落比率逐漸增加。</text:p>
      <text:p text:style-name="P43"/>
      <text:p text:style-name="P43">5.地區資源保全式微</text:p>
      <text:p text:style-name="P35">在農村地區，目前仍存在為數相當多由農業生產活動衍生的傳統藝能、梯田等地區資源，這些都已成為地區傳統的「根據地」，同時也是都市居民的農村魅力泉源，因此如何確保該等資源，讓子村繼續傳承下去，已成為重要的課題。</text:p>
      <text:p text:style-name="P35">從農業普查有關農業村落推動地區資源保育的資料來看，在「傳統工藝、藝能、祭祀」、「街上房屋的排列狀況、建築物」等文化面的資源保育方面，約有8至9成的農業村落為保育而推動相關措施，地區居民的保育活動在「傳統工藝、藝能、祭祀」方面有86﹪，在「街上房屋的排列狀況、建築物」方面為79﹪，均達相當高的水準。</text:p>
      <text:p text:style-name="Text_20_body_20_indent">另一方面，在「水池、湖沼」、「河川、水路」、「山林、自然草地」等方面推動相關保育措施之村落比率普遍偏低，此一情形與該等區域所有權屬土地改良區或鄉鎮公所有關。</text:p>
      <text:p text:style-name="Text_20_body_20_indent">此外，關於「梯田、谷地田」等農地因其所有權人相當明確，所以由村落參與保育工作比率偏低乃在所難免，但最近已出現「梯田認養制」等由非農家及都市居民參與保育工作之情形。「梯田」為日本特有傳統景觀，可見跨地區性的保育工作已有開始萌芽的趨勢。</text:p>
      <text:p text:style-name="P35">梯田、水路、水池等曾經是被使用為生產活動的對象與手段，其所形成之良好景觀均為有用的地區資源，但隨著農村高齡化與過疏化的演變，該等資源逐漸不再被當作生產手段，且地區傳統資源的各種機能逐漸消失的情形亦將日益增加。今後為謀求農村活性化，應促使地區全體居民對於這些資源價值的再認識，俾活用地區資源，提升農村魅力。此外，「坡地及山地農業區直接補貼制度」的活用及義工等外部力量的導入，均為今後推動地區資源的重要措施。</text:p>
      <text:p text:style-name="P35"/>
      <text:p text:style-name="P22"><text:soft-page-break/>（三）坡地及山地農業區現狀與課題</text:p>
      <text:p text:style-name="P43">1.過疏化與高齡化問題最為顯著</text:p>
      <text:p text:style-name="P35">日本的鄉村問題以坡地及山地農業區最為顯著。從平地農業區外緣部分至山地農業區，即所謂的坡地及山地農業區，約佔國土面積之7成，約有總人口的14﹪居住。耕地面積、農業就業人口、農業毛生產額等均約佔全國4成左右，擔負日本農業的重要部分。坡地及山地農業區一般位於河流的上游，傾斜地多，其立地特性可充分發揮農業的多元化功能，其防沙、治山防災設施等扮演固守都市等下游地區居民生活的防波堤角色。</text:p>
      <text:p text:style-name="P35">依據總務部「住民基本台帳人口要覽」農業地區類型別資料顯示，近年來全國市町村人口增減變遷方面，在都市地區及平地農業區有繼續增加的傾向，但在坡地農業區及山地農業區則持續減少，特別是，山地農業區的減少率逐漸增大。因此，在山地農業區因同時發生人口的社會因素減少與自然減少，致使過疏化的問題較其他地區嚴重。</text:p>
      <text:p text:style-name="P35">再者，根據農業普查資料，坡地及山地農業區的主要農業從事者（販賣農家：經營耕地面積達0.3公頃以上或年間農產品販賣金額達50萬日元以上之農家）當中，65歲以上高齡者所佔比率在2000年達55.2﹪，比平地農業區的46.5﹪高，與1990年比較，可發現在過去10年之間約上漲2倍，顯見坡地及山地農業區勞力的高齡化正急速惡化。</text:p>
      <text:p text:style-name="P35"/>
      <text:p text:style-name="P43">2.傾斜地多農業生產條件不利</text:p>
      <text:p text:style-name="P35">坡地及山地農業區傾斜地的比例大，根據2000年農業普查資料，坡地及山地農業區內水田面積有9成以上業經地區重劃完成之村落比例為33﹪，此一結果遙遙落後於平地農業區的59﹪，顯見該等地區生產基礎設施整建的落後。由於畸零的坵塊多，欲在這些田地推動機械化實在相當困難，且擬藉由推動擴大經營規模或農業機械的效率利用以提升作業效率，在現實面受到相當大的限制，所以想在這些地區推動土地利用型的農業發展，實存在甚多不利之處。因此，在該等地區從事稻作等農作生產，其生產成本很難有效降低，整體農業競爭力亦比其他地區為低。此外，在這些田地之勞動負荷較重，這也是造成耕地廢棄的主要原因。再者，由於該等地區農地大多緊鄰森林地區，所以經常發生野生鳥獸侵害農作物的情形，此亦為該等地區廢棄耕作的主因之一。</text:p>
      <text:p text:style-name="P35">從全國的平地農業區與坡地及山地農業區具有高度傾斜地的村落比例與廢耕地比例之間存在高度正相關的情形來看，顯示在擁有高度傾斜地的村落，其廢耕地比例也高。此一狀況亦充分反映在販賣農家的廢耕地比例上，例如2000年全國平地農業區販賣農家的廢耕地比例平均為2.9﹪，在坡地及山地農業區則高達5.3﹪。</text:p>
      <text:p text:style-name="P35">坡地及山地農業區廢耕地的增加，除導致農業生產停滯外，亦致使農業生產活動無法適切運作，農業多元化功能隨之降低，對於國民生活及國民經濟的安定亦造成重大損失。</text:p>
      <text:p text:style-name="P35">基於此一觀點，如何靈活運用目前部分坡地及山地農業區具有涼冷的氣候與日夜溫差大等能生產良質美味稻米等的特色，以及活用家畜等地區農業資源，以創造出畜牧生產與農地保全有關的獨特風格，似已成為解決坡地及山地農業區問題之重要課題。</text:p>
      <text:p text:style-name="P35"/>
      <text:p text:style-name="P43">3.實施坡地及山地農業區直接給付制度</text:p>
      <text:p text:style-name="P34"><text:soft-page-break/><text:span text:style-name="T3">日本政府在坡地及山地農業區透過培育農業經營者從事農業生產活動，以防止持續發生廢耕情形，確保農業</text:span>、<text:span text:style-name="T3">農村的多元功能，對於該等地區農業生產條件的不利性，實施直接補助的坡地及山地農業區直接給付制度</text:span><text:span text:style-name="T22">，支援在</text:span><text:span text:style-name="T3">坡地及山地農業區從事農業活動者。</text:span></text:p>
      <text:p text:style-name="P34"><text:span text:style-name="T3">坡地及山地農業區直接給付制度為日本史無先例的制度，其實施</text:span><text:span text:style-name="T22">「</text:span><text:span text:style-name="T13">對象地區</text:span><text:span text:style-name="T22">」</text:span><text:span text:style-name="T3">主要為</text:span><text:span text:style-name="T22">「地區振興八法」所規定的地區</text:span><text:span text:style-name="T3">，及</text:span><text:span text:style-name="T22">經縣長依據地區實際情形指定為自然、經濟、社會等條件不利之地區</text:span><text:span text:style-name="T3">，</text:span><text:span text:style-name="T22">如：鄰接八法地區的農業用地、農林統計上的坡地農業區等</text:span><text:span text:style-name="T3">。其次，在實施</text:span><text:span text:style-name="T22">「</text:span><text:span text:style-name="T13">對象農業用地</text:span><text:span text:style-name="T22">」</text:span><text:span text:style-name="T3">方面，必須符合</text:span><text:span text:style-name="T22">「</text:span><text:span text:style-name="T3">通常標準</text:span><text:span text:style-name="T22">」</text:span><text:span text:style-name="T3">或</text:span><text:span text:style-name="T22">「</text:span><text:span text:style-name="T3">特別認定標準</text:span><text:span text:style-name="T22">」；</text:span><text:span text:style-name="T22">（</text:span><text:span text:style-name="T22">1</text:span><text:span text:style-name="T22">）</text:span><text:span text:style-name="T3">通常標準之認定指標包括</text:span><text:span text:style-name="T22">：</text:span><text:span text:style-name="T3">傾斜度</text:span><text:span text:style-name="T22">（</text:span><text:span text:style-name="T22">急傾斜</text:span><text:span text:style-name="T22">：</text:span><text:span text:style-name="T22">水田1/20以上、旱田、草地、放牧地</text:span><text:span text:style-name="T22">：</text:span><text:span text:style-name="T22">15度以上</text:span><text:span text:style-name="T3">。</text:span><text:span text:style-name="T22">）</text:span><text:span text:style-name="T22">；</text:span><text:span text:style-name="T22">因自然條件限制形成的坵塊零細、地形畸零</text:span><text:span text:style-name="T22">；</text:span><text:span text:style-name="T22">草地率達70</text:span><text:span text:style-name="T22">％</text:span><text:span text:style-name="T22">以上的草地</text:span><text:span text:style-name="T3">等。</text:span><text:span text:style-name="T22">（</text:span><text:span text:style-name="T22">2</text:span><text:span text:style-name="T22">）</text:span><text:span text:style-name="T3">特別認定標準之認定包括</text:span><text:span text:style-name="T22">：需經市町村長認定者：緩傾斜</text:span><text:span text:style-name="T22">：</text:span><text:span text:style-name="T22">水田1/100</text:span><text:span text:style-name="T22">～</text:span><text:span text:style-name="T22">1/20、旱田、草地、放牧地</text:span><text:span text:style-name="T22">：</text:span><text:span text:style-name="T22">8</text:span><text:span text:style-name="T22">～</text:span><text:span text:style-name="T22">15度</text:span><text:span text:style-name="T3">，</text:span><text:span text:style-name="T22">高齡化及耕作放棄率高的農業用地等</text:span><text:span text:style-name="T3">。</text:span><text:span text:style-name="T22">需</text:span><text:span text:style-name="T3">符合縣長核定農業用地標準的農業用地，如地層滑動</text:span><text:span text:style-name="T22">、惡劣土壤等農業用地等</text:span><text:span text:style-name="T3">。</text:span></text:p>
      <text:p text:style-name="P34"><text:span text:style-name="T3">坡地及山地農業區直接給付制度係以農業生產條件符合上述認定標準的不利性達1公頃以上整筆農業用地為實施對象農地，為提升在該等農地上從事農業生產活動之農業從事者</text:span><text:span text:style-name="T22">（</text:span><text:span text:style-name="T22">含</text:span><text:span text:style-name="T3">農業從事者及</text:span><text:span text:style-name="T22">農業合作社等第三部門</text:span><text:span text:style-name="T22">）</text:span><text:span text:style-name="T3">的生產力，並讓其安定下來從事農業生產，締結決定今後5年應辦理事項及目標等</text:span><text:span text:style-name="T22">（如村落的將來願景、10年後的土地利用、5年後的農業經營者等）的「</text:span><text:span text:style-name="T3">村落協定</text:span><text:span text:style-name="T22">」</text:span><text:span text:style-name="T3">，並以該協定為基礎繼續從事農業生產活動，補償其與平地地區生產條件之差距的制度。</text:span></text:p>
      <text:p text:style-name="P34"><text:span text:style-name="T3">坡地及山地農業區直接給付制度實施期間為2000年度至2004年度，補助金額標準按地目每0.1ha定額補助</text:span><text:span text:style-name="T22">，</text:span><text:span text:style-name="T22">標準如下</text:span><text:span text:style-name="T22">：</text:span></text:p>
      <table:table table:name="表格2" table:style-name="表格2">
        <table:table-column table:style-name="表格2.A" table:number-columns-repeated="2"/>
        <table:table-column table:style-name="表格2.C"/>
        <table:table-row table:style-name="表格2.1">
          <table:table-cell table:style-name="表格2.A1" office:value-type="string">
            <text:p text:style-name="P27">地 <text:s text:c="8"/>目</text:p>
          </table:table-cell>
          <table:table-cell table:style-name="表格2.A1" office:value-type="string">
            <text:p text:style-name="P27">區 <text:s text:c="10"/>分</text:p>
          </table:table-cell>
          <table:table-cell table:style-name="表格2.C1" office:value-type="string">
            <text:p text:style-name="P27">每0.1ha單價</text:p>
          </table:table-cell>
        </table:table-row>
        <table:table-row table:style-name="表格2.2">
          <table:table-cell table:style-name="表格2.A1" table:number-rows-spanned="2" office:value-type="string">
            <text:p text:style-name="P46">水 <text:s text:c="5"/>田</text:p>
          </table:table-cell>
          <table:table-cell table:style-name="表格2.A1" office:value-type="string">
            <text:p text:style-name="P27">1/20以上</text:p>
          </table:table-cell>
          <table:table-cell table:style-name="表格2.C1" office:value-type="string">
            <text:p text:style-name="P28">21,000日元</text:p>
          </table:table-cell>
        </table:table-row>
        <table:table-row table:style-name="表格2.2">
          <table:covered-table-cell/>
          <table:table-cell table:style-name="表格2.A1" office:value-type="string">
            <text:p text:style-name="P10"><text:span text:style-name="T22">1/100</text:span><text:span text:style-name="T22">～</text:span><text:span text:style-name="T22">1/20</text:span></text:p>
          </table:table-cell>
          <table:table-cell table:style-name="表格2.C1" office:value-type="string">
            <text:p text:style-name="P28">8,000日元</text:p>
          </table:table-cell>
        </table:table-row>
        <table:table-row table:style-name="表格2.2">
          <table:table-cell table:style-name="表格2.A1" table:number-rows-spanned="2" office:value-type="string">
            <text:p text:style-name="P46">旱 <text:s text:c="5"/>田</text:p>
          </table:table-cell>
          <table:table-cell table:style-name="表格2.A1" office:value-type="string">
            <text:p text:style-name="P27">15度以上</text:p>
          </table:table-cell>
          <table:table-cell table:style-name="表格2.C1" office:value-type="string">
            <text:p text:style-name="P28">11,500日元</text:p>
          </table:table-cell>
        </table:table-row>
        <table:table-row table:style-name="表格2.2">
          <table:covered-table-cell/>
          <table:table-cell table:style-name="表格2.A1" office:value-type="string">
            <text:p text:style-name="P10"><text:span text:style-name="T22">8</text:span><text:span text:style-name="T22">～</text:span><text:span text:style-name="T22">15度</text:span></text:p>
          </table:table-cell>
          <table:table-cell table:style-name="表格2.C1" office:value-type="string">
            <text:p text:style-name="P28">3,500日元</text:p>
          </table:table-cell>
        </table:table-row>
        <table:table-row table:style-name="表格2.2">
          <table:table-cell table:style-name="表格2.A1" table:number-rows-spanned="3" office:value-type="string">
            <text:p text:style-name="P29"/>
            <text:p text:style-name="P27">草 <text:s text:c="4"/>地</text:p>
          </table:table-cell>
          <table:table-cell table:style-name="表格2.A1" office:value-type="string">
            <text:p text:style-name="P27">15度以上</text:p>
          </table:table-cell>
          <table:table-cell table:style-name="表格2.C1" office:value-type="string">
            <text:p text:style-name="P28">10,500日元</text:p>
          </table:table-cell>
        </table:table-row>
        <table:table-row table:style-name="表格2.2">
          <table:covered-table-cell/>
          <table:table-cell table:style-name="表格2.A1" office:value-type="string">
            <text:p text:style-name="P10"><text:span text:style-name="T22">8</text:span><text:span text:style-name="T22">～</text:span><text:span text:style-name="T22">15度</text:span></text:p>
          </table:table-cell>
          <table:table-cell table:style-name="表格2.C1" office:value-type="string">
            <text:p text:style-name="P28">3,000日元</text:p>
          </table:table-cell>
        </table:table-row>
        <table:table-row table:style-name="表格2.2">
          <table:covered-table-cell/>
          <table:table-cell table:style-name="表格2.A1" office:value-type="string">
            <text:p text:style-name="P10"><text:span text:style-name="T22">草地率達70</text:span><text:span text:style-name="T22">％</text:span><text:span text:style-name="T22">以上</text:span></text:p>
          </table:table-cell>
          <table:table-cell table:style-name="表格2.C1" office:value-type="string">
            <text:p text:style-name="P28">1,500日元</text:p>
          </table:table-cell>
        </table:table-row>
        <table:table-row table:style-name="表格2.2">
          <table:table-cell table:style-name="表格2.A1" table:number-rows-spanned="2" office:value-type="string">
            <text:p text:style-name="P46">放 <text:s/>牧 <text:s/>地</text:p>
          </table:table-cell>
          <table:table-cell table:style-name="表格2.A1" office:value-type="string">
            <text:p text:style-name="P27">15度以上</text:p>
          </table:table-cell>
          <table:table-cell table:style-name="表格2.C1" office:value-type="string">
            <text:p text:style-name="P28">1,000日元</text:p>
          </table:table-cell>
        </table:table-row>
        <table:table-row table:style-name="表格2.2">
          <table:covered-table-cell/>
          <table:table-cell table:style-name="表格2.A1" office:value-type="string">
            <text:p text:style-name="P10"><text:span text:style-name="T22">8</text:span><text:span text:style-name="T22">～</text:span><text:span text:style-name="T22">15度</text:span></text:p>
          </table:table-cell>
          <table:table-cell table:style-name="表格2.C1" office:value-type="string">
            <text:p text:style-name="P28">300日元</text:p>
          </table:table-cell>
        </table:table-row>
      </table:table>
      <text:p text:style-name="P47"><text:span text:style-name="T3">註</text:span><text:span text:style-name="T22">：</text:span><text:span text:style-name="T22">新加入從農者若承受條件不利的農地</text:span><text:span text:style-name="T22">，</text:span><text:span text:style-name="T22">水田增加1500日元</text:span><text:span text:style-name="T22">、</text:span><text:span text:style-name="T22">旱田及草地增加500日元</text:span><text:span text:style-name="T22">。</text:span></text:p>
      <text:p text:style-name="P35"/>
      <text:p text:style-name="P34"><text:span text:style-name="T3">直接給付制度之補助款以撥付給村落的代表人為原則</text:span><text:span text:style-name="T22">，</text:span><text:span text:style-name="T3">至於該補助款所應辦理的相關活動則全權交由村落自行決定。由於補助款若交付到每位農業經營者手上，則每人所能分到的金額恐怕相當有限，不過若以村落為單位詳加運用的話，則能與地區活性化活動密切結合。因此，村落協定係在村民充分溝通之後，所達成之活化地區之具體共同行動，一般內容包括村落全體購買農業機械</text:span><text:span text:style-name="T22">、充當農路及水路的維持管理費、充當農路整建的地區配合款、購買共同活動使用的鐮刀或花種等、種植道路或田埂花木、割除週邊樹林下的雜草等</text:span><text:span text:style-name="T3">。</text:span></text:p>
      <text:p text:style-name="P34"><text:span text:style-name="T3">根據農林水產省農村振興局實施坡地及山地農業區直接給付制度各年度資</text:span><text:soft-page-break/><text:span text:style-name="T3">料，在開始實施直接給付制度的第一年即2000年，全國共有1,687市町村的54萬1千公頃農業用地締結2萬6千件村落協定</text:span><text:span text:style-name="T22">（佔全國13萬2千村落之19.7</text:span><text:span text:style-name="T28">％</text:span><text:span text:style-name="T22">）</text:span><text:span text:style-name="T3">。分析參加締結村落協定者人數約</text:span><text:span text:style-name="T3">48</text:span><text:span text:style-name="T3">萬9千人，每一村落協定在北海道為31名，沖繩縣之外的各縣約有20名左右參加。</text:span></text:p>
      <text:p text:style-name="P34"><text:span text:style-name="T3">再從締結協定面積的地目結構分析，從北海道及北陸地區幾乎為同一種地目，至九州地區由水田、旱田等地目均佔一定比率，呈多樣組合型態。2002年度辦理狀況，約有1,948個市町村締結3萬2千802件村落協定</text:span><text:span text:style-name="T22">（佔全國村落之24.9</text:span><text:span text:style-name="T28">％</text:span><text:span text:style-name="T22">）</text:span><text:span text:style-name="T3">，其中規劃完成市町村基本方針之農業用地面積為65萬5千公頃，約佔市町村基本方針預定實施面積目標的83﹪。</text:span></text:p>
      <text:p text:style-name="P35"/>
      <text:p text:style-name="P43">4.實施直接給付制度地區按實際狀況推動村落協定相關活動</text:p>
      <text:p text:style-name="P35">從2000年度按照村落協定實施的共同活動主要內容來看，可發現共同活動可分成5大項，其中「水路、農路等的維持與管理」一項幾乎是全國各村落協定均推動辦理的事項。其次，其他協定內容如「農業用地的維持與管理」一項，在各地區推動「農地的法制面檢討」、「租賃權設定、田間作業委託」的村落很多。此外，在「推動防止鳥獸害對策」方面，呈現西日本明顯比東日本多的現象。</text:p>
      <text:p text:style-name="Text_20_body_20_indent">其次，有關「增進多元功能活動」方面，除了以草地為主要締結對象之北海道，幾乎是以「割除林地週邊雜草」為主。在農業用地旱田較多的地區（如東海、近畿、四國），辦理「關懷土壤流失之農業經營」協定活動的村落也較多。</text:p>
      <text:p text:style-name="P35">再者，以「提升生產力與收益」為目標方面，「推動田間作業受託委託」活動之協定村落，全國各地均很多，且反映出更期待發揮稻作的集中作業效果，特別是在稻作興盛地區（如東北、關東、東山、北陸）比率特高。</text:p>
      <text:p text:style-name="P35">以「安定農業經營者」為目標方面，主要是以「參加操作研習」、「培育認定農業者」、「農地的集中」活動為主，但存在相當程度的地區間差異。</text:p>
      <text:p text:style-name="Text_20_body_20_indent">因此，從目前在坡地及山地農業區實施直接給付制度現況，反映出日本各地區締結多元化的村落協定型態。村落協定係藉由村落內部對於農業生產等問題進行的溝通協調，再透過與政府機關及地區內外團體合作，展開因應地區實際狀況的多元性共同活動。透過共同活動的推展，促使各地區居民對所居住區域的未來發展凝聚共識，進而共謀在人口過疏化與高齡化過程中，如何復甦並活絡日漸喪失的地區共同資產，以達愛鄉愛土、振興農村及國土保育的目的。</text:p>
      <text:p text:style-name="P35"/>
      <text:p text:style-name="P43">5.參加坡地及山地農業區直接給付制度者之期待</text:p>
      <text:p text:style-name="P35">坡地及山地農業區直接給付制度是日本農政史上首創的直接給付制度，為了讓此一制度能在各地區更深廣紮根，農林水產省於2001年6月間針對參加此一制度的農家實施「坡地及山地農業區直接給付制度意願調查」，經分析參加農家對於此一制度的評價結果，可發現參加此一制度的理由，以回答「因為可以繼續從事農業生產活動」及「由於共同活動的活性化與增加，可以使村落的整體連貫性好轉」者最多。又，對於「此一制度有關農業生產活動由村落或集團所規劃的相關計畫」有7成以上受訪者表示「基本上妥當」。</text:p>
      <text:p text:style-name="P35">此外，在關於今後繼續推動此一制度之意願方面，儘管有3成受訪者回答「因協定之相關活動剛開始推動不久，無法表示意見」，但仍以回答「希望繼續推動至整體村落可以維持農業生產活動為止」者佔6成為最多。</text:p>
      <text:p text:style-name="P35"/>
      <text:p text:style-name="P43">（四）漁村之現狀與課題</text:p>
      <text:p text:style-name="P35">2001年3月底，日本全國扮演供應國民水產品基地角色的漁港共2,931個，<text:soft-page-break/>以漁港為中心所形成的生活圈乃一般所稱的漁村。絕大部分漁村散佈在偏遠地區、離島、半島等條件不利的區域，大致位於狹隘的土地。與都市相較，道路、下水道等生活環境建設水準低劣，雖然政府陸續推動漁村整建計畫，但漁村軟硬體建設仍然大幅落後都市地區。</text:p>
      <text:p text:style-name="P35">此外，在漁村，特別是離島的漁村，漁業之外的產業相當少，就業的場合與機會因而受到嚴苛的限制，此一現象形成低劣的定居條件，所以漁村的人口過疏化及高齡化問題與坡地及山地農業區一樣嚴重，致使地區整體活力低沉。</text:p>
      <text:p text:style-name="P35">因此，為振興漁村的首要課題應為改善漁村生活環境及促進漁村活性化。由於漁村公共建設相對落後，排水處理設施、飲用水設施不足，衍生觀光旺季水源不足、村落內漁腥味惡臭飄蕩等環境衛生條件不良、家庭廢水直接排入海水浴場或漁場致使水質惡化等問題相當普遍。因此，改善漁村生活環境為構築富裕、美觀、適合居住的漁村所不可或缺的前提。</text:p>
      <text:p text:style-name="P35">因應人口過疏化、高齡化及地區活力低沉問題，應活用高齡者豐富的漁業知識，配合漁村生活環境改善，積極培育青年核心漁民，規劃都市與漁村交流活動、漁業體驗、休閒漁業，並透過漁民組織推動漁產品直銷，整合漁村婦女條理漁獲、供應漁村料理，並經營民宿等事業，以增加就業機會，創造生計，活絡漁村。</text:p>
      <text:p text:style-name="P35"/>
      <text:p text:style-name="P22">三、鄉村政策措施</text:p>
      <text:p text:style-name="P34"><text:span text:style-name="T3">日本政府配合1999年「食料、農業、農村基本法」的頒布實施，於2000年制定「食料、農業、農村基本計畫」，整合原由中央各相關部會分別職掌的鄉村建設政策，並於2001年初，隨著中央部會組織再造，實施「新的農林水產省設置法」，增訂「農漁山村與坡地及山地區域之振興」新的任務執掌，並設置負責推動該項任務的機關「農村振興局」，成為鄉村政策的中央主管機關。農村振興局以原農林水產省「</text:span><text:span text:style-name="T5">結構改善局</text:span><text:span text:style-name="T3">」</text:span><text:span text:style-name="T5">為主體（該局轄下的農政部所轄經營政策課及結構改善課因劃入新設立的「經營局」，未編入</text:span><text:span text:style-name="T3">農村振興局</text:span><text:span text:style-name="T5">），並概括承受原國土廳農村建設課的所有業務，負責制定推動農村綜合振興相關計畫。</text:span></text:p>
      <text:p text:style-name="P34"><text:span text:style-name="T5">其次，</text:span><text:span text:style-name="T3">在農村建設的目標與做法方面，提出與以往不同的觀點，將目標興政為從「達成全國共通的鄉村最低限度」轉變為「營造有個性有活力的地區」，同時加強與其他相關部會的橫向聯繫合作，並重視地區居民的決策參與。此外，參考德國自1990年以來所推動的「整合農村開發」的想法，加強相關機關的政策整合實施，並強調跨越市町村的廣域對策及地區居民自發性的配套措施等。</text:span></text:p>
      <text:p text:style-name="P9"/>
      <text:p text:style-name="P8"><text:span text:style-name="T10">（一）</text:span><text:span text:style-name="T20">食料‧農業‧農村基本法</text:span><text:span text:style-name="T10">的基本理念</text:span></text:p>
      <text:p text:style-name="Text_20_body_20_indent">「<text:span text:style-name="T18">食料‧農業‧農村基本法</text:span>」的基本理念包括：<text:span text:style-name="T17">確保食料（糧食及加工原料）安定供給、充分發揮多元化功能、農業永續發展、農村振興</text:span>四大部分，其內涵如下：</text:p>
      <text:p text:style-name="P12"><text:span text:style-name="T13">1.</text:span><text:span text:style-name="T29"> </text:span><text:span text:style-name="T13">確保食料安定供給</text:span></text:p>
      <text:p text:style-name="P48">（1）食料是維持人類生命不可或缺之物質，亦為維持健康、充實生活的重要基礎，今後應以更合理的價格，安定供給品質優良的食料。</text:p>
      <text:p text:style-name="P48">（2）鑒於世界的食料供需及貿易尚存在許多不安定的因素，在安定供應食料予全體國民之際，應以擴大國內生產為基礎，調整其與進口食料及安全存糧三者間的適當組合結構。</text:p>
      <text:p text:style-name="P48">（3）食料供給應配合國民飲食生活高品質化與多樣化的需求變化，積極提升農<text:soft-page-break/>業生產力，並健全發展農業與食品產業。</text:p>
      <text:p text:style-name="P48">（4）政府應確保全體國民所需的最低食料需求量，即使因歉收、無法進口等不可預測因素，致使國內食料供需情形，在某一期間內，呈現顯著緊迫，或有緊迫之虞時，仍應確保食料的順暢供給，以免國民生活的安定或國民經濟的順利營運遭受明顯妨礙。</text:p>
      <text:p text:style-name="P42"/>
      <text:p text:style-name="P42">2.發揮多元化功能</text:p>
      <text:p text:style-name="P49">鑑於鄉村具有經由農業生產活動提供食料及其他農產品的「供給功能」，並具有國土保安、水源涵養、自然環境保育、良好景觀形成、文化傳承等「多元化功能」，在安定國民生活及國民經濟方面，扮演相當重要的角色，政府應使其適切並充分發揮多元化功能。</text:p>
      <text:p text:style-name="P20"/>
      <text:p text:style-name="P20">3.農業永續發展</text:p>
      <text:p text:style-name="P1">鑒於農業具有供給食料與其他農產品的供給及其他多元功能，政府應確保必要的農地、農業用水、其他農業資源及專業農業經營者，並應配合地區特性，建立有效率並符合當地需要的農業結構，同時應藉由維持並增進農業的自然循環功能，促進其永續發展。</text:p>
      <text:p text:style-name="P20"/>
      <text:p text:style-name="P20">4.鄉村振興</text:p>
      <text:p text:style-name="P35">鑒於鄉村是農民與地區居民的生活場所，透過農民的農業經營，可達成農業永續發展的基礎任務。政府應改善農業生產條件、生活環境、提升其他福利，俾適切並充分發揮農業供給食料與其他農產品的供給功能及多元化功能。</text:p>
      <text:p text:style-name="P38"/>
      <text:p text:style-name="P38">1961年頒布實施的農業基本法係將農業視為產業的一部分，以發展農業為目的。但新的基本法係從國民全體的觀點制定政策，因此在新基本法中將「確保食料的安定供給」（第19條）及「發揮農業、農村多元化功能」（第3條）等國民對於農業、農村所期待之角色加以明確化，進而以「農業的持續發展」及「農村的振興」為政策推行的基本理念，期建構國民對於生活及生命能安全、安心，並能讓農民對農業有信心且能引以為傲，同時讓生產者與消費者、都市居民與農村居民均能「共生」的新政策體系。</text:p>
      <text:p text:style-name="P31"/>
      <text:p text:style-name="P22">（二）鄉村振興政策</text:p>
      <text:p text:style-name="P34"><text:span text:style-name="T3">「食料、農業、農村基本法」有關</text:span><text:span text:style-name="T5">鄉村振興</text:span><text:span text:style-name="T3">政策包括</text:span><text:span text:style-name="T5">鄉村綜合發展、坡地及山地農業區發展</text:span><text:span text:style-name="T3">、</text:span><text:span text:style-name="T5">都市與鄉村交流等</text:span><text:span text:style-name="T3">，其主要內涵如下：</text:span></text:p>
      <text:p text:style-name="P42">1.鄉村綜合發展</text:p>
      <text:p text:style-name="P51">（1）政府應留意鄉村土地在農業方面及其他方面的使用與調整，並應有計畫的推動農業發展及其他鄉村綜合發展有關措施。</text:p>
      <text:p text:style-name="P51">（2）為健全發展地區農業，營造景觀優雅、豐富且適合居住的鄉村環境，應配合地區特性，綜合推動鄉村生產基礎設施改善，交通、資訊通信、衛生、教育、文化等生活環境改善及其他提升福利相關措施。</text:p>
      <text:p text:style-name="P42"/>
      <text:p text:style-name="P42">2坡地及山地農業區發展</text:p>
      <text:p text:style-name="P50"><text:span text:style-name="T3">（1）對於</text:span><text:span text:style-name="T5">坡地及山地農業區</text:span><text:span text:style-name="T3">，政府應配合地區特性，引進新作物品種、生產與行銷地區特產品，發展農業及其他產業，以擴大就業機會、改善生活環境，推動促進當地居民定居相關措施。</text:span></text:p>
      <text:p text:style-name="P50"><text:soft-page-break/><text:span text:style-name="T3">（2）為使</text:span><text:span text:style-name="T5">坡地及山地農業區</text:span><text:span text:style-name="T3">能繼續進行適切的農業生產活動，應支助各該地區改善不利的農業生產條件，並應實施特別措施，以確保其多元化功能。</text:span></text:p>
      <text:p text:style-name="P42"/>
      <text:p text:style-name="P42">3.都市與鄉村交流</text:p>
      <text:p text:style-name="P52">（1）為深化國民對於農業及鄉村的理解與關心，俾利創造健康、富裕的生活，應推動都市與鄉村之間的交流及改善市民農園等措施。</text:p>
      <text:p text:style-name="P52">（2）對於都市及其周邊的農業，應充分運用其接近消費地的特性，發展能符合都市居民需求的農業生產等。</text:p>
      <text:p text:style-name="P15"/>
      <text:p text:style-name="P22">（三）為實現循環型社會之鄉村綜合振興策略及實施現狀檢討</text:p>
      <text:p text:style-name="P35">日本在邁入經濟成熟化之後，國民的價值觀逐漸從重視「物質的豐盛」轉化為「內心的富裕」，或逐漸轉變為重視自然及環境的價值。在此一背景之下，21世紀的國土開發基本方針，在氣候、風土習慣、自然環境、地理特性等共通特性的跨鄉鎮區域「聯繫」與「交流」下，朝向實現多樣性地區營造，並提供國民多元化生活選擇等方向發展。</text:p>
      <text:p text:style-name="P35">為解決20世紀日本經濟發展所衍生的都市居民通勤時間過長等精神與生活上的負擔，及鄉村地區生活環境設施與基礎建設落後之「負面遺產」等相關課題，在都市方面，光靠都市無法提供「美味的飲水」、「新鮮空氣的生活空間」以滿足當地居民；為實現讓都市居民擁有「美麗的自然景觀」的「故鄉」，有必要改善現狀使其接近農村的豐富自然環境等相關條件。反之，在鄉村方面，為促使其活性化，必須構逐不比都市遜色的生活條件以及能享受都市般的服務之共生與對流關係。</text:p>
      <text:p text:style-name="P34"><text:span text:style-name="T3">因此，活性鄉村與都市各自擁有的長處與特色，構築能享受對方魅力的城鄉互惠關係，以實現</text:span><text:span text:style-name="T14">與環境調和的循環性社會</text:span><text:span text:style-name="T3">遂成為日本邁向新世紀的目標，而</text:span><text:span text:style-name="T14">實現循環型社會之鄉村綜合振興策略</text:span><text:span text:style-name="T3">則為當前主要的鄉村發展策略。</text:span></text:p>
      <text:p text:style-name="P43">1.農村活性化的必要性</text:p>
      <text:p text:style-name="P34"><text:span text:style-name="T3">由上一節可發現，日本的經濟及文化活動等均向都市集中，另一方面在鄉村地區因人口減少及高齡化情形持續惡化，使得地區社會的活力持續式微。在此一狀況下，就業機會多少受到影響。根據農林水產省於2000年11月針對全國3,229個市町村所進行的「農業經營者的狀況與透過都市交流及資訊化的農村活性化有關調查」（回收率64.8﹪）資料顯示，除都市地區外，農業以外的僱用情形（含至都市通勤上班者）「良好」的市町村僅佔6</text:span><text:span text:style-name="T21">～</text:span><text:span text:style-name="T3">12﹪，顯示鄉村地區普遍存在就業機會不足的現象。其次，因生活環境設施建設相對落後、都市地區能享受的各種服務的便利性偏低等，均為導致鄉村地區活力式微的主要原因，鄉村地區年輕年齡層的人口減少現象目前仍持續進展中。</text:span></text:p>
      <text:p text:style-name="Text_20_body_20_indent">人口減少的結果導致村落活動停滯、梯田及村內深山等地區資源的荒廢，更將造成居住環境的惡化。特別是與平地相較，在生產條件較差的坡地及山地農業區，村落社區難以維護，且有消失之虞的村落已逐漸浮現。</text:p>
      <text:p text:style-name="Text_20_body_20_indent">截至目前為止，有關農村的活性化係以市町村公所及村落為單位的地區居民自發性推動為主，但隨著人口減少，僅以地區居民活動推動鄉村活性化的方式日益發生困難。因此，有必要挖掘能找出鄉村魅力核心價值的人才，並促進鄉村活性化，同時根據都市居民對鄉村的關心逐漸提升，透過雙方的共生與對流活動，尋求來自都市方面的支援亦為相當重要的課題。</text:p>
      <text:p text:style-name="P35">根據農林水產省於2001年11月進行的「有關都市居民與農業生產者對於都<text:soft-page-break/>市與鄉村共生、對流之意願調查」資料顯示，在「與都市居民的交流意願方面」，有8成的農業受訪者希望進行交流。在「曾與都市進行實際交流之成果方面」（可複選），有5成強曾有過實際交流活動經驗的受訪者認為「可再一次確認地區的自然等方面之價值」，此外約有4成左右的受訪者表示在「活用地區所擁有的魅力方面有進展」、「共謀地區形象的提升」、「（地區自然環境的）美化、保全方面有進展」等成果。因此，就鄉村的居民而言，都市與鄉村的交流提供了再認識自己地區魅力的機會，並對地區活性化形成有形無形的效果。</text:p>
      <text:p text:style-name="P43">2.都市居民對鄉村的關心提升</text:p>
      <text:p text:style-name="P53">（國民追求悠閒安樂的生活）</text:p>
      <text:p text:style-name="P35">在目前的日本社會，經濟的成長確已帶來豐盛的物質享受，但在每個人的日常生活上，感到內心富裕的情形卻日益減少。根據1999年12月內閣府（相當於「行政院」）的「有關國民生活的輿論調查」資料，回答「在物質上已達相當程度的富裕，今後希望注重心靈的滿足與悠暇的生活」者增加至將近6成左右，每個人的意識已從「物質的豐盛」轉往重視「悠暇」、「安樂」等「心靈的富裕」方面。</text:p>
      <text:p text:style-name="P35">在都市居民的自然體驗意願及目的逐漸發生變化方面，根據內閣府於2001年6月間所進行的「有關自然保護與利用輿論調查」資料顯示，關於大都市居民「至自然環境較多的地方出遊的目的」一項，於1986年至1991年、1996年至2001年兩階段前後各5年的變化情形來看，在正逢泡沫經濟的1986年至1991年間，以「享受美麗的自然風景」、「身心舒暢的洗溫泉」、「參觀寺廟及神社」為出遊目的之項目成長相當大，但最近以「在自然中休息」、「沉醉在悠閒恬靜的田園風景」為目的之項目則顯著增加。</text:p>
      <text:p text:style-name="P35">在上述都市居民意識變化的背景之下，以都市長時間的通勤及慢性的交通阻塞為代表的「20世紀負面遺產」已變成都市居民的過重負擔；反之，鄉村的「悠暇」及「豐富的自然」等條件，相對之下卻變成了相當寶貴的資產。</text:p>
      <text:p text:style-name="P35">根據NHK傳播文化研究所於2000年10月所進行的「2000年國民生活時間調查」，將東京圈與町村居民的生活時間做比較，發現町村居民的通勤時間約為東京圈的7成弱，而休閒時間則約長1成，顯見町村的生活時間較都市悠暇。</text:p>
      <text:p text:style-name="P34"><text:span text:style-name="T3">此外，根據總務省1998年的「有關住宅與土地統計調查」，比較町村等鄉村地區及人口集中地區的居住及房租費用，發現相較於人口集中地區每1</text:span><text:span text:style-name="T21">㎡</text:span><text:span text:style-name="T3">需1,230日圓，町村只需591日圓；若以支付相同的房租費用做比較，在町村地區可租到面積大2倍的房子；再者，從租屋面積比較的話，相較於人口集中地區平均為42</text:span><text:span text:style-name="T21">㎡，町村地區平均為53㎡。因此，在町村能夠確保更為悠暇的居住空間。</text:span></text:p>
      <text:p text:style-name="P35">再者，根據由淨水機器類製造販賣公司等組成的淨水器協議會在2001年所作的調查，發現淨水器普及率在東京都為48.4﹪，大阪府為44.2﹪，這些大都會的淨水器普及率比全國平均26.1﹪高出1.5倍。此一淨水器的需求結果充分反映出大都市居民對於安全、優質、美味飲水的需求。由此可見，雖然現代的都市生活在醫療、福利、教育、文化等方面確實存在許多「生活上的便利性」，但都市居民對於在生活時間與居住空間的「悠暇」、「美味的飲水」等「生活的富裕及安全性」方面，似仍積壓著潛在的不滿狀況。</text:p>
      <text:p text:style-name="P35">另外，農林水產省、厚生省、北海道開發廳於1999年3月聯合以鄉村居民為對象實施「為活用農業農村地區的健康與福利機能的促進廣域聯繫方案調查」，發現「對農村地區生活感到滿足的理由」（可複選）一項，受訪者回答比率較高的項目包括有70.9﹪的受訪者認為「受惠於豐富的自然環境」，59.4﹪回答「空氣<text:soft-page-break/>新鮮」。</text:p>
      <text:p text:style-name="P35">總之，鄉村可以彌補現代都市居民生活上的缺陷，並扮演提供都市居民身心休閒、復原場所的角色，在都市居民嚮往悠閒恬靜的田園生活意識逐漸產生變化的情形下，都市居民對於鄉村與都市相互合作、互補互惠、一起共生的必要性等認知正日漸高漲。</text:p>
      <text:p text:style-name="P41"/>
      <text:p text:style-name="P41">（希望回流故鄉或至鄉村定居的人數逐漸增加）</text:p>
      <text:p text:style-name="P35">都市居民對於鄉村的關心日亦提升的一項指標是，近年來為追求「退休歸農」、「鄉間生活」等在鄉村實現新生活型態，而希望能夠回流故鄉或至鄉村定居（例如以UJI等型態回歸鄉村）者逐漸增加。</text:p>
      <text:p text:style-name="P35">根據2000年2月間，國土廳針對東京生活圈居民希望以UJI等型態回歸鄉村者進行問卷調查資料顯示，關於「想在地方圈如町村居住的I型態者，其希望之理由（可複選）」一項，受訪者回答結果依序為「希望健康的生活」（54﹪），「實現所希望的生活型態或興趣」（52.2﹪），「希望過悠然自得的生活」（44.3﹪）等。由此可知，實現鄉村悠暇的生活型態已成為吸引都市居民的魅力所在。</text:p>
      <text:p text:style-name="P35">再者根據2001年內閣府的「關於國土的未來願景輿論調查」，對於「理想的居住地區」約有4分之1的受訪者選擇「地方圈的町村」，較1996年的調查結果增加7﹪。其次，從實際移居鄉村者的居住型態來看，根據前述「有關農業經營者的狀況及透過與都市交流、資訊化的鄉村活性化調查」（2000年11月間調查），在移居者增加的市町村有多種居住型態，調查結果顯示在坡地及山地農業區多為「希望過鄉間生活的移居者」，在都市地區多為「來自通勤圈的移居者」。因此，依據地區條件不同，居住型態亦呈多樣化，且隨著交通條件差異，居住於鄉村每天通勤至都市工作的城鄉合作的生活型態亦相當多元化。</text:p>
      <text:p text:style-name="P35">在當前經濟低迷的情況下，今後勞力的流動化若進一步進展的話，可預期潛在轉業意願的具現化及決心移居鄉村的人數將會逐漸增加。鄉村地區為促進與都市居民的對流，必須致力能讓地區居民積極參加的新溝通機制，並充實能迎合移居者需求及其生活與工作有關的共通社會基礎建設。</text:p>
      <text:p text:style-name="P35"/>
      <text:p text:style-name="P43">3.邁向營造新農村的課題與解決方向</text:p>
      <text:p text:style-name="P43">（1）營造開放的鄉村社會</text:p>
      <text:p text:style-name="P35">為促使日本社會朝富裕與悠閒的方向發展，提供都市居民新鮮空氣與美麗自然景觀的故鄉，同時在提供農漁山村居民擁有與都市一樣的社會基礎建設前提下，確保其生活與工作等條件接近都市所擁有的魅力，必須實現城鄉雙方居民均能享受富裕，並藉由城鄉雙方居民相互對流，營造出具有活力的新鄉村。</text:p>
      <text:p text:style-name="P34"><text:span text:style-name="T30">根據社團法人農村生活綜合研究中心於1999年及2000年針對住在首都圈的消費團體及農村出身者實施「鄉村生活有關問卷調查」資料顯示，「不想住在鄉村的理由」（可複選）一項的調查結果以醫療保健、福利、就業機會、購物的不便性等，對於日常生活條件不滿者居多；其次，對於人際關係方面，調查結果顯示，表示「與附近鄰居交往很麻煩」者比較多。此外，在同一調查裡面，對於遷入農村居住者之期望條件方面，調查結果顯示「熟悉地區的人與習慣者」約達8成之多，在接納新的居民方面，大多為對於融入地區社會寄予相當大程度的關心者。總之，離開鄉村移居都市者難以在鄉村居住的原因之一為人際關係的複雜性，反之鄉村居民對於接納移居自己社會者之期待則以能融入地區生活習慣</text:span><text:soft-page-break/><text:span text:style-name="T30">等為考慮的最大要件。</text:span></text:p>
      <text:p text:style-name="P39">因此，今後為促進移居鄉村，推動多元型態的可能居住條件，必須檢討、修正鄉村社會的特徵性格、社會障礙及傳統習慣，營造一個能夠讓包括新移居者在內的地區居民容易參與的開放型鄉村社會。</text:p>
      <text:p text:style-name="P40"/>
      <text:p text:style-name="P45">（2）鄉村社會的基本建設</text:p>
      <text:p text:style-name="P39">（為推動鄉村社會的共同基礎建設，必須加強地區居民的參與及相關配套措施間的合作聯繫）</text:p>
      <text:p text:style-name="P39">為充實在鄉村居住的必要基礎建設條件，於營造上述開放型鄉村社會時，充實生活基礎建設使其不比都市遜色，並以接近都市生活條件為目標進行改善，亦即推動所謂鄉村社會共同基礎建設乃相當重要的課題。</text:p>
      <text:p text:style-name="P39">在鄉村生活共同基礎建設的充實狀況方面，根據總務省於2000年3月所作的「公共設施狀況調查」資料顯示，與生活便利性有密切關聯的基礎生活環境設施如道路、排水溝、污水處理設施之整建等，到目前為止雖然已確實推動執行，但町村的污水處理設施之整建比起大都市及中都市依然處於低水準狀況。再根據上述「都市與鄉村之意願調查」資料顯示，由於都市居民希望利用閒暇等機會拜訪鄉村的機會增加，所以對於加強有關觀光、娛樂設施、農產加工、販賣設施及市民農園等，具有鄉村魅力且可體驗的設施之整建方面，均受到很多都市居民及農家受訪者的認同與肯定。再者，由於至鄉村定居者人數增加，所以許多都市居民及農家均認為有必要充實支援居住環境與就業機會等體制，並充實療養與醫療設施等福祉設施，其次為充實資訊通信基礎建設及教育環境等。</text:p>
      <text:p text:style-name="P39">為掌握、整理地區居民的希望，以適切的建設鄉村，必須以地區居民、行政機關及相關機關團體為主體，共同合作聯繫，將鄉村的願景明確化，訂定農村發展目標，並積極推動為實現此一願景之必要事業與相關措施，在秩序利用土地的原則下，整體規劃、實施相關基礎建設與設施，以追求最佳效果。特別是為契合地區居民需求，並為充實毫無浪費的設施建設及其適切的利用、活用與維護管理，從計畫的規劃階段起，必須促進居民的決策參與，並促使其積極投入日後的維護與管理相關事宜。此外，於檢討、推動與都市進行共生與對流的鄉村之際，為有效落實推動，必須考慮獲得現有居民以外的外部相關人員的參與及支援。</text:p>
      <text:p text:style-name="P39">為順利推動新鄉村營造，應加強各級政府機關縱橫合作及相關業務間的充分聯繫與角色功能的明確分擔，尤其是近年來中央各部會間所推動的鄉村建設相關業務，今後必須更進一步加強聯繫合作。</text:p>
      <text:p text:style-name="P39">另外，關於為了能夠在鄉村過著快活舒適的生活，確保重要醫療福利設施、教育文化設施、資訊通信設施、商業設施等生活支援機能方面，由市町村公所單獨因應實有困難，且缺乏效率。因此，除了積極推動市町村合併之外，必須透過多數市町村的聯繫合作與機能分攤，配合推動較具效率與效果的地區營造，同時促進與地方核心都市之交流。</text:p>
      <text:p text:style-name="P45">（3）高齡化之因應對策</text:p>
      <text:p text:style-name="P35">（鄉村是高齡者現實活出價值的生活場所）</text:p>
      <text:p text:style-name="P35">日本鄉村高齡化的現象高於全國平均，因此如何促使高齡者積極扮演地區農業生產與社會生活經營者的角色，乃鄉村振興的重要課題。根據內閣府於2003年2月間所做的「有關高齡者的住宅與生活環境意願調查」，在高齡者對於社區營造之參與及貢獻度方面，回答「現在或以往曾經參加過」者在町村有3成<text:soft-page-break/>左右，約為大都市的1.5倍。反之，在大都市方面回答「不想參加或貢獻」者則大幅超越町村居民，顯示在高齡者的地區活動參與方面，城鄉之間存在相當大的差距。</text:p>
      <text:p text:style-name="P35">此外，根據農林水產省於2000年11月所做的「有關高齡農民之意願調查」資料顯示，從事農業的65歲以上高齡者約有4成左右回答「以自己為主體從事農業工作」，換言之，目前雖已屆高齡，但仍相當自豪的從事農業工作，過著自立生活的農村高齡者形象相當明顯。再者，在同調查有關「高齡農民的活動意願」（可複選）一項之回答結果顯示，不只在農業方面，在「與地區內農業以外之居民及都市居民交流」、「產地直銷、早晨市場」、「傳統技能、廟會等地區文化、傳統之傳承」等地區社會多方面活動，高齡農民均表示願意積極參與。</text:p>
      <text:p text:style-name="P35">2000年9月，財團法人農林漁業體驗協會（現財團法人都市農漁山村交流活性化機構）所實施的「日本型綠色旅遊實況調查」，結果顯示在實施都市與鄉村交流活動之際，約有半數市町村期待高齡者扮演「活化特殊技能的人才」，換言之，受訪者對於高齡者人生經驗中所累積的寶貴智慧及技術抱持相當高的期待。</text:p>
      <text:p text:style-name="P35">另一方面，從上揭「有關高齡者的住宅與生活環境意願調查」資料可發現有2成左右的高齡者回答健康狀況不佳，對於日常購物等行動感到不便者有逐漸增多的現象。因此，今後為了讓鄉村高齡者不因年齡增加或生病等身心狀況變化而感到障礙，必須預先計畫導入全球通用的設計，讓高齡者容易使用且人人都能心情愉快地從事活動的生活環境等公共設施。在迎接高齡化社會或高齡化急速演進的鄉村地區，為能活用高齡者所累積的知識及豐富的能力，營造使其在目前生涯中，能活得有價值、能生氣蓬勃的生活環境，今後積極思考如何充實改善日本全體生活應有的環境設施，乃刻不容緩重要課題。</text:p>
      <text:p text:style-name="P35"/>
      <text:p text:style-name="P35">（因應鄉村需照護者的相關課題）</text:p>
      <text:p text:style-name="P35">在過去的鄉村，高齡者的照護在相互扶持的村落機能之下，大多可以順利進行相關生活支援，而且由許多世代所構成的農家，光憑其家族成員角色分擔即可進行相關照護工作。在此一時代背景之下，社團法人農村生活綜合研究中心於1998年11月針對宮城縣河北町及至津川町40歲至60歲的600戶居民所實施的「鄉村高齡者福祉服務相關調查」（回收率61.8﹪）結果顯示，關於「自行照護」一項，希望由配偶、子女、孫子在自家照護者，非農家約為3成，農家則高達5成，由此可見農家以家族照護為基礎的傳統觀念已根深蒂固。</text:p>
      <text:p text:style-name="P35">但是2000年的農業普查資料顯示，65歲以上的高齡獨居或只有夫婦倆人的農家，全國共超過42萬個家庭，在數代同堂的農家，有關父母親的照護，由其子女夫婦當中的妻子負責且負擔過重的情形相當普遍，顯示在現實生活中，光靠家族成員來照護高齡者似已逐漸呈現困難的現象。特別是，在農家婦女負責照護的工作負擔方面，根據2000年11月農林水產省針對2,000戶全年從事自家農業經營150日以上、未滿65歲之女性所實施的「有關農村男女共同參與決策的意願調查」（回收率93.0﹪）資料顯示，在「女性在地區活動上的問題點」一項，回答「家事、育兒、照護的工作負擔過重，無自由時間」者約達5成，顯示家族內的工作分擔關係、家庭與地區的角色分擔之重新檢討，已成為重要課題。此外，在以家庭勞力為主的農業經營方面，由於家族成員需分擔家務工作，導致田間作業人手不足，而不得不縮小經營規模的情形不少，因此高齡者照護的問題可說與農業經營的安定有相當密切的關係。</text:p>
      <text:p text:style-name="P35"><text:soft-page-break/>在前揭「鄉村高齡者福祉服務相關調查」中，有關照護保險服務的鄉村利用者的特徵傾向方面，可發現在有需要照護者的家庭，普遍認為即使照護高齡者會造成家族成員相當大的負擔，其照護亦應在自家內進行，而對於如家庭幫手制度等由外人進到自宅幫忙照護高齡者的做法內心存在潛意識的反抗感，且認為接受福利設施服務等於否定自家能力等諸多偏見，所以對於積極利用家庭幫手制度的意願相當低。</text:p>
      <text:p text:style-name="P35">根據厚生省於2000年10月底的調查，日本自2000年4月1日開始實施的照護保險制度，辦理「照護保險制度」的居家服務民間業者共有9,541個事務所，約佔全日本居家服務事務所的1成左右。此外，辦理「訪問照護事業」的相關業者有2,975個事務所，約佔全國訪問照護事業事務所的3成。在與都市相較之下，鄉村的人口密度較低且區域內的高齡者絕對數較少，民間業者從事照護服務活動比較不伐算，所以延緩其進入鄉村地區經營的速度。</text:p>
      <text:p text:style-name="P35">為因應此一現狀，地方政府必須積極促使民間業者投入，由地區居民所組成且與農家接觸最頻繁的農協（農業合作社）亦須因應利用者的需求，積極推動高齡者照護服務相關事業。</text:p>
      <text:p text:style-name="P35">在農協方面，1992年農協法修正之後，對於農協辦理福祉相關事業給予正面支助機制，2001年10月日本全國有361家農協被指定為照護保險業者，其中335農協係以「訪問照護事業」為主展開相關業務。此外，居民參加型的義工組織「JA互助組織」，截至2001年3月全國也有947個組織設立，主要針對尚未被認定需要照護者及被認定為需要照護但尚未符合照護保險者進行相關支援活動。此外，對於健康狀況良好的高齡者，提供高齡者農業振興有關的健康營造及兼職工作場所，進行支援高齡者自立相關活動。</text:p>
      <text:p text:style-name="P35">今後，為提升農家及鄉村地區全體居民的福祉，地方政府應支助農協加強推動農協高齡化綜合對策，強化預防照護對策、高齡者福祉計畫之訂定與實踐等健康管理及高齡者福祉對策等業務，並協助人才培育與各種服務綜合體制之建置。</text:p>
      <text:p text:style-name="P35"/>
      <text:p text:style-name="P43">（4）鄉村產業振興</text:p>
      <text:p text:style-name="P35">（鄉村農產品直銷所的角色日趨重要）</text:p>
      <text:p text:style-name="P35">為推動鄉村活性化，鄉村地區生活環境與高齡者支援體系的改善與充實、僱用機會與所得創造等已成為重大課題。特別是泡沫經濟幻滅以後，日本的經濟持續低迷，隨著國內製造業的空洞化，扮演鄉村地區勞力僱用的縫製工廠與電子零件工廠相繼關廠，使得如何活用地區各種資源，以創造地區內發型的相關配套做法日趨重要。</text:p>
      <text:p text:style-name="P35">從近年來鄉村與都市的交流及地區經濟的觀點來看，各地區所開設的藍天市場及直銷所，亦即所謂的農民市場（Farmers Market，以下統稱「農產品直銷所」）所扮演的角色逐漸受到注目，農家對於其效果的發揮也多寄予厚望，根據JA智庫於2000年之估算，日本全國約有14,000個農產品直銷所。另根據2003年5月22日日本農業新聞轉載農村生活綜合研究中心的調查，全國已有94﹪市町村設置農產品直銷，顯示其普及層面之廣泛。</text:p>
      <text:p text:style-name="P35">根據農林水產省於2000年10月所進行的「都市與鄉村交流之意識與意願」調查，在「為促進與都市居民的配套措施」一項，有65﹪的農民受訪者舉出「透過農產品直銷所販賣地區特產品及生鮮農產品」，顯示農民對於透過販賣農產品來提供鄉村魅力的必要性，具有強烈的意識。另在同一調查有76﹪的都市居民<text:soft-page-break/>回答想去拜訪鄉村的動機是「購買當地特產品及新鮮農產品」，顯示都市居民對於可以在產地農產品直銷所購買新鮮、安全農產品抱持相當大的期待。因此，在農產品直銷所銷售農特產品，符合生產者與消費者雙方的期待與需求，在都市與鄉村的交流上可扮演重要角色。</text:p>
      <text:p text:style-name="P35">另根據上揭「都市與鄉村之意願調查」，對於直銷所的評價，有半數以上的農民認為由於設立農產品直銷所的緣故，促使原有的生產者組織更加健全，並能獲得與消費者接觸的機會，且農產品直銷所不僅止於銷售活動，亦可充分發揮與都市居民交流的效果。</text:p>
      <text:p text:style-name="P35">此外，社團法人農村生活綜合研究中心於1999年3月間所實施的「藍天市場與農產品直銷所的活動現狀與今後展望調查」資料顯示，在許多山地農業區，由於規格外及少量多樣產品的銷售，導致收入增加及更多客人聚集，而產生地區活性化等加乘效果的成功事例；此外，亦有不少以女性農業生產者為中心，致力於發展農特產品直銷乃至於鄉土料理的生產、販賣等配套做法的成功事例，可發現農產品直銷所的開張營運，確已帶動了地區資源利用的活性化及女性農業生產者的創業等多元化發展。</text:p>
      <text:p text:style-name="P35">再者，為提升集客力，在觀光地區鄰近或主要幹道沿線設置大規模農產品直銷所，或併設農產加工廠、餐廳及交流設施等情形相當普遍，特別是最近幾年來新興的「道之驛」，是一種提供道路利用者休憩、購物等設施與地區振興設施一體化設置的複合型設施，對於農產品直銷所的增設貢獻至鉅。</text:p>
      <text:p text:style-name="P35">今後隨著農產品直銷所的增設，可以預測將來恐怕會發生農產品直銷所之間的競爭，因此有必要推動出貨農家的跨鄉鎮組織化，並建立少量多樣的穩定供貨體制，同時實施能活化地區特性的差別化及提升行銷技術等相關支援對策。</text:p>
      <text:p text:style-name="P35"/>
      <text:p text:style-name="P35">（為確保多元就業機會，推動六級產業）</text:p>
      <text:p text:style-name="P35">按地區特性，更進一步發展上述農產品的直銷做法，開始推動農產加工，並設定能活化地區資源等可供都市居民停留、住宿的相關設施及觀光農園等相關設施，以促進地區全體的僱用機會。</text:p>
      <text:p text:style-name="P35">根據2000年11月農林水產省所實施的「有關農業經營者的狀況與透過都市交流及資訊化的鄉村活性化調查」資料顯示，有6成以上市町村認為有必要推動農產品加工、直銷等多元化農企業相關對策，以創造僱用機會，促進外界人士至鄉村定居。此外，對於「發展農企業的相關配套措施」方面（可複選），回答「提供在都市的市場買不到的商品、新鮮農特產品及其加工品」者有49.2﹪，回答「利用地區特色積極推動商品化」者有43.6﹪，顯示多數受訪者認為應加強推動地區農特產品的行銷策略；再者，在坡地及山地農業區，有許多市町村認為應配合都市居民的需求，加強推動「活用既有觀光資源（溫泉、國家公園等）之誘客力」、「透過創造優美的鄉村景觀營造地區魅力」等善用豐富的自然環境配套措施。</text:p>
      <text:p text:style-name="P35">這些發展農企業的配套措施係以促進地區僱用機會，並將附加價值回饋給當地農民為目的，在地區內農業生產者、加工及販賣業者以策略聯盟方式合作推動下，至各該地區訪問的人數增加，也造就了不少城鄉交流相關綜合事業發展事例。此外，各地居民為整合地區內各種活用地區資源型企業，透過策略聯盟交流連動發揮加乘效果，以促進地區整體振興，而全面有效連結農業生產組織、加工、行銷、販賣設施及城鄉交流之休閒農業住宿設施等，在全國各地已出現許多確保僱用機會等成功事例。</text:p>
      <text:p text:style-name="P35"><text:soft-page-break/>在此期間，依據上揭「日本形綠色旅遊實況調查」，在繼續推動城鄉交流相關農企業之課題方面，約有半數市町村提出「無法確保為持續推動本項事業的適切人才」及「很難達成地區共識」等。因此，今後為拓展包括一級、二級、三級產業及城鄉交流等綜合式農企業（即所謂的「六級產業」），透過培育地區活動經營者、提供都市居民相關資訊、掌握都市居民需求等，活用各部門行銷專家的知識與經驗，建立確保顧客及地區居民能持續參與決策的體制，乃相當重要的課題。</text:p>
      <text:p text:style-name="P35"/>
      <text:p text:style-name="P43">（5）農村資訊基礎條件的充實</text:p>
      <text:p text:style-name="P35">（必須促進鄉村資訊通信技術的活用）</text:p>
      <text:p text:style-name="P35">在資訊通信技術（IT）急速躍進的時空背景下，日本的網際網路與行動電話迅速普及，高度資訊化社會已逐漸到來。IT的活用促使社會經濟結構產生變化，也使各界對提升產業競爭力及產生新的企業成長契機寄予相當高的期待，農業部門也對透過IT的活用，從生產至行銷諸多部門可能產生許多預期的結果，寄予相當的厚望。</text:p>
      <text:p text:style-name="P35">根據2000年總務省所實施的「通信利用動向調查」資料顯示，從各個家庭利用網際網路的情形來看，在家庭內使用網際網路者約佔全體使用網際網路世代之34﹪，「一年內將使用者」為8.3﹪，「目前未使用，但最近想要使用者」36.3﹪，有使用意願者合計約佔8成。</text:p>
      <text:p text:style-name="P35">然而從戶長的職業別進一步分析，自營農林漁業者的使用率僅佔11.7﹪，雖比1999年的調查結果增加1.3倍，但其使用水準與成長率均在全國總平均之下。另根據農林水產省於2001年11月針對全國20,000戶販賣農家所實施的「農家的電腦與網際網路使用狀況調查」（回收率27.3﹪），農家的網際網路使用率在該時點為32.8﹪。</text:p>
      <text:p text:style-name="P35">根據上揭「都市與鄉村的意願調查」資料顯示，約有半數以上農業經營者不了解利用電腦等在農業經營方面的機器操作方法，原因是簡易的機器及處理資料庫的軟體太少，他們迫切期待電腦業者能開發出簡單操作的機器。</text:p>
      <text:p text:style-name="P35">另外，根據2000年1間財團法人21世紀鄉村營造塾（目前的財團法人都市農山漁村交流活性化機構）所進行的「示範農村的居民有關『高度資訊化農村』之問卷調查」資料顯示，有關「為使地區居民能方便使用資訊機器（可複選）」一項，有60.8﹪回答「開發容易使用的機器」，回答「舉辦免費研習訓練」者49.7﹪；其次，有關「市町村公所支援地區邁向資訊化對策」方面，以期望「機器與軟體的簡便化」者佔42.9﹪為最多。</text:p>
      <text:p text:style-name="P35">根據此一狀況，今後在農業經營者日漸高齡化的情形下，為進一步推動利用電腦進行農業經營，應積極推動包括開發語音說明、觸摸式畫面等容易使用的機器等技術，並與農業改良場推廣中心、市町村公所、農協等相關機關密切聯繫，配合農業生產者需求開發、推廣各種易於使用的系統，並充實農業經營相關資訊內容，辦理活用資訊通信技術相關研習訓練等。</text:p>
      <text:p text:style-name="P35"/>
      <text:p text:style-name="P41">（應推動促進城鄉雙方資訊對流措施）</text:p>
      <text:p text:style-name="P35">以往地方較不易取得資訊，或資訊取得往往需要較長時間，近年隨著網際網路的普及，有必要逐漸建構並充實能與都市同步取得相關資訊，並能將地方的消息迅速傳送出去，使地方與都市雙方資訊容易對流的平台與設施。特別是鄉村存在許多「美麗的景緻」、「新鮮的農特產品」、「傳統的鄉土料理」等素材，這些對都市居民而言均屬罕見且具有魅力的資訊內容，均可以透過網際網路網頁<text:soft-page-break/>方式傳送給都市居民。</text:p>
      <text:p text:style-name="P35">根據2000年11間財團法人21世紀鄉村營造塾所進行的「有關市町村資訊化措施問卷調查」資料顯示，坡地及山地農業區之市町村約有8成已開設網頁，且有5成的市町村係以與都市進行交流的目的傳送資訊，可見市町村利用網際網路傳送資訊已有相當程度的進展。</text:p>
      <text:p text:style-name="P35">此外，在個別經營方面，已有許多先進的農業經營者利用IT提升經營管理技術及促進行銷高品質化。2001年2月間，農林水產省東北農政局針對在該局轄下6個縣的網際網路上開設網頁的農業經營者245名為對象進行「利用網際網路從事農業經營之調查」，結果顯示有7成受訪者的農畜產品以直銷方式銷售，利用網際網路進行「介紹自己的農業並與消費者進行交流」者約佔6成；另有7成強的受訪者對於在農業經營上使用網際網路的效果給予良好的評價。</text:p>
      <text:p text:style-name="P35">再者，根據上揭「都市與鄉村的意願調查」資料顯示，在「農業經營者希望從鄉村傳送的資訊（可複選）」一項，回答比率較高者包括「地區招募人員或工作環境相關資訊」（27.1﹪）、「招募農業創業者相關資訊」（19.3﹪）、「至農漁山村住宿或從事休閒活動相關資訊」（13.8﹪），大多是與希望提供都市居民至鄉村定居有關的資訊為主。</text:p>
      <text:p text:style-name="P35">另一方面，在都市居民希望鄉村地區提供的資訊方面，回答比率較高之項目依序為「地區的觀光資訊」（36.8﹪），「地區的特產品資訊」（20.6﹪），「有機栽培等安全農產品資訊」（17.8﹪），大多以觀光及特產品等至鄉村訪問時有用的資訊為主。</text:p>
      <text:p text:style-name="P35">從上述調查結果可發現都市居民的需求與農業經營者想傳遞的資訊之間似存在一些差距；但無論如何，今後透過具體的資訊傳遞，農業經營者除了必須再努力挖掘所屬地區的魅力之外，更重要的是應明確的掌握都市居民的需求。在都市方面，則應加強培養有關鄉村居民的意識、生活型態及鄉村現狀等一般認識，俾利在雙方互惠的關係下發揮功能，建構共生與對流的新社會。</text:p>
      <text:p text:style-name="P35"/>
      <text:p text:style-name="P41">（改善鄉村地區落後的資訊通信基礎建設為當務之急）</text:p>
      <text:p text:style-name="P34"><text:span text:style-name="T3">鄉村的IT化不僅止於資訊傳遞手段的擴充，舉凡醫療與福祉、金融與公共服務、消費生活、教育、教養娛樂等各範疇及SOHO</text:span><text:span text:style-name="T21">等電子工作的實現等，與工作型態生活有關的項目，能跨越城鄉距離，並帶來便利性</text:span><text:span text:style-name="T3">的IT</text:span><text:span text:style-name="T21">基礎建設，均應加強建構，以縮短城鄉數位落差。</text:span></text:p>
      <text:p text:style-name="P44">高度資訊化鄉村生活展望</text:p>
      <table:table table:name="表格3" table:style-name="表格3">
        <table:table-column table:style-name="表格3.A"/>
        <table:table-column table:style-name="表格3.B"/>
        <table:table-row table:style-name="表格3.1">
          <table:table-cell table:style-name="表格3.A1" office:value-type="string">
            <text:p text:style-name="P24"/>
          </table:table-cell>
          <table:table-cell table:style-name="表格3.B1" office:value-type="string">
            <text:p text:style-name="P25"><text:span text:style-name="T3">高</text:span><text:span text:style-name="T7"> </text:span><text:span text:style-name="T3">度</text:span><text:span text:style-name="T7"> </text:span><text:span text:style-name="T3">資</text:span><text:span text:style-name="T7"> </text:span><text:span text:style-name="T3">訊</text:span><text:span text:style-name="T7"> </text:span><text:span text:style-name="T3">化</text:span><text:span text:style-name="T7"> </text:span><text:span text:style-name="T3">鄉</text:span><text:span text:style-name="T7"> </text:span><text:span text:style-name="T3">村</text:span><text:span text:style-name="T7"> </text:span><text:span text:style-name="T3">的</text:span><text:span text:style-name="T7"> </text:span><text:span text:style-name="T3">生</text:span><text:span text:style-name="T7"> </text:span><text:span text:style-name="T3">活</text:span></text:p>
          </table:table-cell>
        </table:table-row>
        <table:table-row table:style-name="表格3.1">
          <table:table-cell table:style-name="表格3.A1" office:value-type="string">
            <text:p text:style-name="P15">醫療、福祉</text:p>
            <text:p text:style-name="P15"/>
            <text:p text:style-name="P15"/>
            <text:p text:style-name="P15"/>
            <text:p text:style-name="P15"/>
            <text:p text:style-name="P15">金融、公共服務</text:p>
            <text:p text:style-name="P15"/>
            <text:p text:style-name="P15"/>
            <text:p text:style-name="P15"/>
            <text:p text:style-name="P12"><text:span text:style-name="T3">消</text:span><text:span text:style-name="T7"> </text:span><text:span text:style-name="T3">費</text:span><text:span text:style-name="T7"> </text:span><text:span text:style-name="T3">生</text:span><text:span text:style-name="T7"> </text:span><text:span text:style-name="T3">活</text:span></text:p>
            <text:p text:style-name="P15"/>
            <text:p text:style-name="P12"><text:span text:style-name="T3">教</text:span><text:span text:style-name="T7"> <text:s text:c="6"/></text:span><text:span text:style-name="T3">育</text:span></text:p>
            <text:p text:style-name="P15"><text:soft-page-break/></text:p>
            <text:p text:style-name="P15"/>
            <text:p text:style-name="P12"><text:span text:style-name="T3">教</text:span><text:span text:style-name="T7"> </text:span><text:span text:style-name="T3">養</text:span><text:span text:style-name="T7"> </text:span><text:span text:style-name="T3">娛</text:span><text:span text:style-name="T7"> </text:span><text:span text:style-name="T3">樂</text:span></text:p>
            <text:p text:style-name="P15"/>
            <text:p text:style-name="P15"/>
            <text:p text:style-name="P12"><text:span text:style-name="T3">工</text:span><text:span text:style-name="T7"> <text:s text:c="6"/></text:span><text:span text:style-name="T3">作</text:span></text:p>
            <text:p text:style-name="P15"/>
            <text:p text:style-name="P15"/>
            <text:p text:style-name="P15"/>
            <text:p text:style-name="P15"/>
            <text:p text:style-name="P15"/>
            <text:p text:style-name="P15"/>
            <text:p text:style-name="P12"><text:span text:style-name="T3">溝</text:span><text:span text:style-name="T7"> <text:s text:c="6"/></text:span><text:span text:style-name="T3">通</text:span></text:p>
            <text:p text:style-name="P15"/>
          </table:table-cell>
          <table:table-cell table:style-name="表格3.B1" office:value-type="string">
            <text:p text:style-name="P12"><text:span text:style-name="T22">•</text:span><text:span text:style-name="T3">透過電話視訊及醫療用資訊端末機提供大都市醫院等之居家醫療服務。</text:span></text:p>
            <text:p text:style-name="P12"><text:span text:style-name="T22">•</text:span><text:span text:style-name="T3">建立利用資訊端末機確認獨居老人安否之體制。</text:span></text:p>
            <text:p text:style-name="P54"><text:span text:style-name="T22">•</text:span><text:span text:style-name="T3">照護服務員透過攜帶式資訊端末機鍵入照護資訊與資訊中心聯繫，俾及時進行雙向溝通，並與相關單位共享資訊，以提升醫療、福祉服務。</text:span></text:p>
            <text:p text:style-name="P30"/>
            <text:p text:style-name="P12"><text:span text:style-name="T22">•</text:span><text:span text:style-name="T3">整合金融機構與公所的服務，建立可方便收訊之機制。</text:span></text:p>
            <text:p text:style-name="P30"><text:span text:style-name="T27">•</text:span>能從有線電視簡單取得行政諮詢服務。</text:p>
            <text:p text:style-name="P30"/>
            <text:p text:style-name="P30"><text:span text:style-name="T27">•</text:span>透過網際網路居家購物。</text:p>
            <text:p text:style-name="P30"/>
            <text:p text:style-name="P30"><text:span text:style-name="T27">•</text:span>利用網際網路教學並與都市學生交流。</text:p>
            <text:p text:style-name="P30"><text:soft-page-break/><text:span text:style-name="T27">•</text:span>透過多頻道電視接收補習班之授課及生涯學習講座等。</text:p>
            <text:p text:style-name="P30"/>
            <text:p text:style-name="P30"><text:span text:style-name="T27">•</text:span>利用電子圖書館，取得都市的娛樂資訊。</text:p>
            <text:p text:style-name="P30"><text:span text:style-name="T27">•</text:span>利用即時播送錄影機，於方便的時段觀賞喜歡的電視節目與電影。</text:p>
            <text:p text:style-name="P30"/>
            <text:p text:style-name="P12"><text:span text:style-name="T22">•</text:span><text:span text:style-name="T21">在自宅及田園辦公室工作（</text:span><text:span text:style-name="T3">SOHO</text:span><text:span text:style-name="T21">等電子工作者）。</text:span></text:p>
            <text:p text:style-name="P30"><text:span text:style-name="T27">•</text:span>利用資訊通信技術，實現競爭性高的農業經營。</text:p>
            <text:p text:style-name="P55"><text:span text:style-name="T27">•</text:span>透過向都市傳遞資訊，推動多元農村行銷（農產加工、販賣、外食產業等多元化企業）。</text:p>
            <text:p text:style-name="P30"><text:span text:style-name="T27">•</text:span>推動綠色旅遊相關企業。</text:p>
            <text:p text:style-name="P30"/>
            <text:p text:style-name="P30"><text:span text:style-name="T27">•</text:span>透過活用網際網路資訊收發，帶動城鄉交流。</text:p>
            <text:p text:style-name="P30"><text:span text:style-name="T27">•</text:span>透過資訊共享，推動有活力的溝通活動與趣味的團體活動。</text:p>
            <text:p text:style-name="P30"><text:span text:style-name="T27">•</text:span>藉由視訊電話、網際網路與地區外的親友保持密切聯絡。</text:p>
          </table:table-cell>
        </table:table-row>
      </table:table>
      <text:p text:style-name="P43"/>
      <text:p text:style-name="P35">從可能完成上述資訊通信基礎建設的現狀來看，首先在民間所提供的網際網路連網服務狀況方面，以全國網際網路固網業者的連網點數（access point）為例，連網點數的半數以上集中在三大都市圈，其中東京就佔全體的20﹪。</text:p>
      <text:p text:style-name="P35">在高度資訊通信基礎建設普及方面，光纖網路的基礎建設完成率，在2001年3月底全國平均完成率為43﹪，但是在政令指定之都市及縣政府所在地都市的主要地區（商業地區）為94﹪，在小都市、町村僅為22﹪。從此一現狀可知，在地方圈與大都市圈的資訊通信基礎建設完成率方面存在相當大的差距，此一差距實有必要儘速改善。</text:p>
      <text:p text:style-name="P35">在推廣IT過程中，由於鄉村地區資訊通信基礎建設的延遲，導致鄉村地區與都市的資訊差距，將來恐怕會直接影響到生活與經濟等層面，而造成新的數位落差。特別是，在資訊通信基礎建設的高品質化（高速、大容量、雙向化）方面，如上所述，支撐都市與鄉村的即時、隨時、雙向資訊對流的最低限度基礎建設，在坡地及山地農業區等條件較差的地區，對於支撐地區生活的生活專線基礎建設的建構，當地居民潛在的需求相當大，並期待能早日發揮超越都市的功能。在上揭「都市與鄉村意願調查」，農業經營者對於推動資訊通信基礎建設高品質化的意願方面，約有9成以上表示關心，對於鄉村高品質化的資訊通信基礎建設的充實與完成抱持相當高的期望。</text:p>
      <text:p text:style-name="P35">根據此一狀況，今後日本在邁向高度資訊化社會，為更進一步促進鄉村與都市共生與對流，並提升鄉村生活品質，縮短城鄉數位落差，各級政府確有必要加強聯繫合作，積極推動相關資訊通信基礎建設。</text:p>
      <text:p text:style-name="P35"/>
      <text:p text:style-name="P43">（6）與自然共生</text:p>
      <text:p text:style-name="P35">今日，在邁向形成循環性社會的鄉村營造之際，與自然共生乃是重要的課題。內閣府於2001年5月為了解國民對於自然環境的意識，實施「有關自然保護與利用之輿論調查」，結果發現國民對於自然環境保育方面的關心較過去提高許多，且國民對於在鄉村能看得到「螢火蟲等昆蟲或小動物棲息的地方」等身邊的生物棲息的自然環境保護相當重視。</text:p>
      <text:p text:style-name="P35">在日本農村，除水田等農地之外，如雜木林、農水路、貯水池、水田的田埂等與多樣性生物棲息環境密切關連，孕育許多生物，形成多樣性生態系，並形<text:soft-page-break/>成良好的景觀。尤其是水田藉由水稻栽培，形成並維持水面溼地，成為多種昆蟲及小動物的棲息場所，如泥鰍等淡水魚在春天於水田裡產卵，枯水期再移動至附近的農水路及水池生活，俟稻田進水之後再回到水田棲息。此外，從小水路到河川等農村的供水環境，也提供了水生動植物不可或缺的棲息環境。</text:p>
      <text:p text:style-name="P35">但是，近年來由於農藥的不適當使用及實施追求效率性的農地重劃等，嚴重破壞生態系，導致以水田為棲息場所的昆蟲及小動物逐漸消失，對於生態系產生惡劣影響的事例，在日本全國到處可見。</text:p>
      <text:p text:style-name="P35">為因應這些問題，最近各地區於實施農地及農水路重劃時，在規劃相關事業計畫之初，均已考慮到水邊及綠地等網絡化的生態系保育及良好景觀的形成，同時在許多地方均可以看到以浮石等素材設計成淺灘的工程，以確保多樣性生物覓食及產卵的場所，或活用岩石等天然材料進行能確保多樣性生物棲息環境的水路整建，藉此減少生態系的負荷及對其造成負面影響的機會，以創造良好的生物棲息環境。</text:p>
      <text:p text:style-name="P35">上揭做法單從物理層面進行設施整建並無法圓滿完成，為求土地改良區有關除草、清除污泥等事務維護及管理的工作能持續推動，對於地區環境維護與保育的配套措施及協助維護管理等，應先獲得廣泛的地區居民的共識，方能擁敘經營。2002年4月公布施行的土地改良法修正案已明定，土地改良區於推動土地改良事業時，應參酌先進地區的優良事例，並應以與環境保持和諧為原則，規定各土地改良區於訂定事業計畫之前，必須聽取地區居民意見的相關程序等內容。</text:p>
      <text:p text:style-name="P35">活用此一新的配套措施架構，以透過人與農業經營及自然的共生，維護及保育良好的自然環境，俾留給後代子孫豐富的自然資源為根本，對於全體農業生產及鄉村生活的公共建設，實施與環境相調和的「與自然共生的創造環境型」事業，以構築循環型社會。</text:p>
      <text:p text:style-name="P35"/>
      <text:p text:style-name="P43">4.城鄉交流的具體措施</text:p>
      <text:p text:style-name="P35">都市居民因人口過度密集，過著過度緊張的生活，而喪失悠閒與安樂，因此追求鄉村地區豐富的自然與優美的景觀等鄉村的地區資源及農業體驗等悠閒、安樂及反璞歸真的意願逐漸高漲。另一方面，鄉村地區基於追求地區活性化的觀點，對於與都市共生、對流的活絡化則寄予相當高的期待。</text:p>
      <text:p text:style-name="P34"><text:span text:style-name="T3">1994年「為促進農山漁村停留型休閒活動公共建設相關法律」公布施行之後，近年來各界對於城鄉交流的關心程度急速增長。在產地農特產品直銷、早晨市場、農業體驗活動及其他促銷活動等做法方面，根據農林漁業體驗協會於</text:span><text:span text:style-name="T7"> </text:span><text:span text:style-name="T3">2000年以全國1,600個市町村為對象，實施「城鄉交流實際狀況問卷調查」（回收率43.1﹪），結果顯示1995年之後，實施城鄉交流的市町村高達59﹪。在推動城鄉交流的動機方面，以回答「想提供地區優美的景觀給都市居民」、「想與都市居民交流」、「宣傳農特產品」之市町村為最多，顯示鄉村居民對於城鄉交流方面之期待，主要是希望透過擴大地區農產品的消費需求等發揮經濟效果，促進與都市居民及消費者的相互了解，並促使消費者對於地區的深入認識，而發揮社會效果。</text:span></text:p>
      <text:p text:style-name="P35">其次，在上揭問卷中，實際推動城鄉交流的市町村對此一活動的評價結果整理分析後，可發現市町村推動此一活動的負責人，在經濟效果與社會效果方面，回答「達到預期程度」或「超出原先期待水準以上」的有大約一半的問項；在經濟效果方面，「擴大地區農特產通路」（51.4﹪）、「觀光客帶來的各種綜效」<text:soft-page-break/>（53.6﹪）、「觀光的全年化」（49.6﹪）等效果最顯著；在社會效果方面，「地區的愛護者人數增加、知名度提升」（61.3﹪）、「創造高齡者生活價值」（50.3﹪）2項。此外，其他問項的一致性較低，且回答「較原先期待效果小」或「幾乎沒有效果」的市町村亦不少。</text:p>
      <text:p text:style-name="P35">市町村的活動負責人認為效果不如預期的理由，主要是「營運體制不完備」及「缺乏明確的戰略（如行銷對策等）檢討改善機制」。因此，在推動娛樂與旅行等休閒活動時，處於消費者選擇行動強（買方市場）的時代，為提升集客率等配套措施的效果，必須根據地區的實際情勢及居民的需求等規劃檢討城鄉交流計畫內容，建立完整的推動體制與條件，但根據農林漁業體驗協會的調查，目前尚有74.2﹪的市町村尚未建立健全的推動體制。</text:p>
      <text:p text:style-name="P35">因此，今後在推動城鄉交流之際，除應加強接受端的硬體設施外，必須充實活用鄉村景觀等地區資源的事前規劃，掌握都市居民的需求，並以地區居民為主體從鄉村向都市傳遞資訊，更應建立各各級政府相關機關強力支援城鄉交流活動之推動體制。</text:p>
      <text:p text:style-name="P35"/>
      <text:p text:style-name="P41">（依據都市居民的需求提供多元體驗的套裝商品）</text:p>
      <text:p text:style-name="P34"><text:span text:style-name="T3">根據上揭「都市與鄉村的意願調查」資料顯示，都市居民對於城鄉交流相關問題有52.6﹪的受訪者曾以下述休閒活動為目的到鄉村訪問，其中超過50﹪以上受訪者回答「在早晨市場及農產品直銷所購物」、「至觀光農園採果或在觀光牧場體驗擠奶」，與該等項目相較之下，「在租來的農園從事農作物栽培及體驗農園等田間作業</text:span><text:span text:style-name="T7"> </text:span><text:span text:style-name="T3">體驗」、「在寄宿農家體驗農家生活」等項目所佔比率則較低，大體上比較能輕鬆愉快體驗的套裝活動似乎較易進行城鄉交流。其次，在鄉村地區享受休閒娛樂的理由方面，回答「可以購得新鮮美味的農產品及地區特產品」者有45.9﹪，「可以使恢復身心精神」者37.6﹪，「可以接近鄉村自然與生活」者30.1﹪。</text:span></text:p>
      <text:p text:style-name="P35">再者，在今後的意願方面，有7成的受訪者表示將增加訪問鄉村的機會，最期待的內容為「品嚐特產、名產等鄉土料理」，其他的套裝活動亦同樣受到支持。再者，都市居民對於在鄉村地區的休閒活動，其閒暇感覺似有從原先喜好比較輕鬆愉快的活動，轉為與農業、農村較深層關係的農業體驗及農村生活體驗等廣泛需求方面演進。為促進地區活性化並使城鄉或消費者與生產者更進一步相互理解，以促進都市居民往來鄉村的活潑化，鄉村方面應強化地區內與地區間的聯繫合作，並有效結合地區資源，同時培育負責推動城鄉交流的人才，規劃提供對都市居民具有魅力的多元套裝活動商品，並適時檢討改善。</text:p>
      <text:p text:style-name="P35"/>
      <text:p text:style-name="P41">（在推動城鄉交流過程中綠色旅遊事業甚受注目）</text:p>
      <text:p text:style-name="P34"><text:span text:style-name="T3">日本在推動城鄉交流的做法方面，都市居民利用閒暇時間到鄉村訪問，並在當地旅居，實際體驗鄉村生活及田間作業</text:span><text:span text:style-name="T7"> </text:span><text:span text:style-name="T3">，亦即以旅居型交流為目的的綠色旅遊事業近年來已成為重要的城鄉交流活動之一。</text:span></text:p>
      <text:p text:style-name="P35">綠色旅遊事業之活動內容，例如透過農作物收穫等收農業體驗、鄉土料理及傳統手工藝體驗等機會，參加者在四周環繞著豐富的自然環境之下，可以體驗栽培作物或收穫的喜悅，並可實地感受鄉村當地居民祖先的智慧，透過各種休閒娛樂活動，可以深化都市居民對於鄉村與農業的理解。根據2001年7月農林水產省出版的「平成12年度農林水產省政策評估結果書」資料顯示，若以農家民宿的住宿客數為指標，2000年度參加綠色旅遊事業者，推估有900萬至1000<text:soft-page-break/>萬人。</text:p>
      <text:p text:style-name="P35">但是從推動閒暇活動事業的社會背景來看，日本的旅行型態係以利用週末進行兩天一夜型的活動為主，這對於「旅居鄉村悠哉悠哉度日」的綠色旅遊事業之推動上造成相當不利的條件。此外，在綠色旅遊事業的接受體制方面，包括地區上的農家民宿、農家餐廳及農業體驗設施等相關設施合作聯繫不足的現象仍相當普遍，所以今後在綠色旅遊事業上如何打破各地區各自為政的現狀，乃刻不容緩的課題。今後為強化推動綠色旅遊事業，必須因應上述相關課題，更有效活用鄉村資源，同時對於都市居民在鄉村的娛樂與生活上積極規劃設計，使其更容易深入理解所參訪的鄉村。</text:p>
      <text:p text:style-name="P43"/>
      <text:p text:style-name="P41">（推動多元型態的共生與對流配套措施）</text:p>
      <text:p text:style-name="P35">對都市居民而言，鄉村具有各式各樣的魅力，可使都市生活的壓力獲得紓解，可說是身心反璞歸真的場所。此一價值觀念的具體實現，從近年來為追求鄉村新生活型態的實現，而出現的UJI現象，或透過觀光農園的利用及綠色旅遊事業至鄉村進行短期間的居留等各種型態與鄉村進行交流活動，可窺見端倪。</text:p>
      <text:p text:style-name="P35">另一方面，在以坡地及山地農業區為中心的鄉村，因人口過疏化及高齡化等原因導致人口逐漸減少，雖然在該等地區曾實施各種促進定居的相關對策，但該等地區活力下降及包括農業所具有的多元功能等鄉村魅力逐漸式微的情形依然未見起色，今後該等地區在各種資源的維護與保育方面似仍不樂觀。</text:p>
      <text:p text:style-name="P35">因此，為因應各地區實際狀況，由關心鄉村體驗的都市居民及企圖維持地區資源的的農業經營者等地區居民雙方於同一時間、同一場所，超越不同的立場，為保育地區資源共同努力的情形，正在日本各地開始萌芽。</text:p>
      <text:p text:style-name="P35">首先，在支援田間作業方面，已有許多案例顯示都市居民以義工方式，邊參與支援田間作業活動，邊享受休閒娛樂，同時都市居民亦可從參與農家的生產活動，獲得與農家一體的勞動快感與成就感；另一方面，鄉村可以規劃補充農業勞力及地區活性化相關措施，謀求都市與鄉村平等立場的共生目標。</text:p>
      <text:p text:style-name="P35">其次，在地區資源保全方面，目前在日本已發展出許多活動型態，諸如透過都市居民的認養梯田制度及參與田間作業進行城鄉交流，鄉村方面則藉此環境保育意識提升的契機，推動「城鄉交流型認養制度」。另有透過充實各種能讓都市居民參與管理共有林的保育活動條件及設施，俾利其與農家共同推動「內山文化活動」。此外，尚有由地區居民、企業及行政機關等三方面合作成立組織，實踐地區環境改善運動的「地基（Groundwork）活動」。這些共同合作活動大部分是由行政機關協調負彈性及機動性的民間非營利組織主導推動，今後為促使以民間為主體的活動能活潑化、活性化，應積極建立各級政府機關間的資訊提供與支援體系。</text:p>
      <text:p text:style-name="P35"/>
      <text:p text:style-name="P41">（與都市居民交流的過程中都市農業的角色）</text:p>
      <text:p text:style-name="P35">除上述都市及地理距離較遠的農業地區之交流活動之外，日本都市周邊的農業所經營的蔬菜、花卉的農業粗生產值約佔全國的4成左右，而且在這些地區的農業除了農產品的生產之外，同時亦扮演提供都市居民豐富的綠色生活環境與良好的景觀、農業體驗與情操教育的機會，並提供災害發生時的防災空間等多元角色。</text:p>
      <text:p text:style-name="P35">在都市周邊的農業區，為保全都市及其周邊農業的多元機能，藉由促進地方公共團體的都市居民義工支援農業活動，開設市民農園供作生產者與消費者<text:soft-page-break/>交流的場所，及推動其他振興農業相關配套措施，正如火如荼擴展。</text:p>
      <text:p text:style-name="P35">此外，農協為因應都市居民對於新鮮農產品的需求，並為維護及振興都市及其周邊的農業，積極整建農產品直銷設施，並開設、推廣市民農園、學童農園及觀光農園等，同時為獲得都市居民的理解與支持，致力農業與地區的和諧，對學童及都市居民等實施食農教育，激發其保衛生命與生活環境的根本情操，並提供都市農業的角色任務等資訊，積極推動與都市居民的交流活動，構築具有魅力的地區社會。</text:p>
      <text:p text:style-name="P35"/>
      <text:p text:style-name="P41">（市民農園市都市居民身旁的身心反璞歸真場所）</text:p>
      <text:p text:style-name="P35">在都市居民身旁可以真正體驗農業的市民農園，透過周邊設施的整建，可供進行栽培、加工指導、農業講座等多樣化活動，對於提供理解農業生產結構及農業角色任務的機會相當有幫助。2001年3月底，日本全國市民農園達2,512座（約810公頃），比5年前3月底的1,496（約448公頃）增加2倍。</text:p>
      <text:p text:style-name="P35">根據2000年12月農林水產省關東農政局針對都市居民所實施的「都市農業消費者問卷調查」結果顯示，有許多受訪者認為住宅區附近的田間作業可使生活有季節感且能讓內心感到平安，這種農業（園藝）效應對於紓解近年來都市居民的不安與緊張，成效相當顯著。因此，在日本有一些案例係讓身心障礙者接觸植物或透過從事田間作業的機會，使其恢復身心功能為目的的相關措施，另有些係以增加就業機會，促進社會自立的措施等因應身心障礙者身心狀況所實施的配特措施。今後，為因應高齡化社會，並促使身心障礙者能過自立的社會生活，農林水產省正積極規劃整建相關設施條件，並推動地區居民與高齡者以農業為交流主軸的地區共生營造活動。</text:p>
      <text:p text:style-name="P35"/>
      <text:p text:style-name="P22">四、對台灣城鄉關係定位之啟示</text:p>
      <text:p text:style-name="P34"><text:span text:style-name="T3">隨著經濟的急速發展，日本鄉村的領域與疆界變化迅疾。儘管日本對於鄉村地區之界定迄今仍曖昧不明，但該國為振興鄉村，配合時代變遷及國民需求，針對相關人員進行各種施政績效與民意動向調查，適時增修定各類型鄉村整建相關法令，推動市町村合併，並配合中央政府組織再造，整併相關部會有關鄉村振興業務及機關，成立專責機構「農村振興局」</text:span><text:span text:style-name="T5">負責制定推動農村綜合振興相關計畫</text:span><text:span text:style-name="T3">之做法，適值我發展鄉村政策之參考。</text:span></text:p>
      <text:p text:style-name="P34"><text:span text:style-name="T5">其次，雖然日本對於鄉村地區尚無明確的界定，</text:span><text:span text:style-name="T21">日本政府為因應</text:span><text:span text:style-name="T3">WTO之衝擊，頒布實施</text:span><text:span text:style-name="T18">「</text:span><text:span text:style-name="T21">食料‧農業‧農村基本法</text:span><text:span text:style-name="T18">」</text:span><text:span text:style-name="T21">，將</text:span><text:span text:style-name="T3">鄉村界定為兼具糧食供應及國土保安、水源涵養、自然環境保育、良好景觀形成、文化傳承等「多元化功能」。同時，將鄉村建設目標定位在營造有個性、有活力的地區，加強政策整合與相關部會的橫向聯繫及角色分工，並建立跨越市町村的廣域綜合鄉村發展對策以及由地區居民由下而上的自發性決策參與等機制。</text:span></text:p>
      <text:p text:style-name="P56"><text:span text:style-name="T3">再者，</text:span><text:span text:style-name="T21">為均衡開發國土，活絡鄉村，日本政府積極採取相關配套措施，透過</text:span><text:span text:style-name="T3">確保及合理調整利用必要農地、農業用水及其他農業資源，配合鄉村地區氣候、風土習慣、自然環境、地理特性等，有計畫的推動循環型社會之鄉村綜合發展相關措施，培育專業農業經營者，改善鄉村產銷基礎設施，交通、資訊、衛生、教育、文化等生活環境條件及其他提升福祉相關措施，縮短城鄉數位落差，創造就業機會，建立有效率且符合當地需要的農業產銷結構</text:span><text:span text:style-name="T21">，並積極維護鄉間傳統文化，</text:span><text:span text:style-name="T3">營造景觀優雅、適合安住與進行城鄉交流的鄉村環境，</text:span><text:span text:style-name="T21">以建構國民對於生活及生命能安全、安心的價值體系，生產者與消費者及城鄉居民均能互信互賴的</text:span><text:soft-page-break/><text:span text:style-name="T21">共生與對流社會</text:span><text:span text:style-name="T3">。另為維持農業的自然循環功能，促進</text:span><text:span text:style-name="T5">坡地及山地農業區</text:span><text:span text:style-name="T3">永續發展，</text:span><text:span text:style-name="T21">日本政府</text:span><text:span text:style-name="T3">特別對於該等鄉村，逐步締結村落協定，實施直接給付等特別措施，以地區居民為主體，推動適合地區特性的農業及相關產業發展，以遏阻廢耕地持續增加，維護、傳承梯田等地區文化、</text:span><text:span text:style-name="T34">生物多樣性及生態環境</text:span><text:span text:style-name="T3">景觀，發揮農業及農村多元功能，實現與環境調和的循環性社會。</text:span></text:p>
      <text:p text:style-name="P30"/>
      <text:p text:style-name="P15">參考資料：</text:p>
      <text:list xml:id="list7497096001768280731" text:style-name="WW8Num11">
        <text:list-item>
          <text:p text:style-name="P19">中文部分</text:p>
        </text:list-item>
      </text:list>
      <text:p text:style-name="P57"><text:span text:style-name="T3">胡忠一</text:span><text:span text:style-name="T7"> <text:s/></text:span><text:span text:style-name="T3">研習日本新農政下之農業經營管理措施，行政院農業委員會，2002年3月。</text:span></text:p>
      <text:p text:style-name="P12"><text:span text:style-name="T6">二、</text:span><text:span text:style-name="T3">日文部分</text:span></text:p>
      <text:p text:style-name="P58"><text:span text:style-name="T6">1.JA</text:span><text:span text:style-name="T26">グループの高齢者対策の現状について，全国農業協同組合中央会，</text:span><text:span text:style-name="T6">2001年12月。</text:span></text:p>
      <text:p text:style-name="P58"><text:span text:style-name="T6">2.JA</text:span><text:span text:style-name="T26">の元気な高齢者対策「定年生きがい農業」支援マニュアル，全国農業協同組合中央会，</text:span><text:span text:style-name="T6">2000年12月。</text:span></text:p>
      <text:p text:style-name="P58"><text:span text:style-name="T6">3.</text:span><text:span text:style-name="T26">グリーンツーリズム地域経営リーダー等養成研修指導事業報告書，全国農業協同組合中央会，</text:span><text:span text:style-name="T6">1999年3月。</text:span></text:p>
      <text:p text:style-name="P15">4.日本電子政府總合窗口統計調查結果：http://www.e-gov.go.jp/link/statistics.html</text:p>
      <text:p text:style-name="P12"><text:span text:style-name="T3">5.日本農林水產省網站：</text:span><text:a xlink:type="simple" xlink:href="http://www.maff.go.jp/" text:style-name="Internet_20_link" text:visited-style-name="Visited_20_Internet_20_Link"><text:span text:style-name="Internet_20_link"><text:span text:style-name="T31">http://www.maff.go.jp/</text:span></text:span></text:a></text:p>
      <text:p text:style-name="P58"><text:span text:style-name="T3">6.日本農林水產省總合調整及基本農業政策「</text:span><text:span text:style-name="T21">食料‧農業‧農村基本法關聯情報</text:span><text:span text:style-name="T3">」</text:span><text:span text:style-name="T21">網站：</text:span><text:span text:style-name="T3">http://www.maff.go.jp/soshiki/kambou/kikaku/NewBLaw/newblaw2.htm</text:span></text:p>
      <text:p text:style-name="P12"><text:span text:style-name="T3">7.日本農林水產省農村振興政策（農村振興局）</text:span><text:span text:style-name="T37">：</text:span><text:span text:style-name="T3">http://www.kyosei-tairyu.jp/</text:span></text:p>
      <text:p text:style-name="P12"><text:span text:style-name="T3">8.日本農林水產省</text:span><text:span text:style-name="T7"> <text:s/></text:span><text:span text:style-name="T3">2001年</text:span><text:span text:style-name="T21">食料‧農業‧農村白書，農林統計協會。</text:span></text:p>
      <text:p text:style-name="P12"><text:span text:style-name="T3">9.日本全國農協中央會網站</text:span><text:span text:style-name="T39">：</text:span><text:a xlink:type="simple" xlink:href="http://www.zenchu-ja.org/" text:style-name="Internet_20_link" text:visited-style-name="Visited_20_Internet_20_Link"><text:span text:style-name="Internet_20_link"><text:span text:style-name="T32">http://www.zenchu-ja.org/</text:span></text:span></text:a></text:p>
      <text:p text:style-name="P12"><text:span text:style-name="T39">10.</text:span><text:span text:style-name="T3">日本農林水產省農村振興局</text:span><text:span text:style-name="T7"> <text:s/></text:span><text:span text:style-name="T3">2002年中山間地域等直接支付制度實施狀況。</text:span></text:p>
      <text:p text:style-name="P12"><text:span text:style-name="T3">11.日本數位教材網站：</text:span><text:a xlink:type="simple" xlink:href="http://www.nhk.or.jp/okome/ja/frame.html" text:style-name="Internet_20_link" text:visited-style-name="Visited_20_Internet_20_Link"><text:span text:style-name="Internet_20_link"><text:span text:style-name="T31">http://www.nhk.or.jp/okome/ja/frame.html</text:span></text:span></text:a></text:p>
      <text:p text:style-name="P58"><text:span text:style-name="T6">12.</text:span><text:span text:style-name="T26">自給率向上に向けた</text:span><text:span text:style-name="T6">JA</text:span><text:span text:style-name="T26">グループの地域農業戦略づくり，全国農業協同組合中央会，</text:span><text:span text:style-name="T6">2001年10月。</text:span></text:p>
      <text:p text:style-name="P58"><text:span text:style-name="T35">13.</text:span><text:span text:style-name="T26">全国ファーマーズマーケット（直売所）データファイル，全国農業協同組合中央会，</text:span><text:span text:style-name="T6">2001年3月。</text:span></text:p>
      <text:p text:style-name="P58"><text:span text:style-name="T6">14.</text:span><text:span text:style-name="T26">全国地域特産物加工所データファイル，</text:span><text:span text:style-name="T6">JA</text:span><text:span text:style-name="T26">地域特産物加工、直売所全国連絡協議会、全国農業協同組合中央会，</text:span><text:span text:style-name="T6">2001年3月。</text:span></text:p>
      <text:p text:style-name="P59">15.松林久行 <text:s/>食料‧農業‧農村基本計畫，大成出版社，2000年11月。</text:p>
      <text:p text:style-name="P58"><text:span text:style-name="T35">16.</text:span><text:span text:style-name="T26">第２回</text:span><text:span text:style-name="T6">JA</text:span><text:span text:style-name="T26">ファーマーズマーケット推進研修会，全国農業協同組合中央会，</text:span><text:span text:style-name="T6">2001年11月。</text:span></text:p>
      <text:p text:style-name="P58"><text:span text:style-name="T6">17.</text:span><text:span text:style-name="T26">第</text:span><text:span text:style-name="T35">5</text:span><text:span text:style-name="T26">回</text:span><text:span text:style-name="T6">JA</text:span><text:span text:style-name="T26">グリーンツーリズム研究集会，全国農業協同組合中央会，</text:span><text:span text:style-name="T6">2001年10月。</text:span></text:p>
      <text:p text:style-name="P60"/>
      <text:p text:style-name="P61"/>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Wingdings" svg:font-family="Wingdings" style:font-pitch="variable" style:font-charset="x-symbol"/>
    <style:font-face style:name="Mangal1" svg:font-family="Mangal"/>
    <style:font-face style:name="MS Gothic" svg:font-family="'MS Gothic', 'ＭＳ ゴシック'" style:font-family-generic="modern"/>
    <style:font-face style:name="華康行書體" svg:font-family="華康行書體, 'Arial Unicode MS'" style:font-family-generic="modern"/>
    <style:font-face style:name="標楷體" svg:font-family="標楷體" style:font-family-generic="script"/>
    <style:font-face style:name="Liberation Serif" svg:font-family="'Liberation Serif'" style:font-family-generic="roman" style:font-pitch="variable"/>
    <style:font-face style:name="Times New Roman" svg:font-family="'Times New Roman'" style:font-family-generic="roman" style:font-pitch="variable"/>
    <style:font-face style:name="新細明體" svg:font-family="新細明體, PMingLiU" style:font-family-generic="roman" style:font-pitch="variable"/>
    <style:font-face style:name="Liberation Sans" svg:font-family="'Liberation Sans'" style:font-family-generic="swiss" style:font-pitch="variable"/>
    <style:font-face style:name="Mangal" svg:font-family="Mangal" style:font-family-generic="system" style:font-pitch="variable"/>
    <style:font-face style:name="微軟正黑體" svg:font-family="微軟正黑體" style:font-family-generic="system" style:font-pitch="variable"/>
    <style:font-face style:name="新細明體1" svg:font-family="新細明體" style:font-family-generic="system"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Liberation Serif" fo:font-size="12pt" fo:language="en" fo:country="US" style:letter-kerning="true" style:font-name-asian="新細明體1" style:font-size-asian="12pt" style:language-asian="zh" style:country-asian="TW" style:font-name-complex="Mangal"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0.847cm" style:writing-mode="page"/>
      <style:text-properties style:use-window-font-color="true" style:font-name="Liberation Serif" fo:font-size="12pt" fo:language="en" fo:country="US" style:font-name-asian="新細明體1" style:font-size-asian="12pt" style:language-asian="zh" style:country-asian="TW" style:font-name-complex="Mangal"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orphans="0" fo:widows="0" style:writing-mode="lr-tb"/>
      <style:text-properties style:use-window-font-color="true" style:font-name="Times New Roman" fo:font-family="'Times New Roman'" style:font-family-generic="roman" style:font-pitch="variable" fo:font-size="12pt" fo:language="en" fo:country="US" style:letter-kerning="true" style:font-name-asian="新細明體" style:font-family-asian="新細明體, PMingLiU" style:font-family-generic-asian="roman" style:font-pitch-asian="variable" style:font-size-asian="12pt" style:language-asian="zh" style:country-asian="TW" style:font-name-complex="Times New Roman" style:font-family-complex="'Times New Roman'" style:font-family-generic-complex="roman" style:font-pitch-complex="variable" style:font-size-complex="10pt" style:language-complex="ar" style:country-complex="SA"/>
    </style:style>
    <style:style style:name="Heading" style:family="paragraph" style:parent-style-name="Standard" style:next-style-name="Text_20_body" style:class="text">
      <style:paragraph-properties fo:margin-top="0.423cm" fo:margin-bottom="0.212cm" loext:contextual-spacing="false" fo:keep-with-next="always"/>
      <style:text-properties style:font-name="Liberation Sans" fo:font-family="'Liberation Sans'" style:font-family-generic="swiss" style:font-pitch="variable" fo:font-size="14pt" style:font-name-asian="微軟正黑體" style:font-family-asian="微軟正黑體" style:font-family-generic-asian="system" style:font-pitch-asian="variable" style:font-size-asian="14pt" style:font-name-complex="Mangal" style:font-family-complex="Mangal"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loext:contextual-spacing="false" fo:line-height="120%"/>
    </style:style>
    <style:style style:name="List" style:family="paragraph" style:parent-style-name="Text_20_body" style:class="list">
      <style:text-properties style:font-name-complex="Mangal1" style:font-family-complex="Mangal"/>
    </style:style>
    <style:style style:name="Caption" style:family="paragraph" style:parent-style-name="Standard" style:class="extra">
      <style:paragraph-properties fo:margin-top="0.212cm" fo:margin-bottom="0.212cm" loext:contextual-spacing="false" text:number-lines="false" text:line-number="0"/>
      <style:text-properties fo:font-size="12pt" fo:font-style="italic" style:font-size-asian="12pt" style:font-style-asian="italic" style:font-name-complex="Mangal1" style:font-family-complex="Mangal" style:font-size-complex="12pt" style:font-style-complex="italic"/>
    </style:style>
    <style:style style:name="Index" style:family="paragraph" style:parent-style-name="Standard" style:class="index">
      <style:paragraph-properties text:number-lines="false" text:line-number="0"/>
      <style:text-properties style:font-name-complex="Mangal1" style:font-family-complex="Mangal"/>
    </style:style>
    <style:style style:name="Text_20_body_20_indent" style:display-name="Text body indent" style:family="paragraph" style:parent-style-name="Standard" style:class="text">
      <style:paragraph-properties fo:margin-left="0cm" fo:margin-right="0cm" fo:text-align="justify" style:justify-single-word="false" fo:text-indent="0.953cm" style:auto-text-indent="false"/>
      <style:text-properties style:font-name-asian="標楷體" style:font-family-asian="標楷體" style:font-family-generic-asian="script"/>
    </style:style>
    <style:style style:name="Footer" style:family="paragraph" style:parent-style-name="Standard" style:class="extra">
      <style:paragraph-properties style:snap-to-layout-grid="false">
        <style:tab-stops>
          <style:tab-stop style:position="7.325cm" style:type="center"/>
          <style:tab-stop style:position="14.651cm" style:type="right"/>
        </style:tab-stops>
      </style:paragraph-properties>
      <style:text-properties fo:font-size="10pt" style:font-size-asian="10pt"/>
    </style:style>
    <style:style style:name="本文縮排_20_2" style:display-name="本文縮排 2" style:family="paragraph" style:parent-style-name="Standard">
      <style:paragraph-properties fo:margin-left="1.076cm" fo:margin-right="0cm" fo:text-align="justify" style:justify-single-word="false" fo:text-indent="-0.646cm" style:auto-text-indent="false"/>
      <style:text-properties style:font-name-asian="標楷體" style:font-family-asian="標楷體" style:font-family-generic-asian="script"/>
    </style:style>
    <style:style style:name="本文縮排_20_3" style:display-name="本文縮排 3" style:family="paragraph" style:parent-style-name="Standard">
      <style:paragraph-properties fo:margin-left="0.318cm" fo:margin-right="0cm" fo:text-align="justify" style:justify-single-word="false" fo:text-indent="0.953cm" style:auto-text-indent="false"/>
      <style:text-properties style:font-name-asian="標楷體" style:font-family-asian="標楷體" style:font-family-generic-asian="script"/>
    </style:style>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Frame_20_contents" style:display-name="Frame contents" style:family="paragraph" style:parent-style-name="Standard" style:class="extra"/>
    <style:style style:name="WW8Num1z0" style:family="text"/>
    <style:style style:name="WW8Num1z1" style:family="text"/>
    <style:style style:name="WW8Num1z2" style:family="text"/>
    <style:style style:name="WW8Num1z3" style:family="text"/>
    <style:style style:name="WW8Num1z4" style:family="text"/>
    <style:style style:name="WW8Num1z5" style:family="text"/>
    <style:style style:name="WW8Num1z6" style:family="text"/>
    <style:style style:name="WW8Num1z7" style:family="text"/>
    <style:style style:name="WW8Num1z8" style:family="text"/>
    <style:style style:name="WW8Num2z0" style:family="text"/>
    <style:style style:name="WW8Num2z1" style:family="text"/>
    <style:style style:name="WW8Num2z2" style:family="text"/>
    <style:style style:name="WW8Num2z3" style:family="text"/>
    <style:style style:name="WW8Num2z4" style:family="text"/>
    <style:style style:name="WW8Num2z5" style:family="text"/>
    <style:style style:name="WW8Num2z6" style:family="text"/>
    <style:style style:name="WW8Num2z7" style:family="text"/>
    <style:style style:name="WW8Num2z8" style:family="text"/>
    <style:style style:name="WW8Num3z0" style:family="text"/>
    <style:style style:name="WW8Num3z1" style:family="text"/>
    <style:style style:name="WW8Num3z2" style:family="text"/>
    <style:style style:name="WW8Num3z3" style:family="text"/>
    <style:style style:name="WW8Num3z4" style:family="text"/>
    <style:style style:name="WW8Num3z5" style:family="text"/>
    <style:style style:name="WW8Num3z6" style:family="text"/>
    <style:style style:name="WW8Num3z7" style:family="text"/>
    <style:style style:name="WW8Num3z8" style:family="text"/>
    <style:style style:name="WW8Num4z0" style:family="text">
      <style:text-properties style:font-name="標楷體" fo:font-family="標楷體" style:font-family-generic="script" style:font-name-asian="標楷體" style:font-family-asian="標楷體" style:font-family-generic-asian="script" style:font-name-complex="Times New Roman" style:font-family-complex="'Times New Roman'" style:font-family-generic-complex="roman" style:font-pitch-complex="variable"/>
    </style:style>
    <style:style style:name="WW8Num4z1"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5z0" style:family="text"/>
    <style:style style:name="WW8Num5z1" style:family="text"/>
    <style:style style:name="WW8Num5z2" style:family="text"/>
    <style:style style:name="WW8Num5z3" style:family="text"/>
    <style:style style:name="WW8Num5z4" style:family="text"/>
    <style:style style:name="WW8Num5z5" style:family="text"/>
    <style:style style:name="WW8Num5z6" style:family="text"/>
    <style:style style:name="WW8Num5z7" style:family="text"/>
    <style:style style:name="WW8Num5z8" style:family="text"/>
    <style:style style:name="WW8Num6z0" style:family="text"/>
    <style:style style:name="WW8Num6z1" style:family="text"/>
    <style:style style:name="WW8Num6z2" style:family="text"/>
    <style:style style:name="WW8Num6z3" style:family="text"/>
    <style:style style:name="WW8Num6z4" style:family="text"/>
    <style:style style:name="WW8Num6z5" style:family="text"/>
    <style:style style:name="WW8Num6z6" style:family="text"/>
    <style:style style:name="WW8Num6z7" style:family="text"/>
    <style:style style:name="WW8Num6z8" style:family="text"/>
    <style:style style:name="WW8Num7z0" style:family="text"/>
    <style:style style:name="WW8Num7z1" style:family="text"/>
    <style:style style:name="WW8Num7z2" style:family="text"/>
    <style:style style:name="WW8Num7z3" style:family="text"/>
    <style:style style:name="WW8Num7z4" style:family="text"/>
    <style:style style:name="WW8Num7z5" style:family="text"/>
    <style:style style:name="WW8Num7z6" style:family="text"/>
    <style:style style:name="WW8Num7z7" style:family="text"/>
    <style:style style:name="WW8Num7z8" style:family="text"/>
    <style:style style:name="WW8Num8z0" style:family="text"/>
    <style:style style:name="WW8Num8z1" style:family="text"/>
    <style:style style:name="WW8Num8z2" style:family="text"/>
    <style:style style:name="WW8Num8z3" style:family="text"/>
    <style:style style:name="WW8Num8z4" style:family="text"/>
    <style:style style:name="WW8Num8z5" style:family="text"/>
    <style:style style:name="WW8Num8z6" style:family="text"/>
    <style:style style:name="WW8Num8z7" style:family="text"/>
    <style:style style:name="WW8Num8z8" style:family="text"/>
    <style:style style:name="WW8Num9z0" style:family="text"/>
    <style:style style:name="WW8Num9z1" style:family="text"/>
    <style:style style:name="WW8Num9z2" style:family="text"/>
    <style:style style:name="WW8Num9z3" style:family="text"/>
    <style:style style:name="WW8Num9z4" style:family="text"/>
    <style:style style:name="WW8Num9z5" style:family="text"/>
    <style:style style:name="WW8Num9z6" style:family="text"/>
    <style:style style:name="WW8Num9z7" style:family="text"/>
    <style:style style:name="WW8Num9z8" style:family="text"/>
    <style:style style:name="WW8Num10z0" style:family="text"/>
    <style:style style:name="WW8Num10z1" style:family="text"/>
    <style:style style:name="WW8Num10z2" style:family="text"/>
    <style:style style:name="WW8Num10z3" style:family="text"/>
    <style:style style:name="WW8Num10z4" style:family="text"/>
    <style:style style:name="WW8Num10z5" style:family="text"/>
    <style:style style:name="WW8Num10z6" style:family="text"/>
    <style:style style:name="WW8Num10z7" style:family="text"/>
    <style:style style:name="WW8Num10z8" style:family="text"/>
    <style:style style:name="WW8Num11z0" style:family="text"/>
    <style:style style:name="WW8Num11z1" style:family="text"/>
    <style:style style:name="WW8Num11z2" style:family="text"/>
    <style:style style:name="WW8Num11z3" style:family="text"/>
    <style:style style:name="WW8Num11z4" style:family="text"/>
    <style:style style:name="WW8Num11z5" style:family="text"/>
    <style:style style:name="WW8Num11z6" style:family="text"/>
    <style:style style:name="WW8Num11z7" style:family="text"/>
    <style:style style:name="WW8Num11z8" style:family="text"/>
    <style:style style:name="預設段落字型" style:family="text"/>
    <style:style style:name="Page_20_Number" style:display-name="Page Number" style:family="text" style:parent-style-name="預設段落字型"/>
    <style:style style:name="Internet_20_link" style:display-name="Internet link" style:family="text" style:parent-style-name="預設段落字型">
      <style:text-properties fo:color="#0000ff" style:text-underline-style="solid" style:text-underline-width="auto" style:text-underline-color="font-color"/>
    </style:style>
    <style:style style:name="Frame" style:family="graphic">
      <style:graphic-properties text:anchor-type="paragraph" svg:x="0cm" svg:y="0cm" style:wrap="parallel" style:number-wrapped-paragraphs="no-limit" style:wrap-contour="false" style:vertical-pos="top" style:vertical-rel="paragraph-content" style:horizontal-pos="center" style:horizontal-rel="paragraph-content"/>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OLE"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WW8Num1" text:consecutive-numbering="true">
      <text:list-level-style-number text:level="1" text:style-name="WW8Num1z0" style:num-prefix="（" style:num-suffix="）" style:num-format="1">
        <style:list-level-properties text:list-level-position-and-space-mode="label-alignment">
          <style:list-level-label-alignment text:label-followed-by="listtab" text:list-tab-stop-position="1.7cm" fo:text-indent="-1.27cm" fo:margin-left="1.7cm"/>
        </style:list-level-properties>
      </text:list-level-style-number>
      <text:list-level-style-number text:level="2" text:style-name="WW8Num1z1" style:num-suffix="、" style:num-format="甲, 乙, 丙, ...">
        <style:list-level-properties text:list-level-position-and-space-mode="label-alignment">
          <style:list-level-label-alignment text:label-followed-by="listtab" text:list-tab-stop-position="2.124cm" fo:text-indent="-0.847cm" fo:margin-left="2.124cm"/>
        </style:list-level-properties>
      </text:list-level-style-number>
      <text:list-level-style-number text:level="3" text:style-name="WW8Num1z2" style:num-suffix="." style:num-format="i">
        <style:list-level-properties text:list-level-position-and-space-mode="label-alignment" fo:text-align="end">
          <style:list-level-label-alignment text:label-followed-by="listtab" text:list-tab-stop-position="2.97cm" fo:text-indent="-0.847cm" fo:margin-left="2.97cm"/>
        </style:list-level-properties>
      </text:list-level-style-number>
      <text:list-level-style-number text:level="4" text:style-name="WW8Num1z3" style:num-suffix="." style:num-format="1">
        <style:list-level-properties text:list-level-position-and-space-mode="label-alignment">
          <style:list-level-label-alignment text:label-followed-by="listtab" text:list-tab-stop-position="3.817cm" fo:text-indent="-0.847cm" fo:margin-left="3.817cm"/>
        </style:list-level-properties>
      </text:list-level-style-number>
      <text:list-level-style-number text:level="5" text:style-name="WW8Num1z4" style:num-suffix="、" style:num-format="甲, 乙, 丙, ...">
        <style:list-level-properties text:list-level-position-and-space-mode="label-alignment">
          <style:list-level-label-alignment text:label-followed-by="listtab" text:list-tab-stop-position="4.664cm" fo:text-indent="-0.847cm" fo:margin-left="4.664cm"/>
        </style:list-level-properties>
      </text:list-level-style-number>
      <text:list-level-style-number text:level="6" text:style-name="WW8Num1z5" style:num-suffix="." style:num-format="i">
        <style:list-level-properties text:list-level-position-and-space-mode="label-alignment" fo:text-align="end">
          <style:list-level-label-alignment text:label-followed-by="listtab" text:list-tab-stop-position="5.51cm" fo:text-indent="-0.847cm" fo:margin-left="5.51cm"/>
        </style:list-level-properties>
      </text:list-level-style-number>
      <text:list-level-style-number text:level="7" text:style-name="WW8Num1z6" style:num-suffix="." style:num-format="1">
        <style:list-level-properties text:list-level-position-and-space-mode="label-alignment">
          <style:list-level-label-alignment text:label-followed-by="listtab" text:list-tab-stop-position="6.357cm" fo:text-indent="-0.847cm" fo:margin-left="6.357cm"/>
        </style:list-level-properties>
      </text:list-level-style-number>
      <text:list-level-style-number text:level="8" text:style-name="WW8Num1z7" style:num-suffix="、" style:num-format="甲, 乙, 丙, ...">
        <style:list-level-properties text:list-level-position-and-space-mode="label-alignment">
          <style:list-level-label-alignment text:label-followed-by="listtab" text:list-tab-stop-position="7.204cm" fo:text-indent="-0.847cm" fo:margin-left="7.204cm"/>
        </style:list-level-properties>
      </text:list-level-style-number>
      <text:list-level-style-number text:level="9" text:style-name="WW8Num1z8" style:num-suffix="." style:num-format="i">
        <style:list-level-properties text:list-level-position-and-space-mode="label-alignment" fo:text-align="end">
          <style:list-level-label-alignment text:label-followed-by="listtab" text:list-tab-stop-position="8.05cm" fo:text-indent="-0.847cm" fo:margin-left="8.0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 text:consecutive-numbering="true">
      <text:list-level-style-number text:level="1" text:style-name="WW8Num2z0"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2" text:style-name="WW8Num2z1" style:num-suffix="、" style:num-format="甲, 乙, 丙, ...">
        <style:list-level-properties text:list-level-position-and-space-mode="label-alignment">
          <style:list-level-label-alignment text:label-followed-by="listtab" text:list-tab-stop-position="2.963cm" fo:text-indent="-0.847cm" fo:margin-left="2.963cm"/>
        </style:list-level-properties>
      </text:list-level-style-number>
      <text:list-level-style-number text:level="3" text:style-name="WW8Num2z2" style:num-suffix="." style:num-format="i">
        <style:list-level-properties text:list-level-position-and-space-mode="label-alignment" fo:text-align="end">
          <style:list-level-label-alignment text:label-followed-by="listtab" text:list-tab-stop-position="3.81cm" fo:text-indent="-0.847cm" fo:margin-left="3.81cm"/>
        </style:list-level-properties>
      </text:list-level-style-number>
      <text:list-level-style-number text:level="4" text:style-name="WW8Num2z3" style:num-suffix="." style:num-format="1">
        <style:list-level-properties text:list-level-position-and-space-mode="label-alignment">
          <style:list-level-label-alignment text:label-followed-by="listtab" text:list-tab-stop-position="4.657cm" fo:text-indent="-0.847cm" fo:margin-left="4.657cm"/>
        </style:list-level-properties>
      </text:list-level-style-number>
      <text:list-level-style-number text:level="5" text:style-name="WW8Num2z4" style:num-suffix="、" style:num-format="甲, 乙, 丙, ...">
        <style:list-level-properties text:list-level-position-and-space-mode="label-alignment">
          <style:list-level-label-alignment text:label-followed-by="listtab" text:list-tab-stop-position="5.503cm" fo:text-indent="-0.847cm" fo:margin-left="5.503cm"/>
        </style:list-level-properties>
      </text:list-level-style-number>
      <text:list-level-style-number text:level="6" text:style-name="WW8Num2z5" style:num-suffix="." style:num-format="i">
        <style:list-level-properties text:list-level-position-and-space-mode="label-alignment" fo:text-align="end">
          <style:list-level-label-alignment text:label-followed-by="listtab" text:list-tab-stop-position="6.35cm" fo:text-indent="-0.847cm" fo:margin-left="6.35cm"/>
        </style:list-level-properties>
      </text:list-level-style-number>
      <text:list-level-style-number text:level="7" text:style-name="WW8Num2z6" style:num-suffix="." style:num-format="1">
        <style:list-level-properties text:list-level-position-and-space-mode="label-alignment">
          <style:list-level-label-alignment text:label-followed-by="listtab" text:list-tab-stop-position="7.197cm" fo:text-indent="-0.847cm" fo:margin-left="7.197cm"/>
        </style:list-level-properties>
      </text:list-level-style-number>
      <text:list-level-style-number text:level="8" text:style-name="WW8Num2z7" style:num-suffix="、" style:num-format="甲, 乙, 丙, ...">
        <style:list-level-properties text:list-level-position-and-space-mode="label-alignment">
          <style:list-level-label-alignment text:label-followed-by="listtab" text:list-tab-stop-position="8.043cm" fo:text-indent="-0.847cm" fo:margin-left="8.043cm"/>
        </style:list-level-properties>
      </text:list-level-style-number>
      <text:list-level-style-number text:level="9" text:style-name="WW8Num2z8" style:num-suffix="." style:num-format="i">
        <style:list-level-properties text:list-level-position-and-space-mode="label-alignment" fo:text-align="end">
          <style:list-level-label-alignment text:label-followed-by="listtab" text:list-tab-stop-position="8.89cm" fo:text-indent="-0.847cm" fo:margin-left="8.89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 text:consecutive-numbering="true">
      <text:list-level-style-number text:level="1" text:style-name="WW8Num3z0" style:num-suffix="." style:num-format="1">
        <style:list-level-properties text:list-level-position-and-space-mode="label-alignment">
          <style:list-level-label-alignment text:label-followed-by="space" fo:text-indent="-0.318cm" fo:margin-left="0.635cm"/>
        </style:list-level-properties>
      </text:list-level-style-number>
      <text:list-level-style-number text:level="2" text:style-name="WW8Num3z1" style:num-suffix="、" style:num-format="甲, 乙, 丙, ...">
        <style:list-level-properties text:list-level-position-and-space-mode="label-alignment">
          <style:list-level-label-alignment text:label-followed-by="listtab" text:list-tab-stop-position="2.011cm" fo:text-indent="-0.847cm" fo:margin-left="2.011cm"/>
        </style:list-level-properties>
      </text:list-level-style-number>
      <text:list-level-style-number text:level="3" text:style-name="WW8Num3z2" style:num-suffix="." style:num-format="i">
        <style:list-level-properties text:list-level-position-and-space-mode="label-alignment" fo:text-align="end">
          <style:list-level-label-alignment text:label-followed-by="listtab" text:list-tab-stop-position="2.858cm" fo:text-indent="-0.847cm" fo:margin-left="2.858cm"/>
        </style:list-level-properties>
      </text:list-level-style-number>
      <text:list-level-style-number text:level="4" text:style-name="WW8Num3z3" style:num-suffix="." style:num-format="1">
        <style:list-level-properties text:list-level-position-and-space-mode="label-alignment">
          <style:list-level-label-alignment text:label-followed-by="listtab" text:list-tab-stop-position="3.704cm" fo:text-indent="-0.847cm" fo:margin-left="3.704cm"/>
        </style:list-level-properties>
      </text:list-level-style-number>
      <text:list-level-style-number text:level="5" text:style-name="WW8Num3z4" style:num-suffix="、" style:num-format="甲, 乙, 丙, ...">
        <style:list-level-properties text:list-level-position-and-space-mode="label-alignment">
          <style:list-level-label-alignment text:label-followed-by="listtab" text:list-tab-stop-position="4.551cm" fo:text-indent="-0.847cm" fo:margin-left="4.551cm"/>
        </style:list-level-properties>
      </text:list-level-style-number>
      <text:list-level-style-number text:level="6" text:style-name="WW8Num3z5" style:num-suffix="." style:num-format="i">
        <style:list-level-properties text:list-level-position-and-space-mode="label-alignment" fo:text-align="end">
          <style:list-level-label-alignment text:label-followed-by="listtab" text:list-tab-stop-position="5.398cm" fo:text-indent="-0.847cm" fo:margin-left="5.398cm"/>
        </style:list-level-properties>
      </text:list-level-style-number>
      <text:list-level-style-number text:level="7" text:style-name="WW8Num3z6" style:num-suffix="." style:num-format="1">
        <style:list-level-properties text:list-level-position-and-space-mode="label-alignment">
          <style:list-level-label-alignment text:label-followed-by="listtab" text:list-tab-stop-position="6.244cm" fo:text-indent="-0.847cm" fo:margin-left="6.244cm"/>
        </style:list-level-properties>
      </text:list-level-style-number>
      <text:list-level-style-number text:level="8" text:style-name="WW8Num3z7" style:num-suffix="、" style:num-format="甲, 乙, 丙, ...">
        <style:list-level-properties text:list-level-position-and-space-mode="label-alignment">
          <style:list-level-label-alignment text:label-followed-by="listtab" text:list-tab-stop-position="7.091cm" fo:text-indent="-0.847cm" fo:margin-left="7.091cm"/>
        </style:list-level-properties>
      </text:list-level-style-number>
      <text:list-level-style-number text:level="9" text:style-name="WW8Num3z8" style:num-suffix="." style:num-format="i">
        <style:list-level-properties text:list-level-position-and-space-mode="label-alignment" fo:text-align="end">
          <style:list-level-label-alignment text:label-followed-by="listtab" text:list-tab-stop-position="7.938cm" fo:text-indent="-0.847cm" fo:margin-left="7.938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4" text:consecutive-numbering="true">
      <text:list-level-style-bullet text:level="1" text:style-name="WW8Num4z0" style:num-suffix="." text:bullet-char="＊">
        <style:list-level-properties text:list-level-position-and-space-mode="label-alignment">
          <style:list-level-label-alignment text:label-followed-by="listtab" text:list-tab-stop-position="0.635cm" fo:text-indent="-0.635cm" fo:margin-left="0.635cm"/>
        </style:list-level-properties>
        <style:text-properties style:font-name="標楷體"/>
      </text:list-level-style-bullet>
      <text:list-level-style-bullet text:level="2" text:style-name="WW8Num4z1" style:num-suffix="." text:bullet-char="">
        <style:list-level-properties text:list-level-position-and-space-mode="label-alignment">
          <style:list-level-label-alignment text:label-followed-by="listtab" text:list-tab-stop-position="1.693cm" fo:text-indent="-0.847cm" fo:margin-left="1.693cm"/>
        </style:list-level-properties>
        <style:text-properties style:font-name="Wingdings"/>
      </text:list-level-style-bullet>
      <text:list-level-style-bullet text:level="3" text:style-name="WW8Num4z1" style:num-suffix="." text:bullet-char="">
        <style:list-level-properties text:list-level-position-and-space-mode="label-alignment">
          <style:list-level-label-alignment text:label-followed-by="listtab" text:list-tab-stop-position="2.54cm" fo:text-indent="-0.847cm" fo:margin-left="2.54cm"/>
        </style:list-level-properties>
        <style:text-properties style:font-name="Wingdings"/>
      </text:list-level-style-bullet>
      <text:list-level-style-bullet text:level="4" text:style-name="WW8Num4z1" style:num-suffix="." text:bullet-char="">
        <style:list-level-properties text:list-level-position-and-space-mode="label-alignment">
          <style:list-level-label-alignment text:label-followed-by="listtab" text:list-tab-stop-position="3.387cm" fo:text-indent="-0.847cm" fo:margin-left="3.387cm"/>
        </style:list-level-properties>
        <style:text-properties style:font-name="Wingdings"/>
      </text:list-level-style-bullet>
      <text:list-level-style-bullet text:level="5" text:style-name="WW8Num4z1" style:num-suffix="." text:bullet-char="">
        <style:list-level-properties text:list-level-position-and-space-mode="label-alignment">
          <style:list-level-label-alignment text:label-followed-by="listtab" text:list-tab-stop-position="4.233cm" fo:text-indent="-0.847cm" fo:margin-left="4.233cm"/>
        </style:list-level-properties>
        <style:text-properties style:font-name="Wingdings"/>
      </text:list-level-style-bullet>
      <text:list-level-style-bullet text:level="6" text:style-name="WW8Num4z1" style:num-suffix="." text:bullet-char="">
        <style:list-level-properties text:list-level-position-and-space-mode="label-alignment">
          <style:list-level-label-alignment text:label-followed-by="listtab" text:list-tab-stop-position="5.08cm" fo:text-indent="-0.847cm" fo:margin-left="5.08cm"/>
        </style:list-level-properties>
        <style:text-properties style:font-name="Wingdings"/>
      </text:list-level-style-bullet>
      <text:list-level-style-bullet text:level="7" text:style-name="WW8Num4z1" style:num-suffix="." text:bullet-char="">
        <style:list-level-properties text:list-level-position-and-space-mode="label-alignment">
          <style:list-level-label-alignment text:label-followed-by="listtab" text:list-tab-stop-position="5.927cm" fo:text-indent="-0.847cm" fo:margin-left="5.927cm"/>
        </style:list-level-properties>
        <style:text-properties style:font-name="Wingdings"/>
      </text:list-level-style-bullet>
      <text:list-level-style-bullet text:level="8" text:style-name="WW8Num4z1" style:num-suffix="." text:bullet-char="">
        <style:list-level-properties text:list-level-position-and-space-mode="label-alignment">
          <style:list-level-label-alignment text:label-followed-by="listtab" text:list-tab-stop-position="6.773cm" fo:text-indent="-0.847cm" fo:margin-left="6.773cm"/>
        </style:list-level-properties>
        <style:text-properties style:font-name="Wingdings"/>
      </text:list-level-style-bullet>
      <text:list-level-style-bullet text:level="9" text:style-name="WW8Num4z1" style:num-suffix="." text:bullet-char="">
        <style:list-level-properties text:list-level-position-and-space-mode="label-alignment">
          <style:list-level-label-alignment text:label-followed-by="listtab" text:list-tab-stop-position="7.62cm" fo:text-indent="-0.847cm" fo:margin-left="7.62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5" text:consecutive-numbering="true">
      <text:list-level-style-number text:level="1" text:style-name="WW8Num5z0" style:num-suffix="." style:num-format="1">
        <style:list-level-properties text:list-level-position-and-space-mode="label-alignment">
          <style:list-level-label-alignment text:label-followed-by="space" fo:text-indent="-0.318cm" fo:margin-left="0.318cm"/>
        </style:list-level-properties>
      </text:list-level-style-number>
      <text:list-level-style-number text:level="2" text:style-name="WW8Num5z1" style:num-suffix="、" style:num-format="甲, 乙, 丙, ...">
        <style:list-level-properties text:list-level-position-and-space-mode="label-alignment">
          <style:list-level-label-alignment text:label-followed-by="listtab" text:list-tab-stop-position="1.693cm" fo:text-indent="-0.847cm" fo:margin-left="1.693cm"/>
        </style:list-level-properties>
      </text:list-level-style-number>
      <text:list-level-style-number text:level="3" text:style-name="WW8Num5z2" style:num-suffix="." style:num-format="i">
        <style:list-level-properties text:list-level-position-and-space-mode="label-alignment" fo:text-align="end">
          <style:list-level-label-alignment text:label-followed-by="listtab" text:list-tab-stop-position="2.54cm" fo:text-indent="-0.847cm" fo:margin-left="2.54cm"/>
        </style:list-level-properties>
      </text:list-level-style-number>
      <text:list-level-style-number text:level="4" text:style-name="WW8Num5z3" style:num-suffix="." style:num-format="1">
        <style:list-level-properties text:list-level-position-and-space-mode="label-alignment">
          <style:list-level-label-alignment text:label-followed-by="listtab" text:list-tab-stop-position="3.387cm" fo:text-indent="-0.847cm" fo:margin-left="3.387cm"/>
        </style:list-level-properties>
      </text:list-level-style-number>
      <text:list-level-style-number text:level="5" text:style-name="WW8Num5z4" style:num-suffix="、" style:num-format="甲, 乙, 丙, ...">
        <style:list-level-properties text:list-level-position-and-space-mode="label-alignment">
          <style:list-level-label-alignment text:label-followed-by="listtab" text:list-tab-stop-position="4.233cm" fo:text-indent="-0.847cm" fo:margin-left="4.233cm"/>
        </style:list-level-properties>
      </text:list-level-style-number>
      <text:list-level-style-number text:level="6" text:style-name="WW8Num5z5" style:num-suffix="." style:num-format="i">
        <style:list-level-properties text:list-level-position-and-space-mode="label-alignment" fo:text-align="end">
          <style:list-level-label-alignment text:label-followed-by="listtab" text:list-tab-stop-position="5.08cm" fo:text-indent="-0.847cm" fo:margin-left="5.08cm"/>
        </style:list-level-properties>
      </text:list-level-style-number>
      <text:list-level-style-number text:level="7" text:style-name="WW8Num5z6" style:num-suffix="." style:num-format="1">
        <style:list-level-properties text:list-level-position-and-space-mode="label-alignment">
          <style:list-level-label-alignment text:label-followed-by="listtab" text:list-tab-stop-position="5.927cm" fo:text-indent="-0.847cm" fo:margin-left="5.927cm"/>
        </style:list-level-properties>
      </text:list-level-style-number>
      <text:list-level-style-number text:level="8" text:style-name="WW8Num5z7" style:num-suffix="、" style:num-format="甲, 乙, 丙, ...">
        <style:list-level-properties text:list-level-position-and-space-mode="label-alignment">
          <style:list-level-label-alignment text:label-followed-by="listtab" text:list-tab-stop-position="6.773cm" fo:text-indent="-0.847cm" fo:margin-left="6.773cm"/>
        </style:list-level-properties>
      </text:list-level-style-number>
      <text:list-level-style-number text:level="9" text:style-name="WW8Num5z8" style:num-suffix="." style:num-format="i">
        <style:list-level-properties text:list-level-position-and-space-mode="label-alignment" fo:text-align="end">
          <style:list-level-label-alignment text:label-followed-by="listtab" text:list-tab-stop-position="7.62cm"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6" text:consecutive-numbering="true">
      <text:list-level-style-number text:level="1" text:style-name="WW8Num6z0" style:num-suffix="." style:num-format="1">
        <style:list-level-properties text:list-level-position-and-space-mode="label-alignment">
          <style:list-level-label-alignment text:label-followed-by="space" fo:text-indent="-0.318cm" fo:margin-left="0.318cm"/>
        </style:list-level-properties>
      </text:list-level-style-number>
      <text:list-level-style-number text:level="2" text:style-name="WW8Num6z1" style:num-suffix="、" style:num-format="甲, 乙, 丙, ...">
        <style:list-level-properties text:list-level-position-and-space-mode="label-alignment">
          <style:list-level-label-alignment text:label-followed-by="listtab" text:list-tab-stop-position="1.693cm" fo:text-indent="-0.847cm" fo:margin-left="1.693cm"/>
        </style:list-level-properties>
      </text:list-level-style-number>
      <text:list-level-style-number text:level="3" text:style-name="WW8Num6z2" style:num-suffix="." style:num-format="i">
        <style:list-level-properties text:list-level-position-and-space-mode="label-alignment" fo:text-align="end">
          <style:list-level-label-alignment text:label-followed-by="listtab" text:list-tab-stop-position="2.54cm" fo:text-indent="-0.847cm" fo:margin-left="2.54cm"/>
        </style:list-level-properties>
      </text:list-level-style-number>
      <text:list-level-style-number text:level="4" text:style-name="WW8Num6z3" style:num-suffix="." style:num-format="1">
        <style:list-level-properties text:list-level-position-and-space-mode="label-alignment">
          <style:list-level-label-alignment text:label-followed-by="listtab" text:list-tab-stop-position="3.387cm" fo:text-indent="-0.847cm" fo:margin-left="3.387cm"/>
        </style:list-level-properties>
      </text:list-level-style-number>
      <text:list-level-style-number text:level="5" text:style-name="WW8Num6z4" style:num-suffix="、" style:num-format="甲, 乙, 丙, ...">
        <style:list-level-properties text:list-level-position-and-space-mode="label-alignment">
          <style:list-level-label-alignment text:label-followed-by="listtab" text:list-tab-stop-position="4.233cm" fo:text-indent="-0.847cm" fo:margin-left="4.233cm"/>
        </style:list-level-properties>
      </text:list-level-style-number>
      <text:list-level-style-number text:level="6" text:style-name="WW8Num6z5" style:num-suffix="." style:num-format="i">
        <style:list-level-properties text:list-level-position-and-space-mode="label-alignment" fo:text-align="end">
          <style:list-level-label-alignment text:label-followed-by="listtab" text:list-tab-stop-position="5.08cm" fo:text-indent="-0.847cm" fo:margin-left="5.08cm"/>
        </style:list-level-properties>
      </text:list-level-style-number>
      <text:list-level-style-number text:level="7" text:style-name="WW8Num6z6" style:num-suffix="." style:num-format="1">
        <style:list-level-properties text:list-level-position-and-space-mode="label-alignment">
          <style:list-level-label-alignment text:label-followed-by="listtab" text:list-tab-stop-position="5.927cm" fo:text-indent="-0.847cm" fo:margin-left="5.927cm"/>
        </style:list-level-properties>
      </text:list-level-style-number>
      <text:list-level-style-number text:level="8" text:style-name="WW8Num6z7" style:num-suffix="、" style:num-format="甲, 乙, 丙, ...">
        <style:list-level-properties text:list-level-position-and-space-mode="label-alignment">
          <style:list-level-label-alignment text:label-followed-by="listtab" text:list-tab-stop-position="6.773cm" fo:text-indent="-0.847cm" fo:margin-left="6.773cm"/>
        </style:list-level-properties>
      </text:list-level-style-number>
      <text:list-level-style-number text:level="9" text:style-name="WW8Num6z8" style:num-suffix="." style:num-format="i">
        <style:list-level-properties text:list-level-position-and-space-mode="label-alignment" fo:text-align="end">
          <style:list-level-label-alignment text:label-followed-by="listtab" text:list-tab-stop-position="7.62cm"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7" text:consecutive-numbering="true">
      <text:list-level-style-number text:level="1" text:style-name="WW8Num7z0" style:num-suffix="." style:num-format="1">
        <style:list-level-properties text:list-level-position-and-space-mode="label-alignment">
          <style:list-level-label-alignment text:label-followed-by="space" fo:text-indent="-0.529cm" fo:margin-left="0.529cm"/>
        </style:list-level-properties>
      </text:list-level-style-number>
      <text:list-level-style-number text:level="2" text:style-name="WW8Num7z1" style:num-suffix="、" style:num-format="甲, 乙, 丙, ...">
        <style:list-level-properties text:list-level-position-and-space-mode="label-alignment">
          <style:list-level-label-alignment text:label-followed-by="listtab" text:list-tab-stop-position="1.693cm" fo:text-indent="-0.847cm" fo:margin-left="1.693cm"/>
        </style:list-level-properties>
      </text:list-level-style-number>
      <text:list-level-style-number text:level="3" text:style-name="WW8Num7z2" style:num-suffix="." style:num-format="i">
        <style:list-level-properties text:list-level-position-and-space-mode="label-alignment" fo:text-align="end">
          <style:list-level-label-alignment text:label-followed-by="listtab" text:list-tab-stop-position="2.54cm" fo:text-indent="-0.847cm" fo:margin-left="2.54cm"/>
        </style:list-level-properties>
      </text:list-level-style-number>
      <text:list-level-style-number text:level="4" text:style-name="WW8Num7z3" style:num-suffix="." style:num-format="1">
        <style:list-level-properties text:list-level-position-and-space-mode="label-alignment">
          <style:list-level-label-alignment text:label-followed-by="listtab" text:list-tab-stop-position="3.387cm" fo:text-indent="-0.847cm" fo:margin-left="3.387cm"/>
        </style:list-level-properties>
      </text:list-level-style-number>
      <text:list-level-style-number text:level="5" text:style-name="WW8Num7z4" style:num-suffix="、" style:num-format="甲, 乙, 丙, ...">
        <style:list-level-properties text:list-level-position-and-space-mode="label-alignment">
          <style:list-level-label-alignment text:label-followed-by="listtab" text:list-tab-stop-position="4.233cm" fo:text-indent="-0.847cm" fo:margin-left="4.233cm"/>
        </style:list-level-properties>
      </text:list-level-style-number>
      <text:list-level-style-number text:level="6" text:style-name="WW8Num7z5" style:num-suffix="." style:num-format="i">
        <style:list-level-properties text:list-level-position-and-space-mode="label-alignment" fo:text-align="end">
          <style:list-level-label-alignment text:label-followed-by="listtab" text:list-tab-stop-position="5.08cm" fo:text-indent="-0.847cm" fo:margin-left="5.08cm"/>
        </style:list-level-properties>
      </text:list-level-style-number>
      <text:list-level-style-number text:level="7" text:style-name="WW8Num7z6" style:num-suffix="." style:num-format="1">
        <style:list-level-properties text:list-level-position-and-space-mode="label-alignment">
          <style:list-level-label-alignment text:label-followed-by="listtab" text:list-tab-stop-position="5.927cm" fo:text-indent="-0.847cm" fo:margin-left="5.927cm"/>
        </style:list-level-properties>
      </text:list-level-style-number>
      <text:list-level-style-number text:level="8" text:style-name="WW8Num7z7" style:num-suffix="、" style:num-format="甲, 乙, 丙, ...">
        <style:list-level-properties text:list-level-position-and-space-mode="label-alignment">
          <style:list-level-label-alignment text:label-followed-by="listtab" text:list-tab-stop-position="6.773cm" fo:text-indent="-0.847cm" fo:margin-left="6.773cm"/>
        </style:list-level-properties>
      </text:list-level-style-number>
      <text:list-level-style-number text:level="9" text:style-name="WW8Num7z8" style:num-suffix="." style:num-format="i">
        <style:list-level-properties text:list-level-position-and-space-mode="label-alignment" fo:text-align="end">
          <style:list-level-label-alignment text:label-followed-by="listtab" text:list-tab-stop-position="7.62cm"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8" text:consecutive-numbering="true">
      <text:list-level-style-number text:level="1" text:style-name="WW8Num8z0" style:num-suffix="." style:num-format="1">
        <style:list-level-properties text:list-level-position-and-space-mode="label-alignment">
          <style:list-level-label-alignment text:label-followed-by="listtab"/>
        </style:list-level-properties>
      </text:list-level-style-number>
      <text:list-level-style-number text:level="2" text:style-name="WW8Num8z1" style:num-suffix="、" style:num-format="甲, 乙, 丙, ...">
        <style:list-level-properties text:list-level-position-and-space-mode="label-alignment">
          <style:list-level-label-alignment text:label-followed-by="listtab" text:list-tab-stop-position="1.693cm" fo:text-indent="-0.847cm" fo:margin-left="1.693cm"/>
        </style:list-level-properties>
      </text:list-level-style-number>
      <text:list-level-style-number text:level="3" text:style-name="WW8Num8z2" style:num-suffix="." style:num-format="i">
        <style:list-level-properties text:list-level-position-and-space-mode="label-alignment" fo:text-align="end">
          <style:list-level-label-alignment text:label-followed-by="listtab" text:list-tab-stop-position="2.54cm" fo:text-indent="-0.847cm" fo:margin-left="2.54cm"/>
        </style:list-level-properties>
      </text:list-level-style-number>
      <text:list-level-style-number text:level="4" text:style-name="WW8Num8z3" style:num-suffix="." style:num-format="1">
        <style:list-level-properties text:list-level-position-and-space-mode="label-alignment">
          <style:list-level-label-alignment text:label-followed-by="listtab" text:list-tab-stop-position="3.387cm" fo:text-indent="-0.847cm" fo:margin-left="3.387cm"/>
        </style:list-level-properties>
      </text:list-level-style-number>
      <text:list-level-style-number text:level="5" text:style-name="WW8Num8z4" style:num-suffix="、" style:num-format="甲, 乙, 丙, ...">
        <style:list-level-properties text:list-level-position-and-space-mode="label-alignment">
          <style:list-level-label-alignment text:label-followed-by="listtab" text:list-tab-stop-position="4.233cm" fo:text-indent="-0.847cm" fo:margin-left="4.233cm"/>
        </style:list-level-properties>
      </text:list-level-style-number>
      <text:list-level-style-number text:level="6" text:style-name="WW8Num8z5" style:num-suffix="." style:num-format="i">
        <style:list-level-properties text:list-level-position-and-space-mode="label-alignment" fo:text-align="end">
          <style:list-level-label-alignment text:label-followed-by="listtab" text:list-tab-stop-position="5.08cm" fo:text-indent="-0.847cm" fo:margin-left="5.08cm"/>
        </style:list-level-properties>
      </text:list-level-style-number>
      <text:list-level-style-number text:level="7" text:style-name="WW8Num8z6" style:num-suffix="." style:num-format="1">
        <style:list-level-properties text:list-level-position-and-space-mode="label-alignment">
          <style:list-level-label-alignment text:label-followed-by="listtab" text:list-tab-stop-position="5.927cm" fo:text-indent="-0.847cm" fo:margin-left="5.927cm"/>
        </style:list-level-properties>
      </text:list-level-style-number>
      <text:list-level-style-number text:level="8" text:style-name="WW8Num8z7" style:num-suffix="、" style:num-format="甲, 乙, 丙, ...">
        <style:list-level-properties text:list-level-position-and-space-mode="label-alignment">
          <style:list-level-label-alignment text:label-followed-by="listtab" text:list-tab-stop-position="6.773cm" fo:text-indent="-0.847cm" fo:margin-left="6.773cm"/>
        </style:list-level-properties>
      </text:list-level-style-number>
      <text:list-level-style-number text:level="9" text:style-name="WW8Num8z8" style:num-suffix="." style:num-format="i">
        <style:list-level-properties text:list-level-position-and-space-mode="label-alignment" fo:text-align="end">
          <style:list-level-label-alignment text:label-followed-by="listtab" text:list-tab-stop-position="7.62cm"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9" text:consecutive-numbering="true">
      <text:list-level-style-number text:level="1" text:style-name="WW8Num9z0" style:num-suffix="、" style:num-format="一, 二, 三, ...">
        <style:list-level-properties text:list-level-position-and-space-mode="label-alignment">
          <style:list-level-label-alignment text:label-followed-by="listtab" text:list-tab-stop-position="0.847cm" fo:text-indent="-0.847cm" fo:margin-left="0.847cm"/>
        </style:list-level-properties>
      </text:list-level-style-number>
      <text:list-level-style-number text:level="2" text:style-name="WW8Num9z1" style:num-suffix="、" style:num-format="甲, 乙, 丙, ...">
        <style:list-level-properties text:list-level-position-and-space-mode="label-alignment">
          <style:list-level-label-alignment text:label-followed-by="listtab" text:list-tab-stop-position="1.693cm" fo:text-indent="-0.847cm" fo:margin-left="1.693cm"/>
        </style:list-level-properties>
      </text:list-level-style-number>
      <text:list-level-style-number text:level="3" text:style-name="WW8Num9z2" style:num-suffix="." style:num-format="i">
        <style:list-level-properties text:list-level-position-and-space-mode="label-alignment" fo:text-align="end">
          <style:list-level-label-alignment text:label-followed-by="listtab" text:list-tab-stop-position="2.54cm" fo:text-indent="-0.847cm" fo:margin-left="2.54cm"/>
        </style:list-level-properties>
      </text:list-level-style-number>
      <text:list-level-style-number text:level="4" text:style-name="WW8Num9z3" style:num-suffix="." style:num-format="1">
        <style:list-level-properties text:list-level-position-and-space-mode="label-alignment">
          <style:list-level-label-alignment text:label-followed-by="listtab" text:list-tab-stop-position="3.387cm" fo:text-indent="-0.847cm" fo:margin-left="3.387cm"/>
        </style:list-level-properties>
      </text:list-level-style-number>
      <text:list-level-style-number text:level="5" text:style-name="WW8Num9z4" style:num-suffix="、" style:num-format="甲, 乙, 丙, ...">
        <style:list-level-properties text:list-level-position-and-space-mode="label-alignment">
          <style:list-level-label-alignment text:label-followed-by="listtab" text:list-tab-stop-position="4.233cm" fo:text-indent="-0.847cm" fo:margin-left="4.233cm"/>
        </style:list-level-properties>
      </text:list-level-style-number>
      <text:list-level-style-number text:level="6" text:style-name="WW8Num9z5" style:num-suffix="." style:num-format="i">
        <style:list-level-properties text:list-level-position-and-space-mode="label-alignment" fo:text-align="end">
          <style:list-level-label-alignment text:label-followed-by="listtab" text:list-tab-stop-position="5.08cm" fo:text-indent="-0.847cm" fo:margin-left="5.08cm"/>
        </style:list-level-properties>
      </text:list-level-style-number>
      <text:list-level-style-number text:level="7" text:style-name="WW8Num9z6" style:num-suffix="." style:num-format="1">
        <style:list-level-properties text:list-level-position-and-space-mode="label-alignment">
          <style:list-level-label-alignment text:label-followed-by="listtab" text:list-tab-stop-position="5.927cm" fo:text-indent="-0.847cm" fo:margin-left="5.927cm"/>
        </style:list-level-properties>
      </text:list-level-style-number>
      <text:list-level-style-number text:level="8" text:style-name="WW8Num9z7" style:num-suffix="、" style:num-format="甲, 乙, 丙, ...">
        <style:list-level-properties text:list-level-position-and-space-mode="label-alignment">
          <style:list-level-label-alignment text:label-followed-by="listtab" text:list-tab-stop-position="6.773cm" fo:text-indent="-0.847cm" fo:margin-left="6.773cm"/>
        </style:list-level-properties>
      </text:list-level-style-number>
      <text:list-level-style-number text:level="9" text:style-name="WW8Num9z8" style:num-suffix="." style:num-format="i">
        <style:list-level-properties text:list-level-position-and-space-mode="label-alignment" fo:text-align="end">
          <style:list-level-label-alignment text:label-followed-by="listtab" text:list-tab-stop-position="7.62cm"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0" text:consecutive-numbering="true">
      <text:list-level-style-number text:level="1" text:style-name="WW8Num10z0" style:num-suffix="." style:num-format="1">
        <style:list-level-properties text:list-level-position-and-space-mode="label-alignment">
          <style:list-level-label-alignment text:label-followed-by="listtab"/>
        </style:list-level-properties>
      </text:list-level-style-number>
      <text:list-level-style-number text:level="2" text:style-name="WW8Num10z1" style:num-suffix="、" style:num-format="甲, 乙, 丙, ...">
        <style:list-level-properties text:list-level-position-and-space-mode="label-alignment">
          <style:list-level-label-alignment text:label-followed-by="listtab" text:list-tab-stop-position="1.693cm" fo:text-indent="-0.847cm" fo:margin-left="1.693cm"/>
        </style:list-level-properties>
      </text:list-level-style-number>
      <text:list-level-style-number text:level="3" text:style-name="WW8Num10z2" style:num-suffix="." style:num-format="i">
        <style:list-level-properties text:list-level-position-and-space-mode="label-alignment" fo:text-align="end">
          <style:list-level-label-alignment text:label-followed-by="listtab" text:list-tab-stop-position="2.54cm" fo:text-indent="-0.847cm" fo:margin-left="2.54cm"/>
        </style:list-level-properties>
      </text:list-level-style-number>
      <text:list-level-style-number text:level="4" text:style-name="WW8Num10z3" style:num-suffix="." style:num-format="1">
        <style:list-level-properties text:list-level-position-and-space-mode="label-alignment">
          <style:list-level-label-alignment text:label-followed-by="listtab" text:list-tab-stop-position="3.387cm" fo:text-indent="-0.847cm" fo:margin-left="3.387cm"/>
        </style:list-level-properties>
      </text:list-level-style-number>
      <text:list-level-style-number text:level="5" text:style-name="WW8Num10z4" style:num-suffix="、" style:num-format="甲, 乙, 丙, ...">
        <style:list-level-properties text:list-level-position-and-space-mode="label-alignment">
          <style:list-level-label-alignment text:label-followed-by="listtab" text:list-tab-stop-position="4.233cm" fo:text-indent="-0.847cm" fo:margin-left="4.233cm"/>
        </style:list-level-properties>
      </text:list-level-style-number>
      <text:list-level-style-number text:level="6" text:style-name="WW8Num10z5" style:num-suffix="." style:num-format="i">
        <style:list-level-properties text:list-level-position-and-space-mode="label-alignment" fo:text-align="end">
          <style:list-level-label-alignment text:label-followed-by="listtab" text:list-tab-stop-position="5.08cm" fo:text-indent="-0.847cm" fo:margin-left="5.08cm"/>
        </style:list-level-properties>
      </text:list-level-style-number>
      <text:list-level-style-number text:level="7" text:style-name="WW8Num10z6" style:num-suffix="." style:num-format="1">
        <style:list-level-properties text:list-level-position-and-space-mode="label-alignment">
          <style:list-level-label-alignment text:label-followed-by="listtab" text:list-tab-stop-position="5.927cm" fo:text-indent="-0.847cm" fo:margin-left="5.927cm"/>
        </style:list-level-properties>
      </text:list-level-style-number>
      <text:list-level-style-number text:level="8" text:style-name="WW8Num10z7" style:num-suffix="、" style:num-format="甲, 乙, 丙, ...">
        <style:list-level-properties text:list-level-position-and-space-mode="label-alignment">
          <style:list-level-label-alignment text:label-followed-by="listtab" text:list-tab-stop-position="6.773cm" fo:text-indent="-0.847cm" fo:margin-left="6.773cm"/>
        </style:list-level-properties>
      </text:list-level-style-number>
      <text:list-level-style-number text:level="9" text:style-name="WW8Num10z8" style:num-suffix="." style:num-format="i">
        <style:list-level-properties text:list-level-position-and-space-mode="label-alignment" fo:text-align="end">
          <style:list-level-label-alignment text:label-followed-by="listtab" text:list-tab-stop-position="7.62cm"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1" text:consecutive-numbering="true">
      <text:list-level-style-number text:level="1" text:style-name="WW8Num11z0" style:num-suffix="、" style:num-format="一, 二, 三, ...">
        <style:list-level-properties text:list-level-position-and-space-mode="label-alignment">
          <style:list-level-label-alignment text:label-followed-by="listtab" text:list-tab-stop-position="0.847cm" fo:text-indent="-0.847cm" fo:margin-left="0.847cm"/>
        </style:list-level-properties>
      </text:list-level-style-number>
      <text:list-level-style-number text:level="2" text:style-name="WW8Num11z1" style:num-suffix="、" style:num-format="甲, 乙, 丙, ...">
        <style:list-level-properties text:list-level-position-and-space-mode="label-alignment">
          <style:list-level-label-alignment text:label-followed-by="listtab" text:list-tab-stop-position="1.693cm" fo:text-indent="-0.847cm" fo:margin-left="1.693cm"/>
        </style:list-level-properties>
      </text:list-level-style-number>
      <text:list-level-style-number text:level="3" text:style-name="WW8Num11z2" style:num-suffix="." style:num-format="i">
        <style:list-level-properties text:list-level-position-and-space-mode="label-alignment" fo:text-align="end">
          <style:list-level-label-alignment text:label-followed-by="listtab" text:list-tab-stop-position="2.54cm" fo:text-indent="-0.847cm" fo:margin-left="2.54cm"/>
        </style:list-level-properties>
      </text:list-level-style-number>
      <text:list-level-style-number text:level="4" text:style-name="WW8Num11z3" style:num-suffix="." style:num-format="1">
        <style:list-level-properties text:list-level-position-and-space-mode="label-alignment">
          <style:list-level-label-alignment text:label-followed-by="listtab" text:list-tab-stop-position="3.387cm" fo:text-indent="-0.847cm" fo:margin-left="3.387cm"/>
        </style:list-level-properties>
      </text:list-level-style-number>
      <text:list-level-style-number text:level="5" text:style-name="WW8Num11z4" style:num-suffix="、" style:num-format="甲, 乙, 丙, ...">
        <style:list-level-properties text:list-level-position-and-space-mode="label-alignment">
          <style:list-level-label-alignment text:label-followed-by="listtab" text:list-tab-stop-position="4.233cm" fo:text-indent="-0.847cm" fo:margin-left="4.233cm"/>
        </style:list-level-properties>
      </text:list-level-style-number>
      <text:list-level-style-number text:level="6" text:style-name="WW8Num11z5" style:num-suffix="." style:num-format="i">
        <style:list-level-properties text:list-level-position-and-space-mode="label-alignment" fo:text-align="end">
          <style:list-level-label-alignment text:label-followed-by="listtab" text:list-tab-stop-position="5.08cm" fo:text-indent="-0.847cm" fo:margin-left="5.08cm"/>
        </style:list-level-properties>
      </text:list-level-style-number>
      <text:list-level-style-number text:level="7" text:style-name="WW8Num11z6" style:num-suffix="." style:num-format="1">
        <style:list-level-properties text:list-level-position-and-space-mode="label-alignment">
          <style:list-level-label-alignment text:label-followed-by="listtab" text:list-tab-stop-position="5.927cm" fo:text-indent="-0.847cm" fo:margin-left="5.927cm"/>
        </style:list-level-properties>
      </text:list-level-style-number>
      <text:list-level-style-number text:level="8" text:style-name="WW8Num11z7" style:num-suffix="、" style:num-format="甲, 乙, 丙, ...">
        <style:list-level-properties text:list-level-position-and-space-mode="label-alignment">
          <style:list-level-label-alignment text:label-followed-by="listtab" text:list-tab-stop-position="6.773cm" fo:text-indent="-0.847cm" fo:margin-left="6.773cm"/>
        </style:list-level-properties>
      </text:list-level-style-number>
      <text:list-level-style-number text:level="9" text:style-name="WW8Num11z8" style:num-suffix="." style:num-format="i">
        <style:list-level-properties text:list-level-position-and-space-mode="label-alignment" fo:text-align="end">
          <style:list-level-label-alignment text:label-followed-by="listtab" text:list-tab-stop-position="7.62cm"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layout-grid-standard-mode="true"/>
    </style:default-page-layout>
  </office:styles>
  <office:automatic-styles>
    <style:style style:name="MT1" style:family="text"/>
    <style:style style:name="Mfr1" style:family="graphic" style:parent-style-name="Frame">
      <style:graphic-properties style:wrap="dynamic" style:number-wrapped-paragraphs="1" style:vertical-pos="from-top" style:vertical-rel="paragraph" style:horizontal-pos="center" style:horizontal-rel="page-content" fo:background-color="#ffffff" style:background-transparency="100%" draw:fill="solid" draw:fill-color="#ffffff" draw:opacity="0%" style:writing-mode="lr-tb" draw:wrap-influence-on-position="once-successive"/>
    </style:style>
    <style:page-layout style:name="Mpm1">
      <style:page-layout-properties fo:page-width="21.001cm" fo:page-height="29.7cm" style:num-format="1" style:print-orientation="portrait" fo:margin-top="2.54cm" fo:margin-bottom="1.75cm" fo:margin-left="3.175cm" fo:margin-right="3.175cm" style:writing-mode="lr-tb" style:layout-grid-color="#c0c0c0" style:layout-grid-lines="40" style:layout-grid-base-height="0.635cm" style:layout-grid-ruby-height="0cm" style:layout-grid-mode="none" style:layout-grid-ruby-below="false" style:layout-grid-print="false" style:layout-grid-display="false" style:layout-grid-base-width="0.423cm" style:layout-grid-snap-to="true" style:footnote-max-height="0cm">
        <style:footnote-sep style:width="0.018cm" style:distance-before-sep="0.101cm" style:distance-after-sep="0.101cm" style:line-style="solid" style:adjustment="left" style:rel-width="25%" style:color="#000000"/>
      </style:page-layout-properties>
      <style:header-style/>
      <style:footer-style>
        <style:header-footer-properties fo:min-height="0.79cm" fo:margin-top="0.691cm" style:dynamic-spacing="true"/>
      </style:footer-style>
    </style:page-layout>
  </office:automatic-styles>
  <office:master-styles>
    <style:master-page style:name="Standard" style:page-layout-name="Mpm1">
      <style:footer>
        <text:p text:style-name="Footer"><draw:frame draw:style-name="Mfr1" draw:name="框架1" text:anchor-type="paragraph" svg:y="0.002cm" draw:z-index="24"><draw:text-box fo:min-height="0.058cm" fo:min-width="0cm"><text:p text:style-name="Footer"><text:span text:style-name="Page_20_Number"><text:page-number text:select-page="current">25</text:page-number></text:span></text:p></draw:text-box></draw:frame></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dc:title>主題：日本鄉村地區界定與鄉村政策</dc:title>
    <meta:initial-creator>meei-jane yang</meta:initial-creator>
    <meta:creation-date>2009-11-23T15:36:00</meta:creation-date>
    <dc:creator>ed4679</dc:creator>
    <dc:date>2009-11-23T15:36:00</dc:date>
    <meta:print-date>2003-06-19T09:00:00</meta:print-date>
    <meta:editing-cycles>2</meta:editing-cycles>
    <meta:document-statistic meta:table-count="3" meta:image-count="0" meta:object-count="0" meta:page-count="25" meta:paragraph-count="325" meta:word-count="30197" meta:character-count="31729" meta:non-whitespace-character-count="31618"/>
    <meta:generator>NDC_ODF_Application_Tools/1.0.3$Windows_X86_64 LibreOffice_project/8ad3e16aadc5e73175a2d44b1abec8638aa18880</meta:generator>
    <meta:user-defined meta:name="_AdHocReviewCycleID" meta:value-type="float">-1812482928</meta:user-defined>
    <meta:user-defined meta:name="_AuthorEmail">hu0825@so-net.net.tw</meta:user-defined>
    <meta:user-defined meta:name="_AuthorEmailDisplayName">jongihu</meta:user-defined>
    <meta:user-defined meta:name="_EmailSubject">ttttt</meta:user-defined>
    <meta:user-defined meta:name="_ReviewingToolsShownOnce" meta:value-type="string"/>
  </office:meta>
</office:document-meta>
</file>